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urier New" svg:font-family="'Courier New'" style:font-family-generic="modern" style:font-pitch="fixed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571in"/>
    </style:style>
    <style:style style:name="co2" style:family="table-column">
      <style:table-column-properties fo:break-before="auto" style:column-width="0.4583in"/>
    </style:style>
    <style:style style:name="co3" style:family="table-column">
      <style:table-column-properties fo:break-before="auto" style:column-width="0.9083in"/>
    </style:style>
    <style:style style:name="co4" style:family="table-column">
      <style:table-column-properties fo:break-before="auto" style:column-width="0.5591in"/>
    </style:style>
    <style:style style:name="co5" style:family="table-column">
      <style:table-column-properties fo:break-before="auto" style:column-width="0.9957in"/>
    </style:style>
    <style:style style:name="co6" style:family="table-column">
      <style:table-column-properties fo:break-before="auto" style:column-width="0.4717in"/>
    </style:style>
    <style:style style:name="co7" style:family="table-column">
      <style:table-column-properties fo:break-before="auto" style:column-width="0.8209in"/>
    </style:style>
    <style:style style:name="co8" style:family="table-column">
      <style:table-column-properties fo:break-before="auto" style:column-width="0.8925in"/>
    </style:style>
    <style:style style:name="co9" style:family="table-column">
      <style:table-column-properties fo:break-before="auto" style:column-width="0.6465in"/>
    </style:style>
    <style:style style:name="co10" style:family="table-column">
      <style:table-column-properties fo:break-before="auto" style:column-width="0.5898in"/>
    </style:style>
    <style:style style:name="co11" style:family="table-column">
      <style:table-column-properties fo:break-before="auto" style:column-width="1.0835in"/>
    </style:style>
    <style:style style:name="co12" style:family="table-column">
      <style:table-column-properties fo:break-before="auto" style:column-width="0.5681in"/>
    </style:style>
    <style:style style:name="ro1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number:date-style style:name="N36" number:automatic-order="true">
      <number:month number:style="long"/>
      <number:text>/</number:text>
      <number:day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ext-properties style:font-name="Courier New"/>
    </style:style>
    <style:style style:name="ce2" style:family="table-cell" style:parent-style-name="Default" style:data-style-name="N36">
      <style:text-properties style:font-name="Courier New"/>
    </style:style>
    <style:style style:name="ce3" style:family="table-cell" style:parent-style-name="Default" style:data-style-name="N120">
      <style:table-cell-properties fo:background-color="#e6e6e6"/>
      <style:text-properties style:font-name="Courier New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Courier New"/>
    </style:style>
    <style:style style:name="ce5" style:family="table-cell" style:parent-style-name="Default" style:data-style-name="N100">
      <style:table-cell-properties style:text-align-source="fix" style:repeat-content="false"/>
      <style:paragraph-properties fo:text-align="end" fo:margin-left="0in"/>
      <style:text-properties style:font-name="Courier New"/>
    </style:style>
    <style:style style:name="ce6" style:family="table-cell" style:parent-style-name="Default" style:data-style-name="N120">
      <style:table-cell-properties fo:background-color="#e6e6e6" style:text-align-source="fix" style:repeat-content="false"/>
      <style:paragraph-properties fo:text-align="end" fo:margin-left="0in"/>
      <style:text-properties style:font-name="Courier New"/>
    </style:style>
    <style:style style:name="ce7" style:family="table-cell" style:parent-style-name="Default" style:data-style-name="N2">
      <style:text-properties style:font-name="Courier New"/>
    </style:style>
    <style:style style:name="ce8" style:family="table-cell" style:parent-style-name="Default" style:data-style-name="N2">
      <style:table-cell-properties style:text-align-source="fix" style:repeat-content="false"/>
      <style:paragraph-properties fo:text-align="end" fo:margin-left="0in"/>
      <style:text-properties style:font-name="Courier New"/>
    </style:style>
  </office:automatic-styles>
  <office:body>
    <office:spreadsheet>
      <table:table table:name="2A03 MMC5 VRC6 FDS" table:style-name="ta1" table:print="fals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11" table:default-cell-style-name="ce1"/>
        <table:table-column table:style-name="co8" table:number-columns-repeated="1007" table:default-cell-style-name="ce1"/>
        <table:table-row table:style-name="ro1">
          <table:table-cell office:value-type="string">
            <text:p>FamiTracker Pitch Tables</text:p>
          </table:table-cell>
          <table:table-cell table:number-columns-repeated="1023"/>
        </table:table-row>
        <table:table-row table:style-name="ro1">
          <table:table-cell table:style-name="ce2" office:value-type="string">
            <text:p>0.3.8</text:p>
          </table:table-cell>
          <table:table-cell office:value-type="string">
            <text:p>Beta 3</text:p>
          </table:table-cell>
          <table:table-cell table:style-name="Default"/>
          <table:table-cell/>
          <table:table-cell office:value-type="string">
            <text:p>2A03 Clock</text:p>
          </table:table-cell>
          <table:table-cell/>
          <table:table-cell office:value-type="string">
            <text:p>2A07 Clock</text:p>
          </table:table-cell>
          <table:table-cell table:number-columns-repeated="1017"/>
        </table:table-row>
        <table:table-row table:style-name="ro1">
          <table:table-cell table:number-columns-repeated="4"/>
          <table:table-cell office:value-type="float" office:value="1789773">
            <text:p>1789773</text:p>
          </table:table-cell>
          <table:table-cell/>
          <table:table-cell office:value-type="float" office:value="1662607">
            <text:p>1662607</text:p>
          </table:table-cell>
          <table:table-cell table:number-columns-repeated="1017"/>
        </table:table-row>
        <table:table-row table:style-name="ro1">
          <table:table-cell table:number-columns-repeated="12"/>
          <table:table-cell office:value-type="string">
            <text:p>Deviation in Cents</text:p>
          </table:table-cell>
          <table:table-cell table:number-columns-repeated="1011"/>
        </table:table-row>
        <table:table-row table:style-name="ro1">
          <table:table-cell office:value-type="string">
            <text:p>Note</text:p>
          </table:table-cell>
          <table:table-cell office:value-type="string">
            <text:p>Name</text:p>
          </table:table-cell>
          <table:table-cell office:value-type="string">
            <text:p>Frequency</text:p>
          </table:table-cell>
          <table:table-cell office:value-type="string">
            <text:p><text:s/>NTSC</text:p>
          </table:table-cell>
          <table:table-cell office:value-type="string">
            <text:p>Hz (NTSC)</text:p>
          </table:table-cell>
          <table:table-cell office:value-type="string">
            <text:p><text:s/>PAL</text:p>
          </table:table-cell>
          <table:table-cell office:value-type="string">
            <text:p>Hz (PAL)</text:p>
          </table:table-cell>
          <table:table-cell office:value-type="string">
            <text:p><text:s/>FDS</text:p>
          </table:table-cell>
          <table:table-cell office:value-type="string">
            <text:p>Hz (FDS)</text:p>
          </table:table-cell>
          <table:table-cell office:value-type="string">
            <text:p><text:s/>Saw</text:p>
          </table:table-cell>
          <table:table-cell office:value-type="string">
            <text:p>Hz (Saw)</text:p>
          </table:table-cell>
          <table:table-cell/>
          <table:table-cell office:value-type="string">
            <text:p>NTSC</text:p>
          </table:table-cell>
          <table:table-cell office:value-type="string">
            <text:p>PAL</text:p>
          </table:table-cell>
          <table:table-cell office:value-type="string">
            <text:p>FDS</text:p>
          </table:table-cell>
          <table:table-cell office:value-type="string">
            <text:p>Saw</text:p>
          </table:table-cell>
          <table:table-cell office:value-type="string">
            <text:p>Saw vs NTSC</text:p>
          </table:table-cell>
          <table:table-cell table:number-columns-repeated="1007"/>
        </table:table-row>
        <table:table-row table:style-name="ro1">
          <table:table-cell office:value-type="float" office:value="0">
            <text:p>0</text:p>
          </table:table-cell>
          <table:table-cell office:value-type="string">
            <text:p>C-0</text:p>
          </table:table-cell>
          <table:table-cell table:style-name="ce3" office:value-type="float" office:value="32.7032">
            <text:p>32.703</text:p>
          </table:table-cell>
          <table:table-cell table:style-name="ce4" office:value-type="string">
            <text:p>D5B</text:p>
          </table:table-cell>
          <table:table-cell table:style-name="ce3" table:formula="of:=[.E$3] / (16 * (DECIMAL([.D6];16) + 1))" office:value-type="float" office:value="32.7078399122807">
            <text:p>32.708</text:p>
          </table:table-cell>
          <table:table-cell table:style-name="ce4" office:value-type="string">
            <text:p>C68</text:p>
          </table:table-cell>
          <table:table-cell table:style-name="ce3" table:formula="of:=[.G$3] / (16 * (DECIMAL([.F6];16) + 1))" office:value-type="float" office:value="32.7078808624489">
            <text:p>32.708</text:p>
          </table:table-cell>
          <table:table-cell table:style-name="ce4" office:value-type="string">
            <text:p>4D</text:p>
          </table:table-cell>
          <table:table-cell table:style-name="ce3" table:formula="of:= [.$E$3] * DECIMAL([.H6];16) / (65536 * 64)" office:value-type="float" office:value="32.8570654392242">
            <text:p>32.857</text:p>
          </table:table-cell>
          <table:table-cell table:style-name="ce4" office:value-type="string">
            <text:p>F44</text:p>
          </table:table-cell>
          <table:table-cell table:style-name="ce3" table:formula="of:=[.$E$3] / (14 * (DECIMAL([.J6];16) + 1))" office:value-type="float" office:value="32.7042539195264">
            <text:p>32.704</text:p>
          </table:table-cell>
          <table:table-cell/>
          <table:table-cell table:style-name="ce7" table:formula="of:= 1200 * LOG([.E6]/[.$C6];2)" office:value-type="float" office:value="0.245609124982067">
            <text:p>0.25</text:p>
          </table:table-cell>
          <table:table-cell table:style-name="ce7" table:formula="of:= 1200 * LOG([.G6]/[.$C6];2)" office:value-type="float" office:value="0.247776626144509">
            <text:p>0.25</text:p>
          </table:table-cell>
          <table:table-cell table:style-name="ce7" table:formula="of:= 1200 * LOG([.I6]/[.$C6];2)" office:value-type="float" office:value="8.12618968677575">
            <text:p>8.13</text:p>
          </table:table-cell>
          <table:table-cell table:style-name="ce7" table:formula="of:= 1200 * LOG([.K6]/[.$C6];2)" office:value-type="float" office:value="0.0557912366202415">
            <text:p>0.06</text:p>
          </table:table-cell>
          <table:table-cell table:style-name="ce7" table:formula="of:= 1200 * LOG([.K6]/[.E6];2)" office:value-type="float" office:value="-0.189817888361704">
            <text:p>-0.19</text:p>
          </table:table-cell>
          <table:table-cell table:number-columns-repeated="1007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C#0</text:p>
          </table:table-cell>
          <table:table-cell table:style-name="ce3" table:formula="of:=[.$C$6] * POWER(2;[.$A7] / 12)" office:value-type="float" office:value="34.6478334674509">
            <text:p>34.648</text:p>
          </table:table-cell>
          <table:table-cell table:style-name="ce4" office:value-type="string">
            <text:p>C9C</text:p>
          </table:table-cell>
          <table:table-cell table:style-name="ce3" table:formula="of:=[.E$3] / (16 * (DECIMAL([.D7];16) + 1))" office:value-type="float" office:value="34.6425557448126">
            <text:p>34.643</text:p>
          </table:table-cell>
          <table:table-cell table:style-name="ce4" office:value-type="string">
            <text:p>BB6</text:p>
          </table:table-cell>
          <table:table-cell table:style-name="ce3" table:formula="of:=[.G$3] / (16 * (DECIMAL([.F7];16) + 1))" office:value-type="float" office:value="34.6491955651884">
            <text:p>34.649</text:p>
          </table:table-cell>
          <table:table-cell table:style-name="ce4" office:value-type="string">
            <text:p>51</text:p>
          </table:table-cell>
          <table:table-cell table:style-name="ce3" table:formula="of:= [.$E$3] * DECIMAL([.H7];16) / (65536 * 64)" office:value-type="float" office:value="34.5639259815216">
            <text:p>34.564</text:p>
          </table:table-cell>
          <table:table-cell table:style-name="ce4" office:value-type="string">
            <text:p>E69</text:p>
          </table:table-cell>
          <table:table-cell table:style-name="ce3" table:formula="of:=[.$E$3] / (14 * (DECIMAL([.J7];16) + 1))" office:value-type="float" office:value="34.6452380952381">
            <text:p>34.645</text:p>
          </table:table-cell>
          <table:table-cell/>
          <table:table-cell table:style-name="ce7" table:formula="of:= 1200 * LOG([.E7]/[.$C7];2)" office:value-type="float" office:value="-0.263729883883036">
            <text:p>-0.26</text:p>
          </table:table-cell>
          <table:table-cell table:style-name="ce7" table:formula="of:= 1200 * LOG([.G7]/[.$C7];2)" office:value-type="float" office:value="0.0680580398470903">
            <text:p>0.07</text:p>
          </table:table-cell>
          <table:table-cell table:style-name="ce7" table:formula="of:= 1200 * LOG([.I7]/[.$C7];2)" office:value-type="float" office:value="-4.19765568555641">
            <text:p>-4.20</text:p>
          </table:table-cell>
          <table:table-cell table:style-name="ce7" table:formula="of:= 1200 * LOG([.K7]/[.$C7];2)" office:value-type="float" office:value="-0.129686753541204">
            <text:p>-0.13</text:p>
          </table:table-cell>
          <table:table-cell table:style-name="ce7" table:formula="of:= 1200 * LOG([.K7]/[.E7];2)" office:value-type="float" office:value="0.13404313034186">
            <text:p>0.13</text:p>
          </table:table-cell>
          <table:table-cell table:number-columns-repeated="1007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D-0</text:p>
          </table:table-cell>
          <table:table-cell table:style-name="ce3" table:formula="of:=[.$C$6] * POWER(2;[.$A8] / 12)" office:value-type="float" office:value="36.7081008582711">
            <text:p>36.708</text:p>
          </table:table-cell>
          <table:table-cell table:style-name="ce4" office:value-type="string">
            <text:p>BE6</text:p>
          </table:table-cell>
          <table:table-cell table:style-name="ce3" table:formula="of:=[.E$3] / (16 * (DECIMAL([.D8];16) + 1))" office:value-type="float" office:value="36.7117861831309">
            <text:p>36.712</text:p>
          </table:table-cell>
          <table:table-cell table:style-name="ce4" office:value-type="string">
            <text:p>B0E</text:p>
          </table:table-cell>
          <table:table-cell table:style-name="ce3" table:formula="of:=[.G$3] / (16 * (DECIMAL([.F8];16) + 1))" office:value-type="float" office:value="36.7053823737195">
            <text:p>36.705</text:p>
          </table:table-cell>
          <table:table-cell table:style-name="ce4" office:value-type="string">
            <text:p>56</text:p>
          </table:table-cell>
          <table:table-cell table:style-name="ce3" table:formula="of:= [.$E$3] * DECIMAL([.H8];16) / (65536 * 64)" office:value-type="float" office:value="36.6975016593933">
            <text:p>36.698</text:p>
          </table:table-cell>
          <table:table-cell table:style-name="ce4" office:value-type="string">
            <text:p>D9A</text:p>
          </table:table-cell>
          <table:table-cell table:style-name="ce3" table:formula="of:=[.$E$3] / (14 * (DECIMAL([.J8];16) + 1))" office:value-type="float" office:value="36.7042574135597">
            <text:p>36.704</text:p>
          </table:table-cell>
          <table:table-cell/>
          <table:table-cell table:style-name="ce7" table:formula="of:= 1200 * LOG([.E8]/[.$C8];2)" office:value-type="float" office:value="0.17379922911117">
            <text:p>0.17</text:p>
          </table:table-cell>
          <table:table-cell table:style-name="ce7" table:formula="of:= 1200 * LOG([.G8]/[.$C8];2)" office:value-type="float" office:value="-0.128214404560721">
            <text:p>-0.13</text:p>
          </table:table-cell>
          <table:table-cell table:style-name="ce7" table:formula="of:= 1200 * LOG([.I8]/[.$C8];2)" office:value-type="float" office:value="-0.499953504588328">
            <text:p>-0.50</text:p>
          </table:table-cell>
          <table:table-cell table:style-name="ce7" table:formula="of:= 1200 * LOG([.K8]/[.$C8];2)" office:value-type="float" office:value="-0.181274720298076">
            <text:p>-0.18</text:p>
          </table:table-cell>
          <table:table-cell table:style-name="ce7" table:formula="of:= 1200 * LOG([.K8]/[.E8];2)" office:value-type="float" office:value="-0.355073949409385">
            <text:p>-0.36</text:p>
          </table:table-cell>
          <table:table-cell table:number-columns-repeated="1007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D#0</text:p>
          </table:table-cell>
          <table:table-cell table:style-name="ce3" table:formula="of:=[.$C$6] * POWER(2;[.$A9] / 12)" office:value-type="float" office:value="38.890878123357">
            <text:p>38.891</text:p>
          </table:table-cell>
          <table:table-cell table:style-name="ce4" office:value-type="string">
            <text:p>B3B</text:p>
          </table:table-cell>
          <table:table-cell table:style-name="ce3" table:formula="of:=[.E$3] / (16 * (DECIMAL([.D9];16) + 1))" office:value-type="float" office:value="38.8945801460362">
            <text:p>38.895</text:p>
          </table:table-cell>
          <table:table-cell table:style-name="ce4" office:value-type="string">
            <text:p>A6F</text:p>
          </table:table-cell>
          <table:table-cell table:style-name="ce3" table:formula="of:=[.G$3] / (16 * (DECIMAL([.F9];16) + 1))" office:value-type="float" office:value="38.8895724176647">
            <text:p>38.890</text:p>
          </table:table-cell>
          <table:table-cell table:style-name="ce4" office:value-type="string">
            <text:p>5B</text:p>
          </table:table-cell>
          <table:table-cell table:style-name="ce3" table:formula="of:= [.$E$3] * DECIMAL([.H9];16) / (65536 * 64)" office:value-type="float" office:value="38.831077337265">
            <text:p>38.831</text:p>
          </table:table-cell>
          <table:table-cell table:style-name="ce4" office:value-type="string">
            <text:p>CD6</text:p>
          </table:table-cell>
          <table:table-cell table:style-name="ce3" table:formula="of:=[.$E$3] / (14 * (DECIMAL([.J9];16) + 1))" office:value-type="float" office:value="38.8928897387979">
            <text:p>38.893</text:p>
          </table:table-cell>
          <table:table-cell/>
          <table:table-cell table:style-name="ce7" table:formula="of:= 1200 * LOG([.E9]/[.$C9];2)" office:value-type="float" office:value="0.164788325736738">
            <text:p>0.16</text:p>
          </table:table-cell>
          <table:table-cell table:style-name="ce7" table:formula="of:= 1200 * LOG([.G9]/[.$C9];2)" office:value-type="float" office:value="-0.0581246865269711">
            <text:p>-0.06</text:p>
          </table:table-cell>
          <table:table-cell table:style-name="ce7" table:formula="of:= 1200 * LOG([.I9]/[.$C9];2)" office:value-type="float" office:value="-2.66409090867048">
            <text:p>-2.66</text:p>
          </table:table-cell>
          <table:table-cell table:style-name="ce7" table:formula="of:= 1200 * LOG([.K9]/[.$C9];2)" office:value-type="float" office:value="0.0895450873970522">
            <text:p>0.09</text:p>
          </table:table-cell>
          <table:table-cell table:style-name="ce7" table:formula="of:= 1200 * LOG([.K9]/[.E9];2)" office:value-type="float" office:value="-0.0752432383396742">
            <text:p>-0.08</text:p>
          </table:table-cell>
          <table:table-cell table:number-columns-repeated="1007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E-0</text:p>
          </table:table-cell>
          <table:table-cell table:style-name="ce3" table:formula="of:=[.$C$6] * POWER(2;[.$A10] / 12)" office:value-type="float" office:value="41.203450078922">
            <text:p>41.203</text:p>
          </table:table-cell>
          <table:table-cell table:style-name="ce4" office:value-type="string">
            <text:p>A9A</text:p>
          </table:table-cell>
          <table:table-cell table:style-name="ce3" table:formula="of:=[.E$3] / (16 * (DECIMAL([.D10];16) + 1))" office:value-type="float" office:value="41.2010359116022">
            <text:p>41.201</text:p>
          </table:table-cell>
          <table:table-cell table:style-name="ce4" office:value-type="string">
            <text:p>9D9</text:p>
          </table:table-cell>
          <table:table-cell table:style-name="ce3" table:formula="of:=[.G$3] / (16 * (DECIMAL([.F10];16) + 1))" office:value-type="float" office:value="41.2025921887391">
            <text:p>41.203</text:p>
          </table:table-cell>
          <table:table-cell table:style-name="ce4" office:value-type="string">
            <text:p>61</text:p>
          </table:table-cell>
          <table:table-cell table:style-name="ce3" table:formula="of:= [.$E$3] * DECIMAL([.H10];16) / (65536 * 64)" office:value-type="float" office:value="41.3913681507111">
            <text:p>41.391</text:p>
          </table:table-cell>
          <table:table-cell table:style-name="ce4" office:value-type="string">
            <text:p>C1E</text:p>
          </table:table-cell>
          <table:table-cell table:style-name="ce3" table:formula="of:=[.$E$3] / (14 * (DECIMAL([.J10];16) + 1))" office:value-type="float" office:value="41.1991390819944">
            <text:p>41.199</text:p>
          </table:table-cell>
          <table:table-cell/>
          <table:table-cell table:style-name="ce7" table:formula="of:= 1200 * LOG([.E10]/[.$C10];2)" office:value-type="float" office:value="-0.101438377174423">
            <text:p>-0.10</text:p>
          </table:table-cell>
          <table:table-cell table:style-name="ce7" table:formula="of:= 1200 * LOG([.G10]/[.$C10];2)" office:value-type="float" office:value="-0.0360461115281618">
            <text:p>-0.04</text:p>
          </table:table-cell>
          <table:table-cell table:style-name="ce7" table:formula="of:= 1200 * LOG([.I10]/[.$C10];2)" office:value-type="float" office:value="7.87775147744733">
            <text:p>7.88</text:p>
          </table:table-cell>
          <table:table-cell table:style-name="ce7" table:formula="of:= 1200 * LOG([.K10]/[.$C10];2)" office:value-type="float" office:value="-0.181143450693738">
            <text:p>-0.18</text:p>
          </table:table-cell>
          <table:table-cell table:style-name="ce7" table:formula="of:= 1200 * LOG([.K10]/[.E10];2)" office:value-type="float" office:value="-0.0797050735192637">
            <text:p>-0.08</text:p>
          </table:table-cell>
          <table:table-cell table:number-columns-repeated="1007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F-0</text:p>
          </table:table-cell>
          <table:table-cell table:style-name="ce3" table:formula="of:=[.$C$6] * POWER(2;[.$A11] / 12)" office:value-type="float" office:value="43.6535347188935">
            <text:p>43.654</text:p>
          </table:table-cell>
          <table:table-cell table:style-name="ce4" office:value-type="string">
            <text:p>A01</text:p>
          </table:table-cell>
          <table:table-cell table:style-name="ce3" table:formula="of:=[.E$3] / (16 * (DECIMAL([.D11];16) + 1))" office:value-type="float" office:value="43.6615193208431">
            <text:p>43.662</text:p>
          </table:table-cell>
          <table:table-cell table:style-name="ce4" office:value-type="string">
            <text:p>94B</text:p>
          </table:table-cell>
          <table:table-cell table:style-name="ce3" table:formula="of:=[.G$3] / (16 * (DECIMAL([.F11];16) + 1))" office:value-type="float" office:value="43.6608981092437">
            <text:p>43.661</text:p>
          </table:table-cell>
          <table:table-cell table:style-name="ce4" office:value-type="string">
            <text:p>66</text:p>
          </table:table-cell>
          <table:table-cell table:style-name="ce3" table:formula="of:= [.$E$3] * DECIMAL([.H11];16) / (65536 * 64)" office:value-type="float" office:value="43.5249438285828">
            <text:p>43.525</text:p>
          </table:table-cell>
          <table:table-cell table:style-name="ce4" office:value-type="string">
            <text:p>B70</text:p>
          </table:table-cell>
          <table:table-cell table:style-name="ce3" table:formula="of:=[.$E$3] / (14 * (DECIMAL([.J11];16) + 1))" office:value-type="float" office:value="43.6466126908257">
            <text:p>43.647</text:p>
          </table:table-cell>
          <table:table-cell/>
          <table:table-cell table:style-name="ce7" table:formula="of:= 1200 * LOG([.E11]/[.$C11];2)" office:value-type="float" office:value="0.316628442918456">
            <text:p>0.32</text:p>
          </table:table-cell>
          <table:table-cell table:style-name="ce7" table:formula="of:= 1200 * LOG([.G11]/[.$C11];2)" office:value-type="float" office:value="0.291996447968542">
            <text:p>0.29</text:p>
          </table:table-cell>
          <table:table-cell table:style-name="ce7" table:formula="of:= 1200 * LOG([.I11]/[.$C11];2)" office:value-type="float" office:value="-5.10724878131105">
            <text:p>-5.11</text:p>
          </table:table-cell>
          <table:table-cell table:style-name="ce7" table:formula="of:= 1200 * LOG([.K11]/[.$C11];2)" office:value-type="float" office:value="-0.274539071471038">
            <text:p>-0.27</text:p>
          </table:table-cell>
          <table:table-cell table:style-name="ce7" table:formula="of:= 1200 * LOG([.K11]/[.E11];2)" office:value-type="float" office:value="-0.591167514389148">
            <text:p>-0.59</text:p>
          </table:table-cell>
          <table:table-cell table:number-columns-repeated="1007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F#0</text:p>
          </table:table-cell>
          <table:table-cell table:style-name="ce3" table:formula="of:=[.$C$6] * POWER(2;[.$A12] / 12)" office:value-type="float" office:value="46.2493089729998">
            <text:p>46.249</text:p>
          </table:table-cell>
          <table:table-cell table:style-name="ce4" office:value-type="string">
            <text:p>972</text:p>
          </table:table-cell>
          <table:table-cell table:style-name="ce3" table:formula="of:=[.E$3] / (16 * (DECIMAL([.D12];16) + 1))" office:value-type="float" office:value="46.2425847457627">
            <text:p>46.243</text:p>
          </table:table-cell>
          <table:table-cell table:style-name="ce4" office:value-type="string">
            <text:p>8C6</text:p>
          </table:table-cell>
          <table:table-cell table:style-name="ce3" table:formula="of:=[.G$3] / (16 * (DECIMAL([.F12];16) + 1))" office:value-type="float" office:value="46.2451880284824">
            <text:p>46.245</text:p>
          </table:table-cell>
          <table:table-cell table:style-name="ce4" office:value-type="string">
            <text:p>6C</text:p>
          </table:table-cell>
          <table:table-cell table:style-name="ce3" table:formula="of:= [.$E$3] * DECIMAL([.H12];16) / (65536 * 64)" office:value-type="float" office:value="46.0852346420288">
            <text:p>46.085</text:p>
          </table:table-cell>
          <table:table-cell table:style-name="ce4" office:value-type="string">
            <text:p>ACB</text:p>
          </table:table-cell>
          <table:table-cell table:style-name="ce3" table:formula="of:=[.$E$3] / (14 * (DECIMAL([.J12];16) + 1))" office:value-type="float" office:value="46.25214492454">
            <text:p>46.252</text:p>
          </table:table-cell>
          <table:table-cell/>
          <table:table-cell table:style-name="ce7" table:formula="of:= 1200 * LOG([.E12]/[.$C12];2)" office:value-type="float" office:value="-0.25172392301591">
            <text:p>-0.25</text:p>
          </table:table-cell>
          <table:table-cell table:style-name="ce7" table:formula="of:= 1200 * LOG([.G12]/[.$C12];2)" office:value-type="float" office:value="-0.154264733552962">
            <text:p>-0.15</text:p>
          </table:table-cell>
          <table:table-cell table:style-name="ce7" table:formula="of:= 1200 * LOG([.I12]/[.$C12];2)" office:value-type="float" office:value="-6.15265655094372">
            <text:p>-6.15</text:p>
          </table:table-cell>
          <table:table-cell table:style-name="ce7" table:formula="of:= 1200 * LOG([.K12]/[.$C12];2)" office:value-type="float" office:value="0.106153917858933">
            <text:p>0.11</text:p>
          </table:table-cell>
          <table:table-cell table:style-name="ce7" table:formula="of:= 1200 * LOG([.K12]/[.E12];2)" office:value-type="float" office:value="0.357877840874791">
            <text:p>0.36</text:p>
          </table:table-cell>
          <table:table-cell table:number-columns-repeated="1007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-0</text:p>
          </table:table-cell>
          <table:table-cell table:style-name="ce3" table:formula="of:=[.$C$6] * POWER(2;[.$A13] / 12)" office:value-type="float" office:value="48.9994359965135">
            <text:p>48.999</text:p>
          </table:table-cell>
          <table:table-cell table:style-name="ce4" office:value-type="string">
            <text:p>8EA</text:p>
          </table:table-cell>
          <table:table-cell table:style-name="ce3" table:formula="of:=[.E$3] / (16 * (DECIMAL([.D13];16) + 1))" office:value-type="float" office:value="48.9972897503285">
            <text:p>48.997</text:p>
          </table:table-cell>
          <table:table-cell table:style-name="ce4" office:value-type="string">
            <text:p>848</text:p>
          </table:table-cell>
          <table:table-cell table:style-name="ce3" table:formula="of:=[.G$3] / (16 * (DECIMAL([.F13];16) + 1))" office:value-type="float" office:value="48.9924269212636">
            <text:p>48.992</text:p>
          </table:table-cell>
          <table:table-cell table:style-name="ce4" office:value-type="string">
            <text:p>73</text:p>
          </table:table-cell>
          <table:table-cell table:style-name="ce3" table:formula="of:= [.$E$3] * DECIMAL([.H13];16) / (65536 * 64)" office:value-type="float" office:value="49.0722405910492">
            <text:p>49.072</text:p>
          </table:table-cell>
          <table:table-cell table:style-name="ce4" office:value-type="string">
            <text:p>A30</text:p>
          </table:table-cell>
          <table:table-cell table:style-name="ce3" table:formula="of:=[.$E$3] / (14 * (DECIMAL([.J13];16) + 1))" office:value-type="float" office:value="48.9999726222417">
            <text:p>49.000</text:p>
          </table:table-cell>
          <table:table-cell/>
          <table:table-cell table:style-name="ce7" table:formula="of:= 1200 * LOG([.E13]/[.$C13];2)" office:value-type="float" office:value="-0.0758322167481591">
            <text:p>-0.08</text:p>
          </table:table-cell>
          <table:table-cell table:style-name="ce7" table:formula="of:= 1200 * LOG([.G13]/[.$C13];2)" office:value-type="float" office:value="-0.247660354330502">
            <text:p>-0.25</text:p>
          </table:table-cell>
          <table:table-cell table:style-name="ce7" table:formula="of:= 1200 * LOG([.I13]/[.$C13];2)" office:value-type="float" office:value="2.57040198614405">
            <text:p>2.57</text:p>
          </table:table-cell>
          <table:table-cell table:style-name="ce7" table:formula="of:= 1200 * LOG([.K13]/[.$C13];2)" office:value-type="float" office:value="0.0189598028265109">
            <text:p>0.02</text:p>
          </table:table-cell>
          <table:table-cell table:style-name="ce7" table:formula="of:= 1200 * LOG([.K13]/[.E13];2)" office:value-type="float" office:value="0.0947920195746556">
            <text:p>0.09</text:p>
          </table:table-cell>
          <table:table-cell table:number-columns-repeated="1007"/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G#0</text:p>
          </table:table-cell>
          <table:table-cell table:style-name="ce3" table:formula="of:=[.$C$6] * POWER(2;[.$A14] / 12)" office:value-type="float" office:value="51.9130940827264">
            <text:p>51.913</text:p>
          </table:table-cell>
          <table:table-cell table:style-name="ce4" office:value-type="string">
            <text:p>86A</text:p>
          </table:table-cell>
          <table:table-cell table:style-name="ce3" table:formula="of:=[.E$3] / (16 * (DECIMAL([.D14];16) + 1))" office:value-type="float" office:value="51.9075696055685">
            <text:p>51.908</text:p>
          </table:table-cell>
          <table:table-cell table:style-name="ce4" office:value-type="string">
            <text:p>7D1</text:p>
          </table:table-cell>
          <table:table-cell table:style-name="ce3" table:formula="of:=[.G$3] / (16 * (DECIMAL([.F14];16) + 1))" office:value-type="float" office:value="51.9045641858142">
            <text:p>51.905</text:p>
          </table:table-cell>
          <table:table-cell table:style-name="ce4" office:value-type="string">
            <text:p>7A</text:p>
          </table:table-cell>
          <table:table-cell table:style-name="ce3" table:formula="of:= [.$E$3] * DECIMAL([.H14];16) / (65536 * 64)" office:value-type="float" office:value="52.0592465400696">
            <text:p>52.059</text:p>
          </table:table-cell>
          <table:table-cell table:style-name="ce4" office:value-type="string">
            <text:p>99E</text:p>
          </table:table-cell>
          <table:table-cell table:style-name="ce3" table:formula="of:=[.$E$3] / (14 * (DECIMAL([.J14];16) + 1))" office:value-type="float" office:value="51.9045589002958">
            <text:p>51.905</text:p>
          </table:table-cell>
          <table:table-cell/>
          <table:table-cell table:style-name="ce7" table:formula="of:= 1200 * LOG([.E14]/[.$C14];2)" office:value-type="float" office:value="-0.184243918858372">
            <text:p>-0.18</text:p>
          </table:table-cell>
          <table:table-cell table:style-name="ce7" table:formula="of:= 1200 * LOG([.G14]/[.$C14];2)" office:value-type="float" office:value="-0.284484320856586">
            <text:p>-0.28</text:p>
          </table:table-cell>
          <table:table-cell table:style-name="ce7" table:formula="of:= 1200 * LOG([.I14]/[.$C14];2)" office:value-type="float" office:value="4.86714592835756">
            <text:p>4.87</text:p>
          </table:table-cell>
          <table:table-cell table:style-name="ce7" table:formula="of:= 1200 * LOG([.K14]/[.$C14];2)" office:value-type="float" office:value="-0.284660614984097">
            <text:p>-0.28</text:p>
          </table:table-cell>
          <table:table-cell table:style-name="ce7" table:formula="of:= 1200 * LOG([.K14]/[.E14];2)" office:value-type="float" office:value="-0.100416696125702">
            <text:p>-0.10</text:p>
          </table:table-cell>
          <table:table-cell table:number-columns-repeated="1007"/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A-0</text:p>
          </table:table-cell>
          <table:table-cell table:style-name="ce3" table:formula="of:=[.$C$6] * POWER(2;[.$A15] / 12)" office:value-type="float" office:value="55.0000072946506">
            <text:p>55.000</text:p>
          </table:table-cell>
          <table:table-cell table:style-name="ce4" office:value-type="string">
            <text:p>7F1</text:p>
          </table:table-cell>
          <table:table-cell table:style-name="ce3" table:formula="of:=[.E$3] / (16 * (DECIMAL([.D15];16) + 1))" office:value-type="float" office:value="54.9954830383481">
            <text:p>54.995</text:p>
          </table:table-cell>
          <table:table-cell table:style-name="ce4" office:value-type="string">
            <text:p>760</text:p>
          </table:table-cell>
          <table:table-cell table:style-name="ce3" table:formula="of:=[.G$3] / (16 * (DECIMAL([.F15];16) + 1))" office:value-type="float" office:value="55.009495764955">
            <text:p>55.009</text:p>
          </table:table-cell>
          <table:table-cell table:style-name="ce4" office:value-type="string">
            <text:p>81</text:p>
          </table:table-cell>
          <table:table-cell table:style-name="ce3" table:formula="of:= [.$E$3] * DECIMAL([.H15];16) / (65536 * 64)" office:value-type="float" office:value="55.04625248909">
            <text:p>55.046</text:p>
          </table:table-cell>
          <table:table-cell table:style-name="ce4" office:value-type="string">
            <text:p>913</text:p>
          </table:table-cell>
          <table:table-cell table:style-name="ce3" table:formula="of:=[.$E$3] / (14 * (DECIMAL([.J15];16) + 1))" office:value-type="float" office:value="55.0090054093927">
            <text:p>55.009</text:p>
          </table:table-cell>
          <table:table-cell/>
          <table:table-cell table:style-name="ce7" table:formula="of:= 1200 * LOG([.E15]/[.$C15];2)" office:value-type="float" office:value="-0.142415776105952">
            <text:p>-0.14</text:p>
          </table:table-cell>
          <table:table-cell table:style-name="ce7" table:formula="of:= 1200 * LOG([.G15]/[.$C15];2)" office:value-type="float" office:value="0.298642616291847">
            <text:p>0.30</text:p>
          </table:table-cell>
          <table:table-cell table:style-name="ce7" table:formula="of:= 1200 * LOG([.I15]/[.$C15];2)" office:value-type="float" office:value="1.45504736079905">
            <text:p>1.46</text:p>
          </table:table-cell>
          <table:table-cell table:style-name="ce7" table:formula="of:= 1200 * LOG([.K15]/[.$C15];2)" office:value-type="float" office:value="0.283210298334484">
            <text:p>0.28</text:p>
          </table:table-cell>
          <table:table-cell table:style-name="ce7" table:formula="of:= 1200 * LOG([.K15]/[.E15];2)" office:value-type="float" office:value="0.425626074440321">
            <text:p>0.43</text:p>
          </table:table-cell>
          <table:table-cell table:number-columns-repeated="1007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A#0</text:p>
          </table:table-cell>
          <table:table-cell table:style-name="ce3" table:formula="of:=[.$C$6] * POWER(2;[.$A16] / 12)" office:value-type="float" office:value="58.2704779181743">
            <text:p>58.270</text:p>
          </table:table-cell>
          <table:table-cell table:style-name="ce4" office:value-type="string">
            <text:p>77F</text:p>
          </table:table-cell>
          <table:table-cell table:style-name="ce3" table:formula="of:=[.E$3] / (16 * (DECIMAL([.D16];16) + 1))" office:value-type="float" office:value="58.26083984375">
            <text:p>58.261</text:p>
          </table:table-cell>
          <table:table-cell table:style-name="ce4" office:value-type="string">
            <text:p>6F6</text:p>
          </table:table-cell>
          <table:table-cell table:style-name="ce3" table:formula="of:=[.G$3] / (16 * (DECIMAL([.F16];16) + 1))" office:value-type="float" office:value="58.27983034212">
            <text:p>58.280</text:p>
          </table:table-cell>
          <table:table-cell table:style-name="ce4" office:value-type="string">
            <text:p>89</text:p>
          </table:table-cell>
          <table:table-cell table:style-name="ce3" table:formula="of:= [.$E$3] * DECIMAL([.H16];16) / (65536 * 64)" office:value-type="float" office:value="58.4599735736847">
            <text:p>58.460</text:p>
          </table:table-cell>
          <table:table-cell table:style-name="ce4" office:value-type="string">
            <text:p>891</text:p>
          </table:table-cell>
          <table:table-cell table:style-name="ce3" table:formula="of:=[.$E$3] / (14 * (DECIMAL([.J16];16) + 1))" office:value-type="float" office:value="58.2684268784998">
            <text:p>58.268</text:p>
          </table:table-cell>
          <table:table-cell/>
          <table:table-cell table:style-name="ce7" table:formula="of:= 1200 * LOG([.E16]/[.$C16];2)" office:value-type="float" office:value="-0.286373877328206">
            <text:p>-0.29</text:p>
          </table:table-cell>
          <table:table-cell table:style-name="ce7" table:formula="of:= 1200 * LOG([.G16]/[.$C16];2)" office:value-type="float" office:value="0.27784113234147">
            <text:p>0.28</text:p>
          </table:table-cell>
          <table:table-cell table:style-name="ce7" table:formula="of:= 1200 * LOG([.I16]/[.$C16];2)" office:value-type="float" office:value="5.62084040552617">
            <text:p>5.62</text:p>
          </table:table-cell>
          <table:table-cell table:style-name="ce7" table:formula="of:= 1200 * LOG([.K16]/[.$C16];2)" office:value-type="float" office:value="-0.0609381000625076">
            <text:p>-0.06</text:p>
          </table:table-cell>
          <table:table-cell table:style-name="ce7" table:formula="of:= 1200 * LOG([.K16]/[.E16];2)" office:value-type="float" office:value="0.225435777265831">
            <text:p>0.23</text:p>
          </table:table-cell>
          <table:table-cell table:number-columns-repeated="1007"/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B-0</text:p>
          </table:table-cell>
          <table:table-cell table:style-name="ce3" table:formula="of:=[.$C$6] * POWER(2;[.$A17] / 12)" office:value-type="float" office:value="61.7354208449839">
            <text:p>61.735</text:p>
          </table:table-cell>
          <table:table-cell table:style-name="ce4" office:value-type="string">
            <text:p>713</text:p>
          </table:table-cell>
          <table:table-cell table:style-name="ce3" table:formula="of:=[.E$3] / (16 * (DECIMAL([.D17];16) + 1))" office:value-type="float" office:value="61.7333402317881">
            <text:p>61.733</text:p>
          </table:table-cell>
          <table:table-cell table:style-name="ce4" office:value-type="string">
            <text:p>692</text:p>
          </table:table-cell>
          <table:table-cell table:style-name="ce3" table:formula="of:=[.G$3] / (16 * (DECIMAL([.F17];16) + 1))" office:value-type="float" office:value="61.7426841948901">
            <text:p>61.743</text:p>
          </table:table-cell>
          <table:table-cell table:style-name="ce4" office:value-type="string">
            <text:p>91</text:p>
          </table:table-cell>
          <table:table-cell table:style-name="ce3" table:formula="of:= [.$E$3] * DECIMAL([.H17];16) / (65536 * 64)" office:value-type="float" office:value="61.8736946582794">
            <text:p>61.874</text:p>
          </table:table-cell>
          <table:table-cell table:style-name="ce4" office:value-type="string">
            <text:p>816</text:p>
          </table:table-cell>
          <table:table-cell table:style-name="ce3" table:formula="of:=[.$E$3] / (14 * (DECIMAL([.J17];16) + 1))" office:value-type="float" office:value="61.7290818790095">
            <text:p>61.729</text:p>
          </table:table-cell>
          <table:table-cell/>
          <table:table-cell table:style-name="ce7" table:formula="of:= 1200 * LOG([.E17]/[.$C17];2)" office:value-type="float" office:value="-0.0583472025879">
            <text:p>-0.06</text:p>
          </table:table-cell>
          <table:table-cell table:style-name="ce7" table:formula="of:= 1200 * LOG([.G17]/[.$C17];2)" office:value-type="float" office:value="0.203672686397075">
            <text:p>0.20</text:p>
          </table:table-cell>
          <table:table-cell table:style-name="ce7" table:formula="of:= 1200 * LOG([.I17]/[.$C17];2)" office:value-type="float" office:value="3.87324887081581">
            <text:p>3.87</text:p>
          </table:table-cell>
          <table:table-cell table:style-name="ce7" table:formula="of:= 1200 * LOG([.K17]/[.$C17];2)" office:value-type="float" office:value="-0.177771480844928">
            <text:p>-0.18</text:p>
          </table:table-cell>
          <table:table-cell table:style-name="ce7" table:formula="of:= 1200 * LOG([.K17]/[.E17];2)" office:value-type="float" office:value="-0.119424278257038">
            <text:p>-0.12</text:p>
          </table:table-cell>
          <table:table-cell table:number-columns-repeated="1007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C-1</text:p>
          </table:table-cell>
          <table:table-cell table:style-name="ce3" table:formula="of:=[.$C$6] * POWER(2;[.$A18] / 12)" office:value-type="float" office:value="65.4064">
            <text:p>65.406</text:p>
          </table:table-cell>
          <table:table-cell table:style-name="ce4" office:value-type="string">
            <text:p>6AD</text:p>
          </table:table-cell>
          <table:table-cell table:style-name="ce3" table:formula="of:=[.E$3] / (16 * (DECIMAL([.D18];16) + 1))" office:value-type="float" office:value="65.4156798245614">
            <text:p>65.416</text:p>
          </table:table-cell>
          <table:table-cell table:style-name="ce4" office:value-type="string">
            <text:p>634</text:p>
          </table:table-cell>
          <table:table-cell table:style-name="ce3" table:formula="of:=[.G$3] / (16 * (DECIMAL([.F18];16) + 1))" office:value-type="float" office:value="65.3951777847703">
            <text:p>65.395</text:p>
          </table:table-cell>
          <table:table-cell table:style-name="ce4" office:value-type="string">
            <text:p>99</text:p>
          </table:table-cell>
          <table:table-cell table:style-name="ce3" table:formula="of:= [.$E$3] * DECIMAL([.H18];16) / (65536 * 64)" office:value-type="float" office:value="65.2874157428741">
            <text:p>65.287</text:p>
          </table:table-cell>
          <table:table-cell table:style-name="ce4" office:value-type="string">
            <text:p>7A2</text:p>
          </table:table-cell>
          <table:table-cell table:style-name="ce3" table:formula="of:=[.$E$3] / (14 * (DECIMAL([.J18];16) + 1))" office:value-type="float" office:value="65.3917793204238">
            <text:p>65.392</text:p>
          </table:table-cell>
          <table:table-cell/>
          <table:table-cell table:style-name="ce7" table:formula="of:= 1200 * LOG([.E18]/[.$C18];2)" office:value-type="float" office:value="0.245609124982067">
            <text:p>0.25</text:p>
          </table:table-cell>
          <table:table-cell table:style-name="ce7" table:formula="of:= 1200 * LOG([.G18]/[.$C18];2)" office:value-type="float" office:value="-0.297064935887242">
            <text:p>-0.30</text:p>
          </table:table-cell>
          <table:table-cell table:style-name="ce7" table:formula="of:= 1200 * LOG([.I18]/[.$C18];2)" office:value-type="float" office:value="-3.15224791592382">
            <text:p>-3.15</text:p>
          </table:table-cell>
          <table:table-cell table:style-name="ce7" table:formula="of:= 1200 * LOG([.K18]/[.$C18];2)" office:value-type="float" office:value="-0.387036249888513">
            <text:p>-0.39</text:p>
          </table:table-cell>
          <table:table-cell table:style-name="ce7" table:formula="of:= 1200 * LOG([.K18]/[.E18];2)" office:value-type="float" office:value="-0.632645374870386">
            <text:p>-0.63</text:p>
          </table:table-cell>
          <table:table-cell table:number-columns-repeated="1007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C#1</text:p>
          </table:table-cell>
          <table:table-cell table:style-name="ce3" table:formula="of:=[.$C$6] * POWER(2;[.$A19] / 12)" office:value-type="float" office:value="69.2956669349018">
            <text:p>69.296</text:p>
          </table:table-cell>
          <table:table-cell table:style-name="ce4" office:value-type="string">
            <text:p>64D</text:p>
          </table:table-cell>
          <table:table-cell table:style-name="ce3" table:formula="of:=[.E$3] / (16 * (DECIMAL([.D19];16) + 1))" office:value-type="float" office:value="69.3065752788104">
            <text:p>69.307</text:p>
          </table:table-cell>
          <table:table-cell table:style-name="ce4" office:value-type="string">
            <text:p>5DB</text:p>
          </table:table-cell>
          <table:table-cell table:style-name="ce3" table:formula="of:=[.G$3] / (16 * (DECIMAL([.F19];16) + 1))" office:value-type="float" office:value="69.2752916666667">
            <text:p>69.275</text:p>
          </table:table-cell>
          <table:table-cell table:style-name="ce4" office:value-type="string">
            <text:p>A2</text:p>
          </table:table-cell>
          <table:table-cell table:style-name="ce3" table:formula="of:= [.$E$3] * DECIMAL([.H19];16) / (65536 * 64)" office:value-type="float" office:value="69.1278519630432">
            <text:p>69.128</text:p>
          </table:table-cell>
          <table:table-cell table:style-name="ce4" office:value-type="string">
            <text:p>734</text:p>
          </table:table-cell>
          <table:table-cell table:style-name="ce3" table:formula="of:=[.$E$3] / (14 * (DECIMAL([.J19];16) + 1))" office:value-type="float" office:value="69.2904761904762">
            <text:p>69.290</text:p>
          </table:table-cell>
          <table:table-cell/>
          <table:table-cell table:style-name="ce7" table:formula="of:= 1200 * LOG([.E19]/[.$C19];2)" office:value-type="float" office:value="0.272504919557553">
            <text:p>0.27</text:p>
          </table:table-cell>
          <table:table-cell table:style-name="ce7" table:formula="of:= 1200 * LOG([.G19]/[.$C19];2)" office:value-type="float" office:value="-0.509116177556464">
            <text:p>-0.51</text:p>
          </table:table-cell>
          <table:table-cell table:style-name="ce7" table:formula="of:= 1200 * LOG([.I19]/[.$C19];2)" office:value-type="float" office:value="-4.19765568555641">
            <text:p>-4.20</text:p>
          </table:table-cell>
          <table:table-cell table:style-name="ce7" table:formula="of:= 1200 * LOG([.K19]/[.$C19];2)" office:value-type="float" office:value="-0.129686753541204">
            <text:p>-0.13</text:p>
          </table:table-cell>
          <table:table-cell table:style-name="ce7" table:formula="of:= 1200 * LOG([.K19]/[.E19];2)" office:value-type="float" office:value="-0.402191673098888">
            <text:p>-0.40</text:p>
          </table:table-cell>
          <table:table-cell table:number-columns-repeated="1007"/>
        </table:table-row>
        <table:table-row table:style-name="ro1">
          <table:table-cell office:value-type="float" office:value="14">
            <text:p>14</text:p>
          </table:table-cell>
          <table:table-cell office:value-type="string">
            <text:p>D-1</text:p>
          </table:table-cell>
          <table:table-cell table:style-name="ce3" table:formula="of:=[.$C$6] * POWER(2;[.$A20] / 12)" office:value-type="float" office:value="73.4162017165422">
            <text:p>73.416</text:p>
          </table:table-cell>
          <table:table-cell table:style-name="ce4" office:value-type="string">
            <text:p>5F3</text:p>
          </table:table-cell>
          <table:table-cell table:style-name="ce3" table:formula="of:=[.E$3] / (16 * (DECIMAL([.D20];16) + 1))" office:value-type="float" office:value="73.3994832677165">
            <text:p>73.399</text:p>
          </table:table-cell>
          <table:table-cell table:style-name="ce4" office:value-type="string">
            <text:p>586</text:p>
          </table:table-cell>
          <table:table-cell table:style-name="ce3" table:formula="of:=[.G$3] / (16 * (DECIMAL([.F20];16) + 1))" office:value-type="float" office:value="73.4367049469965">
            <text:p>73.437</text:p>
          </table:table-cell>
          <table:table-cell table:style-name="ce4" office:value-type="string">
            <text:p>AC</text:p>
          </table:table-cell>
          <table:table-cell table:style-name="ce3" table:formula="of:= [.$E$3] * DECIMAL([.H20];16) / (65536 * 64)" office:value-type="float" office:value="73.3950033187866">
            <text:p>73.395</text:p>
          </table:table-cell>
          <table:table-cell table:style-name="ce4" office:value-type="string">
            <text:p>6CC</text:p>
          </table:table-cell>
          <table:table-cell table:style-name="ce3" table:formula="of:=[.$E$3] / (14 * (DECIMAL([.J20];16) + 1))" office:value-type="float" office:value="73.4295971116764">
            <text:p>73.430</text:p>
          </table:table-cell>
          <table:table-cell/>
          <table:table-cell table:style-name="ce7" table:formula="of:= 1200 * LOG([.E20]/[.$C20];2)" office:value-type="float" office:value="-0.394284139092315">
            <text:p>-0.39</text:p>
          </table:table-cell>
          <table:table-cell table:style-name="ce7" table:formula="of:= 1200 * LOG([.G20]/[.$C20];2)" office:value-type="float" office:value="0.483421019242031">
            <text:p>0.48</text:p>
          </table:table-cell>
          <table:table-cell table:style-name="ce7" table:formula="of:= 1200 * LOG([.I20]/[.$C20];2)" office:value-type="float" office:value="-0.499953504588328">
            <text:p>-0.50</text:p>
          </table:table-cell>
          <table:table-cell table:style-name="ce7" table:formula="of:= 1200 * LOG([.K20]/[.$C20];2)" office:value-type="float" office:value="0.31584920244784">
            <text:p>0.32</text:p>
          </table:table-cell>
          <table:table-cell table:style-name="ce7" table:formula="of:= 1200 * LOG([.K20]/[.E20];2)" office:value-type="float" office:value="0.710133341540031">
            <text:p>0.71</text:p>
          </table:table-cell>
          <table:table-cell table:number-columns-repeated="1007"/>
        </table:table-row>
        <table:table-row table:style-name="ro1">
          <table:table-cell office:value-type="float" office:value="15">
            <text:p>15</text:p>
          </table:table-cell>
          <table:table-cell office:value-type="string">
            <text:p>D#1</text:p>
          </table:table-cell>
          <table:table-cell table:style-name="ce3" table:formula="of:=[.$C$6] * POWER(2;[.$A21] / 12)" office:value-type="float" office:value="77.781756246714">
            <text:p>77.782</text:p>
          </table:table-cell>
          <table:table-cell table:style-name="ce4" office:value-type="string">
            <text:p>59D</text:p>
          </table:table-cell>
          <table:table-cell table:style-name="ce3" table:formula="of:=[.E$3] / (16 * (DECIMAL([.D21];16) + 1))" office:value-type="float" office:value="77.7891602920723">
            <text:p>77.789</text:p>
          </table:table-cell>
          <table:table-cell table:style-name="ce4" office:value-type="string">
            <text:p>537</text:p>
          </table:table-cell>
          <table:table-cell table:style-name="ce3" table:formula="of:=[.G$3] / (16 * (DECIMAL([.F21];16) + 1))" office:value-type="float" office:value="77.7791448353293">
            <text:p>77.779</text:p>
          </table:table-cell>
          <table:table-cell table:style-name="ce4" office:value-type="string">
            <text:p>B6</text:p>
          </table:table-cell>
          <table:table-cell table:style-name="ce3" table:formula="of:= [.$E$3] * DECIMAL([.H21];16) / (65536 * 64)" office:value-type="float" office:value="77.66215467453">
            <text:p>77.662</text:p>
          </table:table-cell>
          <table:table-cell table:style-name="ce4" office:value-type="string">
            <text:p>66B</text:p>
          </table:table-cell>
          <table:table-cell table:style-name="ce3" table:formula="of:=[.$E$3] / (14 * (DECIMAL([.J21];16) + 1))" office:value-type="float" office:value="77.7621220020855">
            <text:p>77.762</text:p>
          </table:table-cell>
          <table:table-cell/>
          <table:table-cell table:style-name="ce7" table:formula="of:= 1200 * LOG([.E21]/[.$C21];2)" office:value-type="float" office:value="0.164788325736738">
            <text:p>0.16</text:p>
          </table:table-cell>
          <table:table-cell table:style-name="ce7" table:formula="of:= 1200 * LOG([.G21]/[.$C21];2)" office:value-type="float" office:value="-0.0581246865269711">
            <text:p>-0.06</text:p>
          </table:table-cell>
          <table:table-cell table:style-name="ce7" table:formula="of:= 1200 * LOG([.I21]/[.$C21];2)" office:value-type="float" office:value="-2.66409090867048">
            <text:p>-2.66</text:p>
          </table:table-cell>
          <table:table-cell table:style-name="ce7" table:formula="of:= 1200 * LOG([.K21]/[.$C21];2)" office:value-type="float" office:value="-0.437066034250466">
            <text:p>-0.44</text:p>
          </table:table-cell>
          <table:table-cell table:style-name="ce7" table:formula="of:= 1200 * LOG([.K21]/[.E21];2)" office:value-type="float" office:value="-0.601854359987037">
            <text:p>-0.60</text:p>
          </table:table-cell>
          <table:table-cell table:number-columns-repeated="1007"/>
        </table:table-row>
        <table:table-row table:style-name="ro1">
          <table:table-cell office:value-type="float" office:value="16">
            <text:p>16</text:p>
          </table:table-cell>
          <table:table-cell office:value-type="string">
            <text:p>E-1</text:p>
          </table:table-cell>
          <table:table-cell table:style-name="ce3" table:formula="of:=[.$C$6] * POWER(2;[.$A22] / 12)" office:value-type="float" office:value="82.406900157844">
            <text:p>82.407</text:p>
          </table:table-cell>
          <table:table-cell table:style-name="ce4" office:value-type="string">
            <text:p>54C</text:p>
          </table:table-cell>
          <table:table-cell table:style-name="ce3" table:formula="of:=[.E$3] / (16 * (DECIMAL([.D22];16) + 1))" office:value-type="float" office:value="82.4324336772292">
            <text:p>82.432</text:p>
          </table:table-cell>
          <table:table-cell table:style-name="ce4" office:value-type="string">
            <text:p>4EC</text:p>
          </table:table-cell>
          <table:table-cell table:style-name="ce3" table:formula="of:=[.G$3] / (16 * (DECIMAL([.F22];16) + 1))" office:value-type="float" office:value="82.4051843774782">
            <text:p>82.405</text:p>
          </table:table-cell>
          <table:table-cell table:style-name="ce4" office:value-type="string">
            <text:p>C1</text:p>
          </table:table-cell>
          <table:table-cell table:style-name="ce3" table:formula="of:= [.$E$3] * DECIMAL([.H22];16) / (65536 * 64)" office:value-type="float" office:value="82.3560211658478">
            <text:p>82.356</text:p>
          </table:table-cell>
          <table:table-cell table:style-name="ce4" office:value-type="string">
            <text:p>60E</text:p>
          </table:table-cell>
          <table:table-cell table:style-name="ce3" table:formula="of:=[.$E$3] / (14 * (DECIMAL([.J22];16) + 1))" office:value-type="float" office:value="82.4248411163305">
            <text:p>82.425</text:p>
          </table:table-cell>
          <table:table-cell/>
          <table:table-cell table:style-name="ce7" table:formula="of:= 1200 * LOG([.E22]/[.$C22];2)" office:value-type="float" office:value="0.536334350269276">
            <text:p>0.54</text:p>
          </table:table-cell>
          <table:table-cell table:style-name="ce7" table:formula="of:= 1200 * LOG([.G22]/[.$C22];2)" office:value-type="float" office:value="-0.0360461115281618">
            <text:p>-0.04</text:p>
          </table:table-cell>
          <table:table-cell table:style-name="ce7" table:formula="of:= 1200 * LOG([.I22]/[.$C22];2)" office:value-type="float" office:value="-1.06921442540932">
            <text:p>-1.07</text:p>
          </table:table-cell>
          <table:table-cell table:style-name="ce7" table:formula="of:= 1200 * LOG([.K22]/[.$C22];2)" office:value-type="float" office:value="0.376869140460171">
            <text:p>0.38</text:p>
          </table:table-cell>
          <table:table-cell table:style-name="ce7" table:formula="of:= 1200 * LOG([.K22]/[.E22];2)" office:value-type="float" office:value="-0.159465209808901">
            <text:p>-0.16</text:p>
          </table:table-cell>
          <table:table-cell table:number-columns-repeated="1007"/>
        </table:table-row>
        <table:table-row table:style-name="ro1">
          <table:table-cell office:value-type="float" office:value="17">
            <text:p>17</text:p>
          </table:table-cell>
          <table:table-cell office:value-type="string">
            <text:p>F-1</text:p>
          </table:table-cell>
          <table:table-cell table:style-name="ce3" table:formula="of:=[.$C$6] * POWER(2;[.$A23] / 12)" office:value-type="float" office:value="87.3070694377869">
            <text:p>87.307</text:p>
          </table:table-cell>
          <table:table-cell table:style-name="ce4" office:value-type="string">
            <text:p>500</text:p>
          </table:table-cell>
          <table:table-cell table:style-name="ce3" table:formula="of:=[.E$3] / (16 * (DECIMAL([.D23];16) + 1))" office:value-type="float" office:value="87.3230386416862">
            <text:p>87.323</text:p>
          </table:table-cell>
          <table:table-cell table:style-name="ce4" office:value-type="string">
            <text:p>4A5</text:p>
          </table:table-cell>
          <table:table-cell table:style-name="ce3" table:formula="of:=[.G$3] / (16 * (DECIMAL([.F23];16) + 1))" office:value-type="float" office:value="87.3217962184874">
            <text:p>87.322</text:p>
          </table:table-cell>
          <table:table-cell table:style-name="ce4" office:value-type="string">
            <text:p>CD</text:p>
          </table:table-cell>
          <table:table-cell table:style-name="ce3" table:formula="of:= [.$E$3] * DECIMAL([.H23];16) / (65536 * 64)" office:value-type="float" office:value="87.4766027927399">
            <text:p>87.477</text:p>
          </table:table-cell>
          <table:table-cell table:style-name="ce4" office:value-type="string">
            <text:p>5B7</text:p>
          </table:table-cell>
          <table:table-cell table:style-name="ce3" table:formula="of:=[.$E$3] / (14 * (DECIMAL([.J23];16) + 1))" office:value-type="float" office:value="87.3230386416862">
            <text:p>87.323</text:p>
          </table:table-cell>
          <table:table-cell/>
          <table:table-cell table:style-name="ce7" table:formula="of:= 1200 * LOG([.E23]/[.$C23];2)" office:value-type="float" office:value="0.316628442918456">
            <text:p>0.32</text:p>
          </table:table-cell>
          <table:table-cell table:style-name="ce7" table:formula="of:= 1200 * LOG([.G23]/[.$C23];2)" office:value-type="float" office:value="0.291996447968542">
            <text:p>0.29</text:p>
          </table:table-cell>
          <table:table-cell table:style-name="ce7" table:formula="of:= 1200 * LOG([.I23]/[.$C23];2)" office:value-type="float" office:value="3.35846025942941">
            <text:p>3.36</text:p>
          </table:table-cell>
          <table:table-cell table:style-name="ce7" table:formula="of:= 1200 * LOG([.K23]/[.$C23];2)" office:value-type="float" office:value="0.316628442918456">
            <text:p>0.32</text:p>
          </table:table-cell>
          <table:table-cell table:style-name="ce7" table:formula="of:= 1200 * LOG([.K23]/[.E23];2)" office:value-type="float" office:value="0">
            <text:p>0.00</text:p>
          </table:table-cell>
          <table:table-cell table:number-columns-repeated="1007"/>
        </table:table-row>
        <table:table-row table:style-name="ro1">
          <table:table-cell office:value-type="float" office:value="18">
            <text:p>18</text:p>
          </table:table-cell>
          <table:table-cell office:value-type="string">
            <text:p>F#1</text:p>
          </table:table-cell>
          <table:table-cell table:style-name="ce3" table:formula="of:=[.$C$6] * POWER(2;[.$A24] / 12)" office:value-type="float" office:value="92.4986179459996">
            <text:p>92.499</text:p>
          </table:table-cell>
          <table:table-cell table:style-name="ce4" office:value-type="string">
            <text:p>4B8</text:p>
          </table:table-cell>
          <table:table-cell table:style-name="ce3" table:formula="of:=[.E$3] / (16 * (DECIMAL([.D24];16) + 1))" office:value-type="float" office:value="92.5234181141439">
            <text:p>92.523</text:p>
          </table:table-cell>
          <table:table-cell table:style-name="ce4" office:value-type="string">
            <text:p>462</text:p>
          </table:table-cell>
          <table:table-cell table:style-name="ce3" table:formula="of:=[.G$3] / (16 * (DECIMAL([.F24];16) + 1))" office:value-type="float" office:value="92.5315560997329">
            <text:p>92.532</text:p>
          </table:table-cell>
          <table:table-cell table:style-name="ce4" office:value-type="string">
            <text:p>D9</text:p>
          </table:table-cell>
          <table:table-cell table:style-name="ce3" table:formula="of:= [.$E$3] * DECIMAL([.H24];16) / (65536 * 64)" office:value-type="float" office:value="92.597184419632">
            <text:p>92.597</text:p>
          </table:table-cell>
          <table:table-cell table:style-name="ce4" office:value-type="string">
            <text:p>565</text:p>
          </table:table-cell>
          <table:table-cell table:style-name="ce3" table:formula="of:=[.$E$3] / (14 * (DECIMAL([.J24];16) + 1))" office:value-type="float" office:value="92.50428984908">
            <text:p>92.504</text:p>
          </table:table-cell>
          <table:table-cell/>
          <table:table-cell table:style-name="ce7" table:formula="of:= 1200 * LOG([.E24]/[.$C24];2)" office:value-type="float" office:value="0.464105753945623">
            <text:p>0.46</text:p>
          </table:table-cell>
          <table:table-cell table:style-name="ce7" table:formula="of:= 1200 * LOG([.G24]/[.$C24];2)" office:value-type="float" office:value="0.616371401613933">
            <text:p>0.62</text:p>
          </table:table-cell>
          <table:table-cell table:style-name="ce7" table:formula="of:= 1200 * LOG([.I24]/[.$C24];2)" office:value-type="float" office:value="1.84381978626928">
            <text:p>1.84</text:p>
          </table:table-cell>
          <table:table-cell table:style-name="ce7" table:formula="of:= 1200 * LOG([.K24]/[.$C24];2)" office:value-type="float" office:value="0.106153917858933">
            <text:p>0.11</text:p>
          </table:table-cell>
          <table:table-cell table:style-name="ce7" table:formula="of:= 1200 * LOG([.K24]/[.E24];2)" office:value-type="float" office:value="-0.357951836086912">
            <text:p>-0.36</text:p>
          </table:table-cell>
          <table:table-cell table:number-columns-repeated="1007"/>
        </table:table-row>
        <table:table-row table:style-name="ro1">
          <table:table-cell office:value-type="float" office:value="19">
            <text:p>19</text:p>
          </table:table-cell>
          <table:table-cell office:value-type="string">
            <text:p>G-1</text:p>
          </table:table-cell>
          <table:table-cell table:style-name="ce3" table:formula="of:=[.$C$6] * POWER(2;[.$A25] / 12)" office:value-type="float" office:value="97.998871993027">
            <text:p>97.999</text:p>
          </table:table-cell>
          <table:table-cell table:style-name="ce4" office:value-type="string">
            <text:p>474</text:p>
          </table:table-cell>
          <table:table-cell table:style-name="ce3" table:formula="of:=[.E$3] / (16 * (DECIMAL([.D25];16) + 1))" office:value-type="float" office:value="98.0375219106047">
            <text:p>98.038</text:p>
          </table:table-cell>
          <table:table-cell table:style-name="ce4" office:value-type="string">
            <text:p>423</text:p>
          </table:table-cell>
          <table:table-cell table:style-name="ce3" table:formula="of:=[.G$3] / (16 * (DECIMAL([.F25];16) + 1))" office:value-type="float" office:value="98.0310731132076">
            <text:p>98.031</text:p>
          </table:table-cell>
          <table:table-cell table:style-name="ce4" office:value-type="string">
            <text:p>E6</text:p>
          </table:table-cell>
          <table:table-cell table:style-name="ce3" table:formula="of:= [.$E$3] * DECIMAL([.H25];16) / (65536 * 64)" office:value-type="float" office:value="98.1444811820984">
            <text:p>98.144</text:p>
          </table:table-cell>
          <table:table-cell table:style-name="ce4" office:value-type="string">
            <text:p>518</text:p>
          </table:table-cell>
          <table:table-cell table:style-name="ce3" table:formula="of:=[.$E$3] / (14 * (DECIMAL([.J25];16) + 1))" office:value-type="float" office:value="97.9623973727422">
            <text:p>97.962</text:p>
          </table:table-cell>
          <table:table-cell/>
          <table:table-cell table:style-name="ce7" table:formula="of:= 1200 * LOG([.E25]/[.$C25];2)" office:value-type="float" office:value="0.682649306476168">
            <text:p>0.68</text:p>
          </table:table-cell>
          <table:table-cell table:style-name="ce7" table:formula="of:= 1200 * LOG([.G25]/[.$C25];2)" office:value-type="float" office:value="0.568766941661432">
            <text:p>0.57</text:p>
          </table:table-cell>
          <table:table-cell table:style-name="ce7" table:formula="of:= 1200 * LOG([.I25]/[.$C25];2)" office:value-type="float" office:value="2.57040198614405">
            <text:p>2.57</text:p>
          </table:table-cell>
          <table:table-cell table:style-name="ce7" table:formula="of:= 1200 * LOG([.K25]/[.$C25];2)" office:value-type="float" office:value="-0.644475364927244">
            <text:p>-0.64</text:p>
          </table:table-cell>
          <table:table-cell table:style-name="ce7" table:formula="of:= 1200 * LOG([.K25]/[.E25];2)" office:value-type="float" office:value="-1.32712467140322">
            <text:p>-1.33</text:p>
          </table:table-cell>
          <table:table-cell table:number-columns-repeated="1007"/>
        </table:table-row>
        <table:table-row table:style-name="ro1">
          <table:table-cell office:value-type="float" office:value="20">
            <text:p>20</text:p>
          </table:table-cell>
          <table:table-cell office:value-type="string">
            <text:p>G#1</text:p>
          </table:table-cell>
          <table:table-cell table:style-name="ce3" table:formula="of:=[.$C$6] * POWER(2;[.$A26] / 12)" office:value-type="float" office:value="103.826188165453">
            <text:p>103.826</text:p>
          </table:table-cell>
          <table:table-cell table:style-name="ce4" office:value-type="string">
            <text:p>434</text:p>
          </table:table-cell>
          <table:table-cell table:style-name="ce3" table:formula="of:=[.E$3] / (16 * (DECIMAL([.D26];16) + 1))" office:value-type="float" office:value="103.863335654596">
            <text:p>103.863</text:p>
          </table:table-cell>
          <table:table-cell table:style-name="ce4" office:value-type="string">
            <text:p>3E8</text:p>
          </table:table-cell>
          <table:table-cell table:style-name="ce3" table:formula="of:=[.G$3] / (16 * (DECIMAL([.F26];16) + 1))" office:value-type="float" office:value="103.809128371628">
            <text:p>103.809</text:p>
          </table:table-cell>
          <table:table-cell table:style-name="ce4" office:value-type="string">
            <text:p>F3</text:p>
          </table:table-cell>
          <table:table-cell table:style-name="ce3" table:formula="of:= [.$E$3] * DECIMAL([.H26];16) / (65536 * 64)" office:value-type="float" office:value="103.691777944565">
            <text:p>103.692</text:p>
          </table:table-cell>
          <table:table-cell table:style-name="ce4" office:value-type="string">
            <text:p>4CE</text:p>
          </table:table-cell>
          <table:table-cell table:style-name="ce3" table:formula="of:=[.$E$3] / (14 * (DECIMAL([.J26];16) + 1))" office:value-type="float" office:value="103.851282348845">
            <text:p>103.851</text:p>
          </table:table-cell>
          <table:table-cell/>
          <table:table-cell table:style-name="ce7" table:formula="of:= 1200 * LOG([.E26]/[.$C26];2)" office:value-type="float" office:value="0.619299399844748">
            <text:p>0.62</text:p>
          </table:table-cell>
          <table:table-cell table:style-name="ce7" table:formula="of:= 1200 * LOG([.G26]/[.$C26];2)" office:value-type="float" office:value="-0.284484320856778">
            <text:p>-0.28</text:p>
          </table:table-cell>
          <table:table-cell table:style-name="ce7" table:formula="of:= 1200 * LOG([.I26]/[.$C26];2)" office:value-type="float" office:value="-2.24265482016914">
            <text:p>-2.24</text:p>
          </table:table-cell>
          <table:table-cell table:style-name="ce7" table:formula="of:= 1200 * LOG([.K26]/[.$C26];2)" office:value-type="float" office:value="0.418378602419937">
            <text:p>0.42</text:p>
          </table:table-cell>
          <table:table-cell table:style-name="ce7" table:formula="of:= 1200 * LOG([.K26]/[.E26];2)" office:value-type="float" office:value="-0.200920797424781">
            <text:p>-0.20</text:p>
          </table:table-cell>
          <table:table-cell table:number-columns-repeated="1007"/>
        </table:table-row>
        <table:table-row table:style-name="ro1">
          <table:table-cell office:value-type="float" office:value="21">
            <text:p>21</text:p>
          </table:table-cell>
          <table:table-cell office:value-type="string">
            <text:p>A-1</text:p>
          </table:table-cell>
          <table:table-cell table:style-name="ce3" table:formula="of:=[.$C$6] * POWER(2;[.$A27] / 12)" office:value-type="float" office:value="110.000014589301">
            <text:p>110.000</text:p>
          </table:table-cell>
          <table:table-cell table:style-name="ce4" office:value-type="string">
            <text:p>3F8</text:p>
          </table:table-cell>
          <table:table-cell table:style-name="ce3" table:formula="of:=[.E$3] / (16 * (DECIMAL([.D27];16) + 1))" office:value-type="float" office:value="109.990966076696">
            <text:p>109.991</text:p>
          </table:table-cell>
          <table:table-cell table:style-name="ce4" office:value-type="string">
            <text:p>3B0</text:p>
          </table:table-cell>
          <table:table-cell table:style-name="ce3" table:formula="of:=[.G$3] / (16 * (DECIMAL([.F27];16) + 1))" office:value-type="float" office:value="109.96078042328">
            <text:p>109.961</text:p>
          </table:table-cell>
          <table:table-cell table:style-name="ce4" office:value-type="string">
            <text:p>102</text:p>
          </table:table-cell>
          <table:table-cell table:style-name="ce3" table:formula="of:= [.$E$3] * DECIMAL([.H27];16) / (65536 * 64)" office:value-type="float" office:value="110.09250497818">
            <text:p>110.093</text:p>
          </table:table-cell>
          <table:table-cell table:style-name="ce4" office:value-type="string">
            <text:p>489</text:p>
          </table:table-cell>
          <table:table-cell table:style-name="ce3" table:formula="of:=[.$E$3] / (14 * (DECIMAL([.J27];16) + 1))" office:value-type="float" office:value="110.018010818785">
            <text:p>110.018</text:p>
          </table:table-cell>
          <table:table-cell/>
          <table:table-cell table:style-name="ce7" table:formula="of:= 1200 * LOG([.E27]/[.$C27];2)" office:value-type="float" office:value="-0.142415776105952">
            <text:p>-0.14</text:p>
          </table:table-cell>
          <table:table-cell table:style-name="ce7" table:formula="of:= 1200 * LOG([.G27]/[.$C27];2)" office:value-type="float" office:value="-0.617596647786326">
            <text:p>-0.62</text:p>
          </table:table-cell>
          <table:table-cell table:style-name="ce7" table:formula="of:= 1200 * LOG([.I27]/[.$C27];2)" office:value-type="float" office:value="1.45504736079905">
            <text:p>1.46</text:p>
          </table:table-cell>
          <table:table-cell table:style-name="ce7" table:formula="of:= 1200 * LOG([.K27]/[.$C27];2)" office:value-type="float" office:value="0.283210298334484">
            <text:p>0.28</text:p>
          </table:table-cell>
          <table:table-cell table:style-name="ce7" table:formula="of:= 1200 * LOG([.K27]/[.E27];2)" office:value-type="float" office:value="0.425626074440321">
            <text:p>0.43</text:p>
          </table:table-cell>
          <table:table-cell table:number-columns-repeated="1007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A#1</text:p>
          </table:table-cell>
          <table:table-cell table:style-name="ce3" table:formula="of:=[.$C$6] * POWER(2;[.$A28] / 12)" office:value-type="float" office:value="116.540955836349">
            <text:p>116.541</text:p>
          </table:table-cell>
          <table:table-cell table:style-name="ce4" office:value-type="string">
            <text:p>3BF</text:p>
          </table:table-cell>
          <table:table-cell table:style-name="ce3" table:formula="of:=[.E$3] / (16 * (DECIMAL([.D28];16) + 1))" office:value-type="float" office:value="116.5216796875">
            <text:p>116.522</text:p>
          </table:table-cell>
          <table:table-cell table:style-name="ce4" office:value-type="string">
            <text:p>37B</text:p>
          </table:table-cell>
          <table:table-cell table:style-name="ce3" table:formula="of:=[.G$3] / (16 * (DECIMAL([.F28];16) + 1))" office:value-type="float" office:value="116.49432455157">
            <text:p>116.494</text:p>
          </table:table-cell>
          <table:table-cell table:style-name="ce4" office:value-type="string">
            <text:p>111</text:p>
          </table:table-cell>
          <table:table-cell table:style-name="ce3" table:formula="of:= [.$E$3] * DECIMAL([.H28];16) / (65536 * 64)" office:value-type="float" office:value="116.493232011795">
            <text:p>116.493</text:p>
          </table:table-cell>
          <table:table-cell table:style-name="ce4" office:value-type="string">
            <text:p>448</text:p>
          </table:table-cell>
          <table:table-cell table:style-name="ce3" table:formula="of:=[.$E$3] / (14 * (DECIMAL([.J28];16) + 1))" office:value-type="float" office:value="116.536853757">
            <text:p>116.537</text:p>
          </table:table-cell>
          <table:table-cell/>
          <table:table-cell table:style-name="ce7" table:formula="of:= 1200 * LOG([.E28]/[.$C28];2)" office:value-type="float" office:value="-0.286373877328206">
            <text:p>-0.29</text:p>
          </table:table-cell>
          <table:table-cell table:style-name="ce7" table:formula="of:= 1200 * LOG([.G28]/[.$C28];2)" office:value-type="float" office:value="-0.692853622030227">
            <text:p>-0.69</text:p>
          </table:table-cell>
          <table:table-cell table:style-name="ce7" table:formula="of:= 1200 * LOG([.I28]/[.$C28];2)" office:value-type="float" office:value="-0.709090043282997">
            <text:p>-0.71</text:p>
          </table:table-cell>
          <table:table-cell table:style-name="ce7" table:formula="of:= 1200 * LOG([.K28]/[.$C28];2)" office:value-type="float" office:value="-0.0609381000625076">
            <text:p>-0.06</text:p>
          </table:table-cell>
          <table:table-cell table:style-name="ce7" table:formula="of:= 1200 * LOG([.K28]/[.E28];2)" office:value-type="float" office:value="0.225435777265831">
            <text:p>0.23</text:p>
          </table:table-cell>
          <table:table-cell table:number-columns-repeated="1007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B-1</text:p>
          </table:table-cell>
          <table:table-cell table:style-name="ce3" table:formula="of:=[.$C$6] * POWER(2;[.$A29] / 12)" office:value-type="float" office:value="123.470841689968">
            <text:p>123.471</text:p>
          </table:table-cell>
          <table:table-cell table:style-name="ce4" office:value-type="string">
            <text:p>389</text:p>
          </table:table-cell>
          <table:table-cell table:style-name="ce3" table:formula="of:=[.E$3] / (16 * (DECIMAL([.D29];16) + 1))" office:value-type="float" office:value="123.466680463576">
            <text:p>123.467</text:p>
          </table:table-cell>
          <table:table-cell table:style-name="ce4" office:value-type="string">
            <text:p>349</text:p>
          </table:table-cell>
          <table:table-cell table:style-name="ce3" table:formula="of:=[.G$3] / (16 * (DECIMAL([.F29];16) + 1))" office:value-type="float" office:value="123.412039786223">
            <text:p>123.412</text:p>
          </table:table-cell>
          <table:table-cell table:style-name="ce4" office:value-type="string">
            <text:p>121</text:p>
          </table:table-cell>
          <table:table-cell table:style-name="ce3" table:formula="of:= [.$E$3] * DECIMAL([.H29];16) / (65536 * 64)" office:value-type="float" office:value="123.320674180985">
            <text:p>123.321</text:p>
          </table:table-cell>
          <table:table-cell table:style-name="ce4" office:value-type="string">
            <text:p>40A</text:p>
          </table:table-cell>
          <table:table-cell table:style-name="ce3" table:formula="of:=[.$E$3] / (14 * (DECIMAL([.J29];16) + 1))" office:value-type="float" office:value="123.517805383023">
            <text:p>123.518</text:p>
          </table:table-cell>
          <table:table-cell/>
          <table:table-cell table:style-name="ce7" table:formula="of:= 1200 * LOG([.E29]/[.$C29];2)" office:value-type="float" office:value="-0.0583472025882845">
            <text:p>-0.06</text:p>
          </table:table-cell>
          <table:table-cell table:style-name="ce7" table:formula="of:= 1200 * LOG([.G29]/[.$C29];2)" office:value-type="float" office:value="-0.82468139734001">
            <text:p>-0.82</text:p>
          </table:table-cell>
          <table:table-cell table:style-name="ce7" table:formula="of:= 1200 * LOG([.I29]/[.$C29];2)" office:value-type="float" office:value="-2.10684014629147">
            <text:p>-2.11</text:p>
          </table:table-cell>
          <table:table-cell table:style-name="ce7" table:formula="of:= 1200 * LOG([.K29]/[.$C29];2)" office:value-type="float" office:value="0.658371519744036">
            <text:p>0.66</text:p>
          </table:table-cell>
          <table:table-cell table:style-name="ce7" table:formula="of:= 1200 * LOG([.K29]/[.E29];2)" office:value-type="float" office:value="0.716718722332091">
            <text:p>0.72</text:p>
          </table:table-cell>
          <table:table-cell table:number-columns-repeated="1007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C-2</text:p>
          </table:table-cell>
          <table:table-cell table:style-name="ce3" table:formula="of:=[.$C$6] * POWER(2;[.$A30] / 12)" office:value-type="float" office:value="130.8128">
            <text:p>130.813</text:p>
          </table:table-cell>
          <table:table-cell table:style-name="ce4" office:value-type="string">
            <text:p>356</text:p>
          </table:table-cell>
          <table:table-cell table:style-name="ce3" table:formula="of:=[.E$3] / (16 * (DECIMAL([.D30];16) + 1))" office:value-type="float" office:value="130.831359649123">
            <text:p>130.831</text:p>
          </table:table-cell>
          <table:table-cell table:style-name="ce4" office:value-type="string">
            <text:p>319</text:p>
          </table:table-cell>
          <table:table-cell table:style-name="ce3" table:formula="of:=[.G$3] / (16 * (DECIMAL([.F30];16) + 1))" office:value-type="float" office:value="130.872717254408">
            <text:p>130.873</text:p>
          </table:table-cell>
          <table:table-cell table:style-name="ce4" office:value-type="string">
            <text:p>133</text:p>
          </table:table-cell>
          <table:table-cell table:style-name="ce3" table:formula="of:= [.$E$3] * DECIMAL([.H30];16) / (65536 * 64)" office:value-type="float" office:value="131.001546621323">
            <text:p>131.002</text:p>
          </table:table-cell>
          <table:table-cell table:style-name="ce4" office:value-type="string">
            <text:p>3D0</text:p>
          </table:table-cell>
          <table:table-cell table:style-name="ce3" table:formula="of:=[.$E$3] / (14 * (DECIMAL([.J30];16) + 1))" office:value-type="float" office:value="130.850489837696">
            <text:p>130.850</text:p>
          </table:table-cell>
          <table:table-cell/>
          <table:table-cell table:style-name="ce7" table:formula="of:= 1200 * LOG([.E30]/[.$C30];2)" office:value-type="float" office:value="0.245609124982067">
            <text:p>0.25</text:p>
          </table:table-cell>
          <table:table-cell table:style-name="ce7" table:formula="of:= 1200 * LOG([.G30]/[.$C30];2)" office:value-type="float" office:value="0.792789710786254">
            <text:p>0.79</text:p>
          </table:table-cell>
          <table:table-cell table:style-name="ce7" table:formula="of:= 1200 * LOG([.I30]/[.$C30];2)" office:value-type="float" office:value="2.49615529710945">
            <text:p>2.50</text:p>
          </table:table-cell>
          <table:table-cell table:style-name="ce7" table:formula="of:= 1200 * LOG([.K30]/[.$C30];2)" office:value-type="float" office:value="0.498732021706651">
            <text:p>0.50</text:p>
          </table:table-cell>
          <table:table-cell table:style-name="ce7" table:formula="of:= 1200 * LOG([.K30]/[.E30];2)" office:value-type="float" office:value="0.253122896724783">
            <text:p>0.25</text:p>
          </table:table-cell>
          <table:table-cell table:number-columns-repeated="1007"/>
        </table:table-row>
        <table:table-row table:style-name="ro1">
          <table:table-cell office:value-type="float" office:value="25">
            <text:p>25</text:p>
          </table:table-cell>
          <table:table-cell office:value-type="string">
            <text:p>C#2</text:p>
          </table:table-cell>
          <table:table-cell table:style-name="ce3" table:formula="of:=[.$C$6] * POWER(2;[.$A31] / 12)" office:value-type="float" office:value="138.591333869804">
            <text:p>138.591</text:p>
          </table:table-cell>
          <table:table-cell table:style-name="ce4" office:value-type="string">
            <text:p>326</text:p>
          </table:table-cell>
          <table:table-cell table:style-name="ce3" table:formula="of:=[.E$3] / (16 * (DECIMAL([.D31];16) + 1))" office:value-type="float" office:value="138.613150557621">
            <text:p>138.613</text:p>
          </table:table-cell>
          <table:table-cell table:style-name="ce4" office:value-type="string">
            <text:p>2ED</text:p>
          </table:table-cell>
          <table:table-cell table:style-name="ce3" table:formula="of:=[.G$3] / (16 * (DECIMAL([.F31];16) + 1))" office:value-type="float" office:value="138.550583333333">
            <text:p>138.551</text:p>
          </table:table-cell>
          <table:table-cell table:style-name="ce4" office:value-type="string">
            <text:p>145</text:p>
          </table:table-cell>
          <table:table-cell table:style-name="ce3" table:formula="of:= [.$E$3] * DECIMAL([.H31];16) / (65536 * 64)" office:value-type="float" office:value="138.682419061661">
            <text:p>138.682</text:p>
          </table:table-cell>
          <table:table-cell table:style-name="ce4" office:value-type="string">
            <text:p>399</text:p>
          </table:table-cell>
          <table:table-cell table:style-name="ce3" table:formula="of:=[.$E$3] / (14 * (DECIMAL([.J31];16) + 1))" office:value-type="float" office:value="138.656104741246">
            <text:p>138.656</text:p>
          </table:table-cell>
          <table:table-cell/>
          <table:table-cell table:style-name="ce7" table:formula="of:= 1200 * LOG([.E31]/[.$C31];2)" office:value-type="float" office:value="0.272504919557553">
            <text:p>0.27</text:p>
          </table:table-cell>
          <table:table-cell table:style-name="ce7" table:formula="of:= 1200 * LOG([.G31]/[.$C31];2)" office:value-type="float" office:value="-0.509116177556464">
            <text:p>-0.51</text:p>
          </table:table-cell>
          <table:table-cell table:style-name="ce7" table:formula="of:= 1200 * LOG([.I31]/[.$C31];2)" office:value-type="float" office:value="1.13743035187434">
            <text:p>1.14</text:p>
          </table:table-cell>
          <table:table-cell table:style-name="ce7" table:formula="of:= 1200 * LOG([.K31]/[.$C31];2)" office:value-type="float" office:value="0.808905868563563">
            <text:p>0.81</text:p>
          </table:table-cell>
          <table:table-cell table:style-name="ce7" table:formula="of:= 1200 * LOG([.K31]/[.E31];2)" office:value-type="float" office:value="0.536400949005825">
            <text:p>0.54</text:p>
          </table:table-cell>
          <table:table-cell table:number-columns-repeated="1007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D-2</text:p>
          </table:table-cell>
          <table:table-cell table:style-name="ce3" table:formula="of:=[.$C$6] * POWER(2;[.$A32] / 12)" office:value-type="float" office:value="146.832403433084">
            <text:p>146.832</text:p>
          </table:table-cell>
          <table:table-cell table:style-name="ce4" office:value-type="string">
            <text:p>2F9</text:p>
          </table:table-cell>
          <table:table-cell table:style-name="ce3" table:formula="of:=[.E$3] / (16 * (DECIMAL([.D32];16) + 1))" office:value-type="float" office:value="146.798966535433">
            <text:p>146.799</text:p>
          </table:table-cell>
          <table:table-cell table:style-name="ce4" office:value-type="string">
            <text:p>2C3</text:p>
          </table:table-cell>
          <table:table-cell table:style-name="ce3" table:formula="of:=[.G$3] / (16 * (DECIMAL([.F32];16) + 1))" office:value-type="float" office:value="146.769685734463">
            <text:p>146.770</text:p>
          </table:table-cell>
          <table:table-cell table:style-name="ce4" office:value-type="string">
            <text:p>158</text:p>
          </table:table-cell>
          <table:table-cell table:style-name="ce3" table:formula="of:= [.$E$3] * DECIMAL([.H32];16) / (65536 * 64)" office:value-type="float" office:value="146.790006637573">
            <text:p>146.790</text:p>
          </table:table-cell>
          <table:table-cell table:style-name="ce4" office:value-type="string">
            <text:p>366</text:p>
          </table:table-cell>
          <table:table-cell table:style-name="ce3" table:formula="of:=[.$E$3] / (14 * (DECIMAL([.J32];16) + 1))" office:value-type="float" office:value="146.774889289815">
            <text:p>146.775</text:p>
          </table:table-cell>
          <table:table-cell/>
          <table:table-cell table:style-name="ce7" table:formula="of:= 1200 * LOG([.E32]/[.$C32];2)" office:value-type="float" office:value="-0.394284139092122">
            <text:p>-0.39</text:p>
          </table:table-cell>
          <table:table-cell table:style-name="ce7" table:formula="of:= 1200 * LOG([.G32]/[.$C32];2)" office:value-type="float" office:value="-0.739633817260893">
            <text:p>-0.74</text:p>
          </table:table-cell>
          <table:table-cell table:style-name="ce7" table:formula="of:= 1200 * LOG([.I32]/[.$C32];2)" office:value-type="float" office:value="-0.499953504587944">
            <text:p>-0.50</text:p>
          </table:table-cell>
          <table:table-cell table:style-name="ce7" table:formula="of:= 1200 * LOG([.K32]/[.$C32];2)" office:value-type="float" office:value="-0.678255934867978">
            <text:p>-0.68</text:p>
          </table:table-cell>
          <table:table-cell table:style-name="ce7" table:formula="of:= 1200 * LOG([.K32]/[.E32];2)" office:value-type="float" office:value="-0.283971795775829">
            <text:p>-0.28</text:p>
          </table:table-cell>
          <table:table-cell table:number-columns-repeated="1007"/>
        </table:table-row>
        <table:table-row table:style-name="ro1">
          <table:table-cell office:value-type="float" office:value="27">
            <text:p>27</text:p>
          </table:table-cell>
          <table:table-cell office:value-type="string">
            <text:p>D#2</text:p>
          </table:table-cell>
          <table:table-cell table:style-name="ce3" table:formula="of:=[.$C$6] * POWER(2;[.$A33] / 12)" office:value-type="float" office:value="155.563512493428">
            <text:p>155.564</text:p>
          </table:table-cell>
          <table:table-cell table:style-name="ce4" office:value-type="string">
            <text:p>2CE</text:p>
          </table:table-cell>
          <table:table-cell table:style-name="ce3" table:formula="of:=[.E$3] / (16 * (DECIMAL([.D33];16) + 1))" office:value-type="float" office:value="155.578320584145">
            <text:p>155.578</text:p>
          </table:table-cell>
          <table:table-cell table:style-name="ce4" office:value-type="string">
            <text:p>29B</text:p>
          </table:table-cell>
          <table:table-cell table:style-name="ce3" table:formula="of:=[.G$3] / (16 * (DECIMAL([.F33];16) + 1))" office:value-type="float" office:value="155.558289670659">
            <text:p>155.558</text:p>
          </table:table-cell>
          <table:table-cell table:style-name="ce4" office:value-type="string">
            <text:p>16D</text:p>
          </table:table-cell>
          <table:table-cell table:style-name="ce3" table:formula="of:= [.$E$3] * DECIMAL([.H33];16) / (65536 * 64)" office:value-type="float" office:value="155.751024484634">
            <text:p>155.751</text:p>
          </table:table-cell>
          <table:table-cell table:style-name="ce4" office:value-type="string">
            <text:p>335</text:p>
          </table:table-cell>
          <table:table-cell table:style-name="ce3" table:formula="of:=[.$E$3] / (14 * (DECIMAL([.J33];16) + 1))" office:value-type="float" office:value="155.524244004171">
            <text:p>155.524</text:p>
          </table:table-cell>
          <table:table-cell/>
          <table:table-cell table:style-name="ce7" table:formula="of:= 1200 * LOG([.E33]/[.$C33];2)" office:value-type="float" office:value="0.164788325736738">
            <text:p>0.16</text:p>
          </table:table-cell>
          <table:table-cell table:style-name="ce7" table:formula="of:= 1200 * LOG([.G33]/[.$C33];2)" office:value-type="float" office:value="-0.0581246865269711">
            <text:p>-0.06</text:p>
          </table:table-cell>
          <table:table-cell table:style-name="ce7" table:formula="of:= 1200 * LOG([.I33]/[.$C33];2)" office:value-type="float" office:value="2.08552537374946">
            <text:p>2.09</text:p>
          </table:table-cell>
          <table:table-cell table:style-name="ce7" table:formula="of:= 1200 * LOG([.K33]/[.$C33];2)" office:value-type="float" office:value="-0.437066034250466">
            <text:p>-0.44</text:p>
          </table:table-cell>
          <table:table-cell table:style-name="ce7" table:formula="of:= 1200 * LOG([.K33]/[.E33];2)" office:value-type="float" office:value="-0.601854359987037">
            <text:p>-0.60</text:p>
          </table:table-cell>
          <table:table-cell table:number-columns-repeated="1007"/>
        </table:table-row>
        <table:table-row table:style-name="ro1">
          <table:table-cell office:value-type="float" office:value="28">
            <text:p>28</text:p>
          </table:table-cell>
          <table:table-cell office:value-type="string">
            <text:p>E-2</text:p>
          </table:table-cell>
          <table:table-cell table:style-name="ce3" table:formula="of:=[.$C$6] * POWER(2;[.$A34] / 12)" office:value-type="float" office:value="164.813800315688">
            <text:p>164.814</text:p>
          </table:table-cell>
          <table:table-cell table:style-name="ce4" office:value-type="string">
            <text:p>2A6</text:p>
          </table:table-cell>
          <table:table-cell table:style-name="ce3" table:formula="of:=[.E$3] / (16 * (DECIMAL([.D34];16) + 1))" office:value-type="float" office:value="164.743464653903">
            <text:p>164.743</text:p>
          </table:table-cell>
          <table:table-cell table:style-name="ce4" office:value-type="string">
            <text:p>275</text:p>
          </table:table-cell>
          <table:table-cell table:style-name="ce3" table:formula="of:=[.G$3] / (16 * (DECIMAL([.F34];16) + 1))" office:value-type="float" office:value="164.941170634921">
            <text:p>164.941</text:p>
          </table:table-cell>
          <table:table-cell table:style-name="ce4" office:value-type="string">
            <text:p>182</text:p>
          </table:table-cell>
          <table:table-cell table:style-name="ce3" table:formula="of:= [.$E$3] * DECIMAL([.H34];16) / (65536 * 64)" office:value-type="float" office:value="164.712042331696">
            <text:p>164.712</text:p>
          </table:table-cell>
          <table:table-cell table:style-name="ce4" office:value-type="string">
            <text:p>307</text:p>
          </table:table-cell>
          <table:table-cell table:style-name="ce3" table:formula="of:=[.$E$3] / (14 * (DECIMAL([.J34];16) + 1))" office:value-type="float" office:value="164.743464653903">
            <text:p>164.743</text:p>
          </table:table-cell>
          <table:table-cell/>
          <table:table-cell table:style-name="ce7" table:formula="of:= 1200 * LOG([.E34]/[.$C34];2)" office:value-type="float" office:value="-0.738976240783951">
            <text:p>-0.74</text:p>
          </table:table-cell>
          <table:table-cell table:style-name="ce7" table:formula="of:= 1200 * LOG([.G34]/[.$C34];2)" office:value-type="float" office:value="1.33740421760121">
            <text:p>1.34</text:p>
          </table:table-cell>
          <table:table-cell table:style-name="ce7" table:formula="of:= 1200 * LOG([.I34]/[.$C34];2)" office:value-type="float" office:value="-1.06921442540932">
            <text:p>-1.07</text:p>
          </table:table-cell>
          <table:table-cell table:style-name="ce7" table:formula="of:= 1200 * LOG([.K34]/[.$C34];2)" office:value-type="float" office:value="-0.738976240783951">
            <text:p>-0.74</text:p>
          </table:table-cell>
          <table:table-cell table:style-name="ce7" table:formula="of:= 1200 * LOG([.K34]/[.E34];2)" office:value-type="float" office:value="0">
            <text:p>0.00</text:p>
          </table:table-cell>
          <table:table-cell table:number-columns-repeated="1007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F-2</text:p>
          </table:table-cell>
          <table:table-cell table:style-name="ce3" table:formula="of:=[.$C$6] * POWER(2;[.$A35] / 12)" office:value-type="float" office:value="174.614138875574">
            <text:p>174.614</text:p>
          </table:table-cell>
          <table:table-cell table:style-name="ce4" office:value-type="string">
            <text:p>280</text:p>
          </table:table-cell>
          <table:table-cell table:style-name="ce3" table:formula="of:=[.E$3] / (16 * (DECIMAL([.D35];16) + 1))" office:value-type="float" office:value="174.509847893916">
            <text:p>174.510</text:p>
          </table:table-cell>
          <table:table-cell table:style-name="ce4" office:value-type="string">
            <text:p>252</text:p>
          </table:table-cell>
          <table:table-cell table:style-name="ce3" table:formula="of:=[.G$3] / (16 * (DECIMAL([.F35];16) + 1))" office:value-type="float" office:value="174.643592436975">
            <text:p>174.644</text:p>
          </table:table-cell>
          <table:table-cell table:style-name="ce4" office:value-type="string">
            <text:p>199</text:p>
          </table:table-cell>
          <table:table-cell table:style-name="ce3" table:formula="of:= [.$E$3] * DECIMAL([.H35];16) / (65536 * 64)" office:value-type="float" office:value="174.526490449905">
            <text:p>174.526</text:p>
          </table:table-cell>
          <table:table-cell table:style-name="ce4" office:value-type="string">
            <text:p>2DB</text:p>
          </table:table-cell>
          <table:table-cell table:style-name="ce3" table:formula="of:=[.$E$3] / (14 * (DECIMAL([.J35];16) + 1))" office:value-type="float" office:value="174.646077283372">
            <text:p>174.646</text:p>
          </table:table-cell>
          <table:table-cell/>
          <table:table-cell table:style-name="ce7" table:formula="of:= 1200 * LOG([.E35]/[.$C35];2)" office:value-type="float" office:value="-1.03431508959483">
            <text:p>-1.03</text:p>
          </table:table-cell>
          <table:table-cell table:style-name="ce7" table:formula="of:= 1200 * LOG([.G35]/[.$C35];2)" office:value-type="float" office:value="0.291996447968926">
            <text:p>0.29</text:p>
          </table:table-cell>
          <table:table-cell table:style-name="ce7" table:formula="of:= 1200 * LOG([.I35]/[.$C35];2)" office:value-type="float" office:value="-0.869219617007022">
            <text:p>-0.87</text:p>
          </table:table-cell>
          <table:table-cell table:style-name="ce7" table:formula="of:= 1200 * LOG([.K35]/[.$C35];2)" office:value-type="float" office:value="0.316628442918456">
            <text:p>0.32</text:p>
          </table:table-cell>
          <table:table-cell table:style-name="ce7" table:formula="of:= 1200 * LOG([.K35]/[.E35];2)" office:value-type="float" office:value="1.35094353251336">
            <text:p>1.35</text:p>
          </table:table-cell>
          <table:table-cell table:number-columns-repeated="1007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F#2</text:p>
          </table:table-cell>
          <table:table-cell table:style-name="ce3" table:formula="of:=[.$C$6] * POWER(2;[.$A36] / 12)" office:value-type="float" office:value="184.997235891999">
            <text:p>184.997</text:p>
          </table:table-cell>
          <table:table-cell table:style-name="ce4" office:value-type="string">
            <text:p>25C</text:p>
          </table:table-cell>
          <table:table-cell table:style-name="ce3" table:formula="of:=[.E$3] / (16 * (DECIMAL([.D36];16) + 1))" office:value-type="float" office:value="184.893904958678">
            <text:p>184.894</text:p>
          </table:table-cell>
          <table:table-cell table:style-name="ce4" office:value-type="string">
            <text:p>231</text:p>
          </table:table-cell>
          <table:table-cell table:style-name="ce3" table:formula="of:=[.G$3] / (16 * (DECIMAL([.F36];16) + 1))" office:value-type="float" office:value="184.898465302491">
            <text:p>184.898</text:p>
          </table:table-cell>
          <table:table-cell table:style-name="ce4" office:value-type="string">
            <text:p>1B2</text:p>
          </table:table-cell>
          <table:table-cell table:style-name="ce3" table:formula="of:= [.$E$3] * DECIMAL([.H36];16) / (65536 * 64)" office:value-type="float" office:value="185.194368839264">
            <text:p>185.194</text:p>
          </table:table-cell>
          <table:table-cell table:style-name="ce4" office:value-type="string">
            <text:p>2B2</text:p>
          </table:table-cell>
          <table:table-cell table:style-name="ce3" table:formula="of:=[.$E$3] / (14 * (DECIMAL([.J36];16) + 1))" office:value-type="float" office:value="185.00857969816">
            <text:p>185.009</text:p>
          </table:table-cell>
          <table:table-cell/>
          <table:table-cell table:style-name="ce7" table:formula="of:= 1200 * LOG([.E36]/[.$C36];2)" office:value-type="float" office:value="-0.967257741454118">
            <text:p>-0.97</text:p>
          </table:table-cell>
          <table:table-cell table:style-name="ce7" table:formula="of:= 1200 * LOG([.G36]/[.$C36];2)" office:value-type="float" office:value="-0.924557982775837">
            <text:p>-0.92</text:p>
          </table:table-cell>
          <table:table-cell table:style-name="ce7" table:formula="of:= 1200 * LOG([.I36]/[.$C36];2)" office:value-type="float" office:value="1.84381978626928">
            <text:p>1.84</text:p>
          </table:table-cell>
          <table:table-cell table:style-name="ce7" table:formula="of:= 1200 * LOG([.K36]/[.$C36];2)" office:value-type="float" office:value="0.106153917858933">
            <text:p>0.11</text:p>
          </table:table-cell>
          <table:table-cell table:style-name="ce7" table:formula="of:= 1200 * LOG([.K36]/[.E36];2)" office:value-type="float" office:value="1.0734116593131">
            <text:p>1.07</text:p>
          </table:table-cell>
          <table:table-cell table:number-columns-repeated="1007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G-2</text:p>
          </table:table-cell>
          <table:table-cell table:style-name="ce3" table:formula="of:=[.$C$6] * POWER(2;[.$A37] / 12)" office:value-type="float" office:value="195.997743986054">
            <text:p>195.998</text:p>
          </table:table-cell>
          <table:table-cell table:style-name="ce4" office:value-type="string">
            <text:p>23A</text:p>
          </table:table-cell>
          <table:table-cell table:style-name="ce3" table:formula="of:=[.E$3] / (16 * (DECIMAL([.D37];16) + 1))" office:value-type="float" office:value="195.90334938704">
            <text:p>195.903</text:p>
          </table:table-cell>
          <table:table-cell table:style-name="ce4" office:value-type="string">
            <text:p>211</text:p>
          </table:table-cell>
          <table:table-cell table:style-name="ce3" table:formula="of:=[.G$3] / (16 * (DECIMAL([.F37];16) + 1))" office:value-type="float" office:value="196.062146226415">
            <text:p>196.062</text:p>
          </table:table-cell>
          <table:table-cell table:style-name="ce4" office:value-type="string">
            <text:p>1CB</text:p>
          </table:table-cell>
          <table:table-cell table:style-name="ce3" table:formula="of:= [.$E$3] * DECIMAL([.H37];16) / (65536 * 64)" office:value-type="float" office:value="195.862247228622">
            <text:p>195.862</text:p>
          </table:table-cell>
          <table:table-cell table:style-name="ce4" office:value-type="string">
            <text:p>28B</text:p>
          </table:table-cell>
          <table:table-cell table:style-name="ce3" table:formula="of:=[.$E$3] / (14 * (DECIMAL([.J37];16) + 1))" office:value-type="float" office:value="196.07504382121">
            <text:p>196.075</text:p>
          </table:table-cell>
          <table:table-cell/>
          <table:table-cell table:style-name="ce7" table:formula="of:= 1200 * LOG([.E37]/[.$C37];2)" office:value-type="float" office:value="-0.833981582517502">
            <text:p>-0.83</text:p>
          </table:table-cell>
          <table:table-cell table:style-name="ce7" table:formula="of:= 1200 * LOG([.G37]/[.$C37];2)" office:value-type="float" office:value="0.568766941661432">
            <text:p>0.57</text:p>
          </table:table-cell>
          <table:table-cell table:style-name="ce7" table:formula="of:= 1200 * LOG([.I37]/[.$C37];2)" office:value-type="float" office:value="-1.19724705053683">
            <text:p>-1.20</text:p>
          </table:table-cell>
          <table:table-cell table:style-name="ce7" table:formula="of:= 1200 * LOG([.K37]/[.$C37];2)" office:value-type="float" office:value="0.682649306475784">
            <text:p>0.68</text:p>
          </table:table-cell>
          <table:table-cell table:style-name="ce7" table:formula="of:= 1200 * LOG([.K37]/[.E37];2)" office:value-type="float" office:value="1.51663088899323">
            <text:p>1.52</text:p>
          </table:table-cell>
          <table:table-cell table:number-columns-repeated="1007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#2</text:p>
          </table:table-cell>
          <table:table-cell table:style-name="ce3" table:formula="of:=[.$C$6] * POWER(2;[.$A38] / 12)" office:value-type="float" office:value="207.652376330906">
            <text:p>207.652</text:p>
          </table:table-cell>
          <table:table-cell table:style-name="ce4" office:value-type="string">
            <text:p>21A</text:p>
          </table:table-cell>
          <table:table-cell table:style-name="ce3" table:formula="of:=[.E$3] / (16 * (DECIMAL([.D38];16) + 1))" office:value-type="float" office:value="207.533974953618">
            <text:p>207.534</text:p>
          </table:table-cell>
          <table:table-cell table:style-name="ce4" office:value-type="string">
            <text:p>1F3</text:p>
          </table:table-cell>
          <table:table-cell table:style-name="ce3" table:formula="of:=[.G$3] / (16 * (DECIMAL([.F38];16) + 1))" office:value-type="float" office:value="207.825875">
            <text:p>207.826</text:p>
          </table:table-cell>
          <table:table-cell table:style-name="ce4" office:value-type="string">
            <text:p>1E7</text:p>
          </table:table-cell>
          <table:table-cell table:style-name="ce3" table:formula="of:= [.$E$3] * DECIMAL([.H38];16) / (65536 * 64)" office:value-type="float" office:value="207.810271024704">
            <text:p>207.810</text:p>
          </table:table-cell>
          <table:table-cell table:style-name="ce4" office:value-type="string">
            <text:p>267</text:p>
          </table:table-cell>
          <table:table-cell table:style-name="ce3" table:formula="of:=[.$E$3] / (14 * (DECIMAL([.J38];16) + 1))" office:value-type="float" office:value="207.533974953618">
            <text:p>207.534</text:p>
          </table:table-cell>
          <table:table-cell/>
          <table:table-cell table:style-name="ce7" table:formula="of:= 1200 * LOG([.E38]/[.$C38];2)" office:value-type="float" office:value="-0.98741445011247">
            <text:p>-0.99</text:p>
          </table:table-cell>
          <table:table-cell table:style-name="ce7" table:formula="of:= 1200 * LOG([.G38]/[.$C38];2)" office:value-type="float" office:value="1.44588468783125">
            <text:p>1.45</text:p>
          </table:table-cell>
          <table:table-cell table:style-name="ce7" table:formula="of:= 1200 * LOG([.I38]/[.$C38];2)" office:value-type="float" office:value="1.31589535170459">
            <text:p>1.32</text:p>
          </table:table-cell>
          <table:table-cell table:style-name="ce7" table:formula="of:= 1200 * LOG([.K38]/[.$C38];2)" office:value-type="float" office:value="-0.98741445011247">
            <text:p>-0.99</text:p>
          </table:table-cell>
          <table:table-cell table:style-name="ce7" table:formula="of:= 1200 * LOG([.K38]/[.E38];2)" office:value-type="float" office:value="0">
            <text:p>0.00</text:p>
          </table:table-cell>
          <table:table-cell table:number-columns-repeated="1007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A-2</text:p>
          </table:table-cell>
          <table:table-cell table:style-name="ce3" table:formula="of:=[.$C$6] * POWER(2;[.$A39] / 12)" office:value-type="float" office:value="220.000029178602">
            <text:p>220.000</text:p>
          </table:table-cell>
          <table:table-cell table:style-name="ce4" office:value-type="string">
            <text:p>1FB</text:p>
          </table:table-cell>
          <table:table-cell table:style-name="ce3" table:formula="of:=[.E$3] / (16 * (DECIMAL([.D39];16) + 1))" office:value-type="float" office:value="220.19844980315">
            <text:p>220.198</text:p>
          </table:table-cell>
          <table:table-cell table:style-name="ce4" office:value-type="string">
            <text:p>1D7</text:p>
          </table:table-cell>
          <table:table-cell table:style-name="ce3" table:formula="of:=[.G$3] / (16 * (DECIMAL([.F39];16) + 1))" office:value-type="float" office:value="220.154528601695">
            <text:p>220.155</text:p>
          </table:table-cell>
          <table:table-cell table:style-name="ce4" office:value-type="string">
            <text:p>204</text:p>
          </table:table-cell>
          <table:table-cell table:style-name="ce3" table:formula="of:= [.$E$3] * DECIMAL([.H39];16) / (65536 * 64)" office:value-type="float" office:value="220.18500995636">
            <text:p>220.185</text:p>
          </table:table-cell>
          <table:table-cell table:style-name="ce4" office:value-type="string">
            <text:p>244</text:p>
          </table:table-cell>
          <table:table-cell table:style-name="ce3" table:formula="of:=[.$E$3] / (14 * (DECIMAL([.J39];16) + 1))" office:value-type="float" office:value="220.036021637571">
            <text:p>220.036</text:p>
          </table:table-cell>
          <table:table-cell/>
          <table:table-cell table:style-name="ce7" table:formula="of:= 1200 * LOG([.E39]/[.$C39];2)" office:value-type="float" office:value="1.56071672629485">
            <text:p>1.56</text:p>
          </table:table-cell>
          <table:table-cell table:style-name="ce7" table:formula="of:= 1200 * LOG([.G39]/[.$C39];2)" office:value-type="float" office:value="1.21536704812608">
            <text:p>1.22</text:p>
          </table:table-cell>
          <table:table-cell table:style-name="ce7" table:formula="of:= 1200 * LOG([.I39]/[.$C39];2)" office:value-type="float" office:value="1.45504736079905">
            <text:p>1.46</text:p>
          </table:table-cell>
          <table:table-cell table:style-name="ce7" table:formula="of:= 1200 * LOG([.K39]/[.$C39];2)" office:value-type="float" office:value="0.283210298334484">
            <text:p>0.28</text:p>
          </table:table-cell>
          <table:table-cell table:style-name="ce7" table:formula="of:= 1200 * LOG([.K39]/[.E39];2)" office:value-type="float" office:value="-1.27750642796052">
            <text:p>-1.28</text:p>
          </table:table-cell>
          <table:table-cell table:number-columns-repeated="1007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A#2</text:p>
          </table:table-cell>
          <table:table-cell table:style-name="ce3" table:formula="of:=[.$C$6] * POWER(2;[.$A40] / 12)" office:value-type="float" office:value="233.081911672697">
            <text:p>233.082</text:p>
          </table:table-cell>
          <table:table-cell table:style-name="ce4" office:value-type="string">
            <text:p>1DF</text:p>
          </table:table-cell>
          <table:table-cell table:style-name="ce3" table:formula="of:=[.E$3] / (16 * (DECIMAL([.D40];16) + 1))" office:value-type="float" office:value="233.043359375">
            <text:p>233.043</text:p>
          </table:table-cell>
          <table:table-cell table:style-name="ce4" office:value-type="string">
            <text:p>1BD</text:p>
          </table:table-cell>
          <table:table-cell table:style-name="ce3" table:formula="of:=[.G$3] / (16 * (DECIMAL([.F40];16) + 1))" office:value-type="float" office:value="232.988649103139">
            <text:p>232.989</text:p>
          </table:table-cell>
          <table:table-cell table:style-name="ce4" office:value-type="string">
            <text:p>222</text:p>
          </table:table-cell>
          <table:table-cell table:style-name="ce3" table:formula="of:= [.$E$3] * DECIMAL([.H40];16) / (65536 * 64)" office:value-type="float" office:value="232.98646402359">
            <text:p>232.986</text:p>
          </table:table-cell>
          <table:table-cell table:style-name="ce4" office:value-type="string">
            <text:p>223</text:p>
          </table:table-cell>
          <table:table-cell table:style-name="ce3" table:formula="of:=[.$E$3] / (14 * (DECIMAL([.J40];16) + 1))" office:value-type="float" office:value="233.286366006257">
            <text:p>233.286</text:p>
          </table:table-cell>
          <table:table-cell/>
          <table:table-cell table:style-name="ce7" table:formula="of:= 1200 * LOG([.E40]/[.$C40];2)" office:value-type="float" office:value="-0.286373877328399">
            <text:p>-0.29</text:p>
          </table:table-cell>
          <table:table-cell table:style-name="ce7" table:formula="of:= 1200 * LOG([.G40]/[.$C40];2)" office:value-type="float" office:value="-0.692853622030419">
            <text:p>-0.69</text:p>
          </table:table-cell>
          <table:table-cell table:style-name="ce7" table:formula="of:= 1200 * LOG([.I40]/[.$C40];2)" office:value-type="float" office:value="-0.709090043283189">
            <text:p>-0.71</text:p>
          </table:table-cell>
          <table:table-cell table:style-name="ce7" table:formula="of:= 1200 * LOG([.K40]/[.$C40];2)" office:value-type="float" office:value="1.51793483113677">
            <text:p>1.52</text:p>
          </table:table-cell>
          <table:table-cell table:style-name="ce7" table:formula="of:= 1200 * LOG([.K40]/[.E40];2)" office:value-type="float" office:value="1.80430870846544">
            <text:p>1.80</text:p>
          </table:table-cell>
          <table:table-cell table:number-columns-repeated="1007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B-2</text:p>
          </table:table-cell>
          <table:table-cell table:style-name="ce3" table:formula="of:=[.$C$6] * POWER(2;[.$A41] / 12)" office:value-type="float" office:value="246.941683379936">
            <text:p>246.942</text:p>
          </table:table-cell>
          <table:table-cell table:style-name="ce4" office:value-type="string">
            <text:p>1C4</text:p>
          </table:table-cell>
          <table:table-cell table:style-name="ce3" table:formula="of:=[.E$3] / (16 * (DECIMAL([.D41];16) + 1))" office:value-type="float" office:value="246.933360927152">
            <text:p>246.933</text:p>
          </table:table-cell>
          <table:table-cell table:style-name="ce4" office:value-type="string">
            <text:p>1A4</text:p>
          </table:table-cell>
          <table:table-cell table:style-name="ce3" table:formula="of:=[.G$3] / (16 * (DECIMAL([.F41];16) + 1))" office:value-type="float" office:value="246.824079572447">
            <text:p>246.824</text:p>
          </table:table-cell>
          <table:table-cell table:style-name="ce4" office:value-type="string">
            <text:p>243</text:p>
          </table:table-cell>
          <table:table-cell table:style-name="ce3" table:formula="of:= [.$E$3] * DECIMAL([.H41];16) / (65536 * 64)" office:value-type="float" office:value="247.068063497543">
            <text:p>247.068</text:p>
          </table:table-cell>
          <table:table-cell table:style-name="ce4" office:value-type="string">
            <text:p>205</text:p>
          </table:table-cell>
          <table:table-cell table:style-name="ce3" table:formula="of:=[.$E$3] / (14 * (DECIMAL([.J41];16) + 1))" office:value-type="float" office:value="246.797159404302">
            <text:p>246.797</text:p>
          </table:table-cell>
          <table:table-cell/>
          <table:table-cell table:style-name="ce7" table:formula="of:= 1200 * LOG([.E41]/[.$C41];2)" office:value-type="float" office:value="-0.0583472025879">
            <text:p>-0.06</text:p>
          </table:table-cell>
          <table:table-cell table:style-name="ce7" table:formula="of:= 1200 * LOG([.G41]/[.$C41];2)" office:value-type="float" office:value="-0.824681397339433">
            <text:p>-0.82</text:p>
          </table:table-cell>
          <table:table-cell table:style-name="ce7" table:formula="of:= 1200 * LOG([.I41]/[.$C41];2)" office:value-type="float" office:value="0.885786439978121">
            <text:p>0.89</text:p>
          </table:table-cell>
          <table:table-cell table:style-name="ce7" table:formula="of:= 1200 * LOG([.K41]/[.$C41];2)" office:value-type="float" office:value="-1.01351084009538">
            <text:p>-1.01</text:p>
          </table:table-cell>
          <table:table-cell table:style-name="ce7" table:formula="of:= 1200 * LOG([.K41]/[.E41];2)" office:value-type="float" office:value="-0.955163637507544">
            <text:p>-0.96</text:p>
          </table:table-cell>
          <table:table-cell table:number-columns-repeated="1007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C-3</text:p>
          </table:table-cell>
          <table:table-cell table:style-name="ce3" table:formula="of:=[.$C$6] * POWER(2;[.$A42] / 12)" office:value-type="float" office:value="261.6256">
            <text:p>261.626</text:p>
          </table:table-cell>
          <table:table-cell table:style-name="ce4" office:value-type="string">
            <text:p>1AB</text:p>
          </table:table-cell>
          <table:table-cell table:style-name="ce3" table:formula="of:=[.E$3] / (16 * (DECIMAL([.D42];16) + 1))" office:value-type="float" office:value="261.357038551402">
            <text:p>261.357</text:p>
          </table:table-cell>
          <table:table-cell table:style-name="ce4" office:value-type="string">
            <text:p>18C</text:p>
          </table:table-cell>
          <table:table-cell table:style-name="ce3" table:formula="of:=[.G$3] / (16 * (DECIMAL([.F42];16) + 1))" office:value-type="float" office:value="261.745434508816">
            <text:p>261.745</text:p>
          </table:table-cell>
          <table:table-cell table:style-name="ce4" office:value-type="string">
            <text:p>265</text:p>
          </table:table-cell>
          <table:table-cell table:style-name="ce3" table:formula="of:= [.$E$3] * DECIMAL([.H42];16) / (65536 * 64)" office:value-type="float" office:value="261.576378107071">
            <text:p>261.576</text:p>
          </table:table-cell>
          <table:table-cell table:style-name="ce4" office:value-type="string">
            <text:p>1E8</text:p>
          </table:table-cell>
          <table:table-cell table:style-name="ce3" table:formula="of:=[.$E$3] / (14 * (DECIMAL([.J42];16) + 1))" office:value-type="float" office:value="261.433391761613">
            <text:p>261.433</text:p>
          </table:table-cell>
          <table:table-cell/>
          <table:table-cell table:style-name="ce7" table:formula="of:= 1200 * LOG([.E42]/[.$C42];2)" office:value-type="float" office:value="-1.77804282848249">
            <text:p>-1.78</text:p>
          </table:table-cell>
          <table:table-cell table:style-name="ce7" table:formula="of:= 1200 * LOG([.G42]/[.$C42];2)" office:value-type="float" office:value="0.792789710786254">
            <text:p>0.79</text:p>
          </table:table-cell>
          <table:table-cell table:style-name="ce7" table:formula="of:= 1200 * LOG([.I42]/[.$C42];2)" office:value-type="float" office:value="-0.325742718168173">
            <text:p>-0.33</text:p>
          </table:table-cell>
          <table:table-cell table:style-name="ce7" table:formula="of:= 1200 * LOG([.K42]/[.$C42];2)" office:value-type="float" office:value="-1.27235155891157">
            <text:p>-1.27</text:p>
          </table:table-cell>
          <table:table-cell table:style-name="ce7" table:formula="of:= 1200 * LOG([.K42]/[.E42];2)" office:value-type="float" office:value="0.505691269570888">
            <text:p>0.51</text:p>
          </table:table-cell>
          <table:table-cell table:number-columns-repeated="1007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C#3</text:p>
          </table:table-cell>
          <table:table-cell table:style-name="ce3" table:formula="of:=[.$C$6] * POWER(2;[.$A43] / 12)" office:value-type="float" office:value="277.182667739607">
            <text:p>277.183</text:p>
          </table:table-cell>
          <table:table-cell table:style-name="ce4" office:value-type="string">
            <text:p>193</text:p>
          </table:table-cell>
          <table:table-cell table:style-name="ce3" table:formula="of:=[.E$3] / (16 * (DECIMAL([.D43];16) + 1))" office:value-type="float" office:value="276.883199257426">
            <text:p>276.883</text:p>
          </table:table-cell>
          <table:table-cell table:style-name="ce4" office:value-type="string">
            <text:p>176</text:p>
          </table:table-cell>
          <table:table-cell table:style-name="ce3" table:formula="of:=[.G$3] / (16 * (DECIMAL([.F43];16) + 1))" office:value-type="float" office:value="277.101166666667">
            <text:p>277.101</text:p>
          </table:table-cell>
          <table:table-cell table:style-name="ce4" office:value-type="string">
            <text:p>28A</text:p>
          </table:table-cell>
          <table:table-cell table:style-name="ce3" table:formula="of:= [.$E$3] * DECIMAL([.H43];16) / (65536 * 64)" office:value-type="float" office:value="277.364838123322">
            <text:p>277.365</text:p>
          </table:table-cell>
          <table:table-cell table:style-name="ce4" office:value-type="string">
            <text:p>1CC</text:p>
          </table:table-cell>
          <table:table-cell table:style-name="ce3" table:formula="of:=[.$E$3] / (14 * (DECIMAL([.J43];16) + 1))" office:value-type="float" office:value="277.312209482491">
            <text:p>277.312</text:p>
          </table:table-cell>
          <table:table-cell/>
          <table:table-cell table:style-name="ce7" table:formula="of:= 1200 * LOG([.E43]/[.$C43];2)" office:value-type="float" office:value="-1.87143844925953">
            <text:p>-1.87</text:p>
          </table:table-cell>
          <table:table-cell table:style-name="ce7" table:formula="of:= 1200 * LOG([.G43]/[.$C43];2)" office:value-type="float" office:value="-0.509116177556464">
            <text:p>-0.51</text:p>
          </table:table-cell>
          <table:table-cell table:style-name="ce7" table:formula="of:= 1200 * LOG([.I43]/[.$C43];2)" office:value-type="float" office:value="1.13743035187434">
            <text:p>1.14</text:p>
          </table:table-cell>
          <table:table-cell table:style-name="ce7" table:formula="of:= 1200 * LOG([.K43]/[.$C43];2)" office:value-type="float" office:value="0.808905868563563">
            <text:p>0.81</text:p>
          </table:table-cell>
          <table:table-cell table:style-name="ce7" table:formula="of:= 1200 * LOG([.K43]/[.E43];2)" office:value-type="float" office:value="2.68034431782325">
            <text:p>2.68</text:p>
          </table:table-cell>
          <table:table-cell table:number-columns-repeated="1007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D-3</text:p>
          </table:table-cell>
          <table:table-cell table:style-name="ce3" table:formula="of:=[.$C$6] * POWER(2;[.$A44] / 12)" office:value-type="float" office:value="293.664806866169">
            <text:p>293.665</text:p>
          </table:table-cell>
          <table:table-cell table:style-name="ce4" office:value-type="string">
            <text:p>17C</text:p>
          </table:table-cell>
          <table:table-cell table:style-name="ce3" table:formula="of:=[.E$3] / (16 * (DECIMAL([.D44];16) + 1))" office:value-type="float" office:value="293.597933070866">
            <text:p>293.598</text:p>
          </table:table-cell>
          <table:table-cell table:style-name="ce4" office:value-type="string">
            <text:p>161</text:p>
          </table:table-cell>
          <table:table-cell table:style-name="ce3" table:formula="of:=[.G$3] / (16 * (DECIMAL([.F44];16) + 1))" office:value-type="float" office:value="293.539371468927">
            <text:p>293.539</text:p>
          </table:table-cell>
          <table:table-cell table:style-name="ce4" office:value-type="string">
            <text:p>2B0</text:p>
          </table:table-cell>
          <table:table-cell table:style-name="ce3" table:formula="of:= [.$E$3] * DECIMAL([.H44];16) / (65536 * 64)" office:value-type="float" office:value="293.580013275146">
            <text:p>293.580</text:p>
          </table:table-cell>
          <table:table-cell table:style-name="ce4" office:value-type="string">
            <text:p>1B2</text:p>
          </table:table-cell>
          <table:table-cell table:style-name="ce3" table:formula="of:=[.$E$3] / (14 * (DECIMAL([.J44];16) + 1))" office:value-type="float" office:value="293.887192118227">
            <text:p>293.887</text:p>
          </table:table-cell>
          <table:table-cell/>
          <table:table-cell table:style-name="ce7" table:formula="of:= 1200 * LOG([.E44]/[.$C44];2)" office:value-type="float" office:value="-0.394284139092122">
            <text:p>-0.39</text:p>
          </table:table-cell>
          <table:table-cell table:style-name="ce7" table:formula="of:= 1200 * LOG([.G44]/[.$C44];2)" office:value-type="float" office:value="-0.739633817260893">
            <text:p>-0.74</text:p>
          </table:table-cell>
          <table:table-cell table:style-name="ce7" table:formula="of:= 1200 * LOG([.I44]/[.$C44];2)" office:value-type="float" office:value="-0.499953504587944">
            <text:p>-0.50</text:p>
          </table:table-cell>
          <table:table-cell table:style-name="ce7" table:formula="of:= 1200 * LOG([.K44]/[.$C44];2)" office:value-type="float" office:value="1.31052550046082">
            <text:p>1.31</text:p>
          </table:table-cell>
          <table:table-cell table:style-name="ce7" table:formula="of:= 1200 * LOG([.K44]/[.E44];2)" office:value-type="float" office:value="1.70480963955285">
            <text:p>1.70</text:p>
          </table:table-cell>
          <table:table-cell table:number-columns-repeated="1007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D#3</text:p>
          </table:table-cell>
          <table:table-cell table:style-name="ce3" table:formula="of:=[.$C$6] * POWER(2;[.$A45] / 12)" office:value-type="float" office:value="311.127024986856">
            <text:p>311.127</text:p>
          </table:table-cell>
          <table:table-cell table:style-name="ce4" office:value-type="string">
            <text:p>167</text:p>
          </table:table-cell>
          <table:table-cell table:style-name="ce3" table:formula="of:=[.E$3] / (16 * (DECIMAL([.D45];16) + 1))" office:value-type="float" office:value="310.724479166667">
            <text:p>310.724</text:p>
          </table:table-cell>
          <table:table-cell table:style-name="ce4" office:value-type="string">
            <text:p>14D</text:p>
          </table:table-cell>
          <table:table-cell table:style-name="ce3" table:formula="of:=[.G$3] / (16 * (DECIMAL([.F45];16) + 1))" office:value-type="float" office:value="311.116579341317">
            <text:p>311.117</text:p>
          </table:table-cell>
          <table:table-cell table:style-name="ce4" office:value-type="string">
            <text:p>2D9</text:p>
          </table:table-cell>
          <table:table-cell table:style-name="ce3" table:formula="of:= [.$E$3] * DECIMAL([.H45];16) / (65536 * 64)" office:value-type="float" office:value="311.075333833694">
            <text:p>311.075</text:p>
          </table:table-cell>
          <table:table-cell table:style-name="ce4" office:value-type="string">
            <text:p>19A</text:p>
          </table:table-cell>
          <table:table-cell table:style-name="ce3" table:formula="of:=[.$E$3] / (14 * (DECIMAL([.J45];16) + 1))" office:value-type="float" office:value="311.048488008342">
            <text:p>311.048</text:p>
          </table:table-cell>
          <table:table-cell/>
          <table:table-cell table:style-name="ce7" table:formula="of:= 1200 * LOG([.E45]/[.$C45];2)" office:value-type="float" office:value="-2.24137474271584">
            <text:p>-2.24</text:p>
          </table:table-cell>
          <table:table-cell table:style-name="ce7" table:formula="of:= 1200 * LOG([.G45]/[.$C45];2)" office:value-type="float" office:value="-0.0581246865269711">
            <text:p>-0.06</text:p>
          </table:table-cell>
          <table:table-cell table:style-name="ce7" table:formula="of:= 1200 * LOG([.I45]/[.$C45];2)" office:value-type="float" office:value="-0.287653954781415">
            <text:p>-0.29</text:p>
          </table:table-cell>
          <table:table-cell table:style-name="ce7" table:formula="of:= 1200 * LOG([.K45]/[.$C45];2)" office:value-type="float" office:value="-0.437066034250466">
            <text:p>-0.44</text:p>
          </table:table-cell>
          <table:table-cell table:style-name="ce7" table:formula="of:= 1200 * LOG([.K45]/[.E45];2)" office:value-type="float" office:value="1.80430870846544">
            <text:p>1.80</text:p>
          </table:table-cell>
          <table:table-cell table:number-columns-repeated="1007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E-3</text:p>
          </table:table-cell>
          <table:table-cell table:style-name="ce3" table:formula="of:=[.$C$6] * POWER(2;[.$A46] / 12)" office:value-type="float" office:value="329.627600631376">
            <text:p>329.628</text:p>
          </table:table-cell>
          <table:table-cell table:style-name="ce4" office:value-type="string">
            <text:p>152</text:p>
          </table:table-cell>
          <table:table-cell table:style-name="ce3" table:formula="of:=[.E$3] / (16 * (DECIMAL([.D46];16) + 1))" office:value-type="float" office:value="329.972898230088">
            <text:p>329.973</text:p>
          </table:table-cell>
          <table:table-cell table:style-name="ce4" office:value-type="string">
            <text:p>13A</text:p>
          </table:table-cell>
          <table:table-cell table:style-name="ce3" table:formula="of:=[.G$3] / (16 * (DECIMAL([.F46];16) + 1))" office:value-type="float" office:value="329.882341269841">
            <text:p>329.882</text:p>
          </table:table-cell>
          <table:table-cell table:style-name="ce4" office:value-type="string">
            <text:p>304</text:p>
          </table:table-cell>
          <table:table-cell table:style-name="ce3" table:formula="of:= [.$E$3] * DECIMAL([.H46];16) / (65536 * 64)" office:value-type="float" office:value="329.424084663391">
            <text:p>329.424</text:p>
          </table:table-cell>
          <table:table-cell table:style-name="ce4" office:value-type="string">
            <text:p>183</text:p>
          </table:table-cell>
          <table:table-cell table:style-name="ce3" table:formula="of:=[.$E$3] / (14 * (DECIMAL([.J46];16) + 1))" office:value-type="float" office:value="329.486929307806">
            <text:p>329.487</text:p>
          </table:table-cell>
          <table:table-cell/>
          <table:table-cell table:style-name="ce7" table:formula="of:= 1200 * LOG([.E46]/[.$C46];2)" office:value-type="float" office:value="1.81258508928161">
            <text:p>1.81</text:p>
          </table:table-cell>
          <table:table-cell table:style-name="ce7" table:formula="of:= 1200 * LOG([.G46]/[.$C46];2)" office:value-type="float" office:value="1.33740421760121">
            <text:p>1.34</text:p>
          </table:table-cell>
          <table:table-cell table:style-name="ce7" table:formula="of:= 1200 * LOG([.I46]/[.$C46];2)" office:value-type="float" office:value="-1.06921442540932">
            <text:p>-1.07</text:p>
          </table:table-cell>
          <table:table-cell table:style-name="ce7" table:formula="of:= 1200 * LOG([.K46]/[.$C46];2)" office:value-type="float" office:value="-0.738976240783951">
            <text:p>-0.74</text:p>
          </table:table-cell>
          <table:table-cell table:style-name="ce7" table:formula="of:= 1200 * LOG([.K46]/[.E46];2)" office:value-type="float" office:value="-2.55156133006547">
            <text:p>-2.55</text:p>
          </table:table-cell>
          <table:table-cell table:number-columns-repeated="1007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F-3</text:p>
          </table:table-cell>
          <table:table-cell table:style-name="ce3" table:formula="of:=[.$C$6] * POWER(2;[.$A47] / 12)" office:value-type="float" office:value="349.228277751148">
            <text:p>349.228</text:p>
          </table:table-cell>
          <table:table-cell table:style-name="ce4" office:value-type="string">
            <text:p>13F</text:p>
          </table:table-cell>
          <table:table-cell table:style-name="ce3" table:formula="of:=[.E$3] / (16 * (DECIMAL([.D47];16) + 1))" office:value-type="float" office:value="349.5650390625">
            <text:p>349.565</text:p>
          </table:table-cell>
          <table:table-cell table:style-name="ce4" office:value-type="string">
            <text:p>129</text:p>
          </table:table-cell>
          <table:table-cell table:style-name="ce3" table:formula="of:=[.G$3] / (16 * (DECIMAL([.F47];16) + 1))" office:value-type="float" office:value="348.701132550336">
            <text:p>348.701</text:p>
          </table:table-cell>
          <table:table-cell table:style-name="ce4" office:value-type="string">
            <text:p>332</text:p>
          </table:table-cell>
          <table:table-cell table:style-name="ce3" table:formula="of:= [.$E$3] * DECIMAL([.H47];16) / (65536 * 64)" office:value-type="float" office:value="349.052980899811">
            <text:p>349.053</text:p>
          </table:table-cell>
          <table:table-cell table:style-name="ce4" office:value-type="string">
            <text:p>16D</text:p>
          </table:table-cell>
          <table:table-cell table:style-name="ce3" table:formula="of:=[.$E$3] / (14 * (DECIMAL([.J47];16) + 1))" office:value-type="float" office:value="349.292154566745">
            <text:p>349.292</text:p>
          </table:table-cell>
          <table:table-cell/>
          <table:table-cell table:style-name="ce7" table:formula="of:= 1200 * LOG([.E47]/[.$C47];2)" office:value-type="float" office:value="1.66862698805966">
            <text:p>1.67</text:p>
          </table:table-cell>
          <table:table-cell table:style-name="ce7" table:formula="of:= 1200 * LOG([.G47]/[.$C47];2)" office:value-type="float" office:value="-2.61519827225794">
            <text:p>-2.62</text:p>
          </table:table-cell>
          <table:table-cell table:style-name="ce7" table:formula="of:= 1200 * LOG([.I47]/[.$C47];2)" office:value-type="float" office:value="-0.869219617007022">
            <text:p>-0.87</text:p>
          </table:table-cell>
          <table:table-cell table:style-name="ce7" table:formula="of:= 1200 * LOG([.K47]/[.$C47];2)" office:value-type="float" office:value="0.316628442918456">
            <text:p>0.32</text:p>
          </table:table-cell>
          <table:table-cell table:style-name="ce7" table:formula="of:= 1200 * LOG([.K47]/[.E47];2)" office:value-type="float" office:value="-1.35199854514087">
            <text:p>-1.35</text:p>
          </table:table-cell>
          <table:table-cell table:number-columns-repeated="1007"/>
        </table:table-row>
        <table:table-row table:style-name="ro1">
          <table:table-cell office:value-type="float" office:value="42">
            <text:p>42</text:p>
          </table:table-cell>
          <table:table-cell office:value-type="string">
            <text:p>F#3</text:p>
          </table:table-cell>
          <table:table-cell table:style-name="ce3" table:formula="of:=[.$C$6] * POWER(2;[.$A48] / 12)" office:value-type="float" office:value="369.994471783998">
            <text:p>369.994</text:p>
          </table:table-cell>
          <table:table-cell table:style-name="ce4" office:value-type="string">
            <text:p>12D</text:p>
          </table:table-cell>
          <table:table-cell table:style-name="ce3" table:formula="of:=[.E$3] / (16 * (DECIMAL([.D48];16) + 1))" office:value-type="float" office:value="370.400041390728">
            <text:p>370.400</text:p>
          </table:table-cell>
          <table:table-cell table:style-name="ce4" office:value-type="string">
            <text:p>118</text:p>
          </table:table-cell>
          <table:table-cell table:style-name="ce3" table:formula="of:=[.G$3] / (16 * (DECIMAL([.F48];16) + 1))" office:value-type="float" office:value="369.796930604982">
            <text:p>369.797</text:p>
          </table:table-cell>
          <table:table-cell table:style-name="ce4" office:value-type="string">
            <text:p>363</text:p>
          </table:table-cell>
          <table:table-cell table:style-name="ce3" table:formula="of:= [.$E$3] * DECIMAL([.H48];16) / (65536 * 64)" office:value-type="float" office:value="369.962022542953">
            <text:p>369.962</text:p>
          </table:table-cell>
          <table:table-cell table:style-name="ce4" office:value-type="string">
            <text:p>159</text:p>
          </table:table-cell>
          <table:table-cell table:style-name="ce3" table:formula="of:=[.$E$3] / (14 * (DECIMAL([.J48];16) + 1))" office:value-type="float" office:value="369.48245251858">
            <text:p>369.482</text:p>
          </table:table-cell>
          <table:table-cell/>
          <table:table-cell table:style-name="ce7" table:formula="of:= 1200 * LOG([.E48]/[.$C48];2)" office:value-type="float" office:value="1.89665366279914">
            <text:p>1.90</text:p>
          </table:table-cell>
          <table:table-cell table:style-name="ce7" table:formula="of:= 1200 * LOG([.G48]/[.$C48];2)" office:value-type="float" office:value="-0.924557982775837">
            <text:p>-0.92</text:p>
          </table:table-cell>
          <table:table-cell table:style-name="ce7" table:formula="of:= 1200 * LOG([.I48]/[.$C48];2)" office:value-type="float" office:value="-0.151839280904068">
            <text:p>-0.15</text:p>
          </table:table-cell>
          <table:table-cell table:style-name="ce7" table:formula="of:= 1200 * LOG([.K48]/[.$C48];2)" office:value-type="float" office:value="-2.39743878030036">
            <text:p>-2.40</text:p>
          </table:table-cell>
          <table:table-cell table:style-name="ce7" table:formula="of:= 1200 * LOG([.K48]/[.E48];2)" office:value-type="float" office:value="-4.29409244309973">
            <text:p>-4.29</text:p>
          </table:table-cell>
          <table:table-cell table:number-columns-repeated="1007"/>
        </table:table-row>
        <table:table-row table:style-name="ro1">
          <table:table-cell office:value-type="float" office:value="43">
            <text:p>43</text:p>
          </table:table-cell>
          <table:table-cell office:value-type="string">
            <text:p>G-3</text:p>
          </table:table-cell>
          <table:table-cell table:style-name="ce3" table:formula="of:=[.$C$6] * POWER(2;[.$A49] / 12)" office:value-type="float" office:value="391.995487972108">
            <text:p>391.995</text:p>
          </table:table-cell>
          <table:table-cell table:style-name="ce4" office:value-type="string">
            <text:p>11C</text:p>
          </table:table-cell>
          <table:table-cell table:style-name="ce3" table:formula="of:=[.E$3] / (16 * (DECIMAL([.D49];16) + 1))" office:value-type="float" office:value="392.494078947368">
            <text:p>392.494</text:p>
          </table:table-cell>
          <table:table-cell table:style-name="ce4" office:value-type="string">
            <text:p>108</text:p>
          </table:table-cell>
          <table:table-cell table:style-name="ce3" table:formula="of:=[.G$3] / (16 * (DECIMAL([.F49];16) + 1))" office:value-type="float" office:value="392.12429245283">
            <text:p>392.124</text:p>
          </table:table-cell>
          <table:table-cell table:style-name="ce4" office:value-type="string">
            <text:p>397</text:p>
          </table:table-cell>
          <table:table-cell table:style-name="ce3" table:formula="of:= [.$E$3] * DECIMAL([.H49];16) / (65536 * 64)" office:value-type="float" office:value="392.151209592819">
            <text:p>392.151</text:p>
          </table:table-cell>
          <table:table-cell table:style-name="ce4" office:value-type="string">
            <text:p>145</text:p>
          </table:table-cell>
          <table:table-cell table:style-name="ce3" table:formula="of:=[.$E$3] / (14 * (DECIMAL([.J49];16) + 1))" office:value-type="float" office:value="392.150087642419">
            <text:p>392.150</text:p>
          </table:table-cell>
          <table:table-cell/>
          <table:table-cell table:style-name="ce7" table:formula="of:= 1200 * LOG([.E49]/[.$C49];2)" office:value-type="float" office:value="2.20060999036864">
            <text:p>2.20</text:p>
          </table:table-cell>
          <table:table-cell table:style-name="ce7" table:formula="of:= 1200 * LOG([.G49]/[.$C49];2)" office:value-type="float" office:value="0.568766941661432">
            <text:p>0.57</text:p>
          </table:table-cell>
          <table:table-cell table:style-name="ce7" table:formula="of:= 1200 * LOG([.I49]/[.$C49];2)" office:value-type="float" office:value="0.687602399735108">
            <text:p>0.69</text:p>
          </table:table-cell>
          <table:table-cell table:style-name="ce7" table:formula="of:= 1200 * LOG([.K49]/[.$C49];2)" office:value-type="float" office:value="0.682649306475784">
            <text:p>0.68</text:p>
          </table:table-cell>
          <table:table-cell table:style-name="ce7" table:formula="of:= 1200 * LOG([.K49]/[.E49];2)" office:value-type="float" office:value="-1.51796068389285">
            <text:p>-1.52</text:p>
          </table:table-cell>
          <table:table-cell table:number-columns-repeated="1007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G#3</text:p>
          </table:table-cell>
          <table:table-cell table:style-name="ce3" table:formula="of:=[.$C$6] * POWER(2;[.$A50] / 12)" office:value-type="float" office:value="415.304752661811">
            <text:p>415.305</text:p>
          </table:table-cell>
          <table:table-cell table:style-name="ce4" office:value-type="string">
            <text:p>10C</text:p>
          </table:table-cell>
          <table:table-cell table:style-name="ce3" table:formula="of:=[.E$3] / (16 * (DECIMAL([.D50];16) + 1))" office:value-type="float" office:value="415.839451672863">
            <text:p>415.839</text:p>
          </table:table-cell>
          <table:table-cell table:style-name="ce4" office:value-type="string">
            <text:p>F9</text:p>
          </table:table-cell>
          <table:table-cell table:style-name="ce3" table:formula="of:=[.G$3] / (16 * (DECIMAL([.F50];16) + 1))" office:value-type="float" office:value="415.65175">
            <text:p>415.652</text:p>
          </table:table-cell>
          <table:table-cell table:style-name="ce4" office:value-type="string">
            <text:p>3CD</text:p>
          </table:table-cell>
          <table:table-cell table:style-name="ce3" table:formula="of:= [.$E$3] * DECIMAL([.H50];16) / (65536 * 64)" office:value-type="float" office:value="415.193826913834">
            <text:p>415.194</text:p>
          </table:table-cell>
          <table:table-cell table:style-name="ce4" office:value-type="string">
            <text:p>133</text:p>
          </table:table-cell>
          <table:table-cell table:style-name="ce3" table:formula="of:=[.$E$3] / (14 * (DECIMAL([.J50];16) + 1))" office:value-type="float" office:value="415.067949907236">
            <text:p>415.068</text:p>
          </table:table-cell>
          <table:table-cell/>
          <table:table-cell table:style-name="ce7" table:formula="of:= 1200 * LOG([.E50]/[.$C50];2)" office:value-type="float" office:value="2.22750578494537">
            <text:p>2.23</text:p>
          </table:table-cell>
          <table:table-cell table:style-name="ce7" table:formula="of:= 1200 * LOG([.G50]/[.$C50];2)" office:value-type="float" office:value="1.44588468783125">
            <text:p>1.45</text:p>
          </table:table-cell>
          <table:table-cell table:style-name="ce7" table:formula="of:= 1200 * LOG([.I50]/[.$C50];2)" office:value-type="float" office:value="-0.462465409771981">
            <text:p>-0.46</text:p>
          </table:table-cell>
          <table:table-cell table:style-name="ce7" table:formula="of:= 1200 * LOG([.K50]/[.$C50];2)" office:value-type="float" office:value="-0.98741445011247">
            <text:p>-0.99</text:p>
          </table:table-cell>
          <table:table-cell table:style-name="ce7" table:formula="of:= 1200 * LOG([.K50]/[.E50];2)" office:value-type="float" office:value="-3.21492023505765">
            <text:p>-3.21</text:p>
          </table:table-cell>
          <table:table-cell table:number-columns-repeated="1007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A-3</text:p>
          </table:table-cell>
          <table:table-cell table:style-name="ce3" table:formula="of:=[.$C$6] * POWER(2;[.$A51] / 12)" office:value-type="float" office:value="440.000058357204">
            <text:p>440.000</text:p>
          </table:table-cell>
          <table:table-cell table:style-name="ce4" office:value-type="string">
            <text:p>FD</text:p>
          </table:table-cell>
          <table:table-cell table:style-name="ce3" table:formula="of:=[.E$3] / (16 * (DECIMAL([.D51];16) + 1))" office:value-type="float" office:value="440.396899606299">
            <text:p>440.397</text:p>
          </table:table-cell>
          <table:table-cell table:style-name="ce4" office:value-type="string">
            <text:p>EB</text:p>
          </table:table-cell>
          <table:table-cell table:style-name="ce3" table:formula="of:=[.G$3] / (16 * (DECIMAL([.F51];16) + 1))" office:value-type="float" office:value="440.30905720339">
            <text:p>440.309</text:p>
          </table:table-cell>
          <table:table-cell table:style-name="ce4" office:value-type="string">
            <text:p>407</text:p>
          </table:table-cell>
          <table:table-cell table:style-name="ce3" table:formula="of:= [.$E$3] * DECIMAL([.H51];16) / (65536 * 64)" office:value-type="float" office:value="439.943304777145">
            <text:p>439.943</text:p>
          </table:table-cell>
          <table:table-cell table:style-name="ce4" office:value-type="string">
            <text:p>122</text:p>
          </table:table-cell>
          <table:table-cell table:style-name="ce3" table:formula="of:=[.$E$3] / (14 * (DECIMAL([.J51];16) + 1))" office:value-type="float" office:value="439.315905743741">
            <text:p>439.316</text:p>
          </table:table-cell>
          <table:table-cell/>
          <table:table-cell table:style-name="ce7" table:formula="of:= 1200 * LOG([.E51]/[.$C51];2)" office:value-type="float" office:value="1.56071672629485">
            <text:p>1.56</text:p>
          </table:table-cell>
          <table:table-cell table:style-name="ce7" table:formula="of:= 1200 * LOG([.G51]/[.$C51];2)" office:value-type="float" office:value="1.21536704812608">
            <text:p>1.22</text:p>
          </table:table-cell>
          <table:table-cell table:style-name="ce7" table:formula="of:= 1200 * LOG([.I51]/[.$C51];2)" office:value-type="float" office:value="-0.223318305375806">
            <text:p>-0.22</text:p>
          </table:table-cell>
          <table:table-cell table:style-name="ce7" table:formula="of:= 1200 * LOG([.K51]/[.$C51];2)" office:value-type="float" office:value="-2.69397710617143">
            <text:p>-2.69</text:p>
          </table:table-cell>
          <table:table-cell table:style-name="ce7" table:formula="of:= 1200 * LOG([.K51]/[.E51];2)" office:value-type="float" office:value="-4.25469383246633">
            <text:p>-4.25</text:p>
          </table:table-cell>
          <table:table-cell table:number-columns-repeated="1007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A#3</text:p>
          </table:table-cell>
          <table:table-cell table:style-name="ce3" table:formula="of:=[.$C$6] * POWER(2;[.$A52] / 12)" office:value-type="float" office:value="466.163823345394">
            <text:p>466.164</text:p>
          </table:table-cell>
          <table:table-cell table:style-name="ce4" office:value-type="string">
            <text:p>EF</text:p>
          </table:table-cell>
          <table:table-cell table:style-name="ce3" table:formula="of:=[.E$3] / (16 * (DECIMAL([.D52];16) + 1))" office:value-type="float" office:value="466.08671875">
            <text:p>466.087</text:p>
          </table:table-cell>
          <table:table-cell table:style-name="ce4" office:value-type="string">
            <text:p>DE</text:p>
          </table:table-cell>
          <table:table-cell table:style-name="ce3" table:formula="of:=[.G$3] / (16 * (DECIMAL([.F52];16) + 1))" office:value-type="float" office:value="465.977298206278">
            <text:p>465.977</text:p>
          </table:table-cell>
          <table:table-cell table:style-name="ce4" office:value-type="string">
            <text:p>444</text:p>
          </table:table-cell>
          <table:table-cell table:style-name="ce3" table:formula="of:= [.$E$3] * DECIMAL([.H52];16) / (65536 * 64)" office:value-type="float" office:value="465.97292804718">
            <text:p>465.973</text:p>
          </table:table-cell>
          <table:table-cell table:style-name="ce4" office:value-type="string">
            <text:p>111</text:p>
          </table:table-cell>
          <table:table-cell table:style-name="ce3" table:formula="of:=[.$E$3] / (14 * (DECIMAL([.J52];16) + 1))" office:value-type="float" office:value="466.572732012513">
            <text:p>466.573</text:p>
          </table:table-cell>
          <table:table-cell/>
          <table:table-cell table:style-name="ce7" table:formula="of:= 1200 * LOG([.E52]/[.$C52];2)" office:value-type="float" office:value="-0.286373877328399">
            <text:p>-0.29</text:p>
          </table:table-cell>
          <table:table-cell table:style-name="ce7" table:formula="of:= 1200 * LOG([.G52]/[.$C52];2)" office:value-type="float" office:value="-0.692853622030419">
            <text:p>-0.69</text:p>
          </table:table-cell>
          <table:table-cell table:style-name="ce7" table:formula="of:= 1200 * LOG([.I52]/[.$C52];2)" office:value-type="float" office:value="-0.709090043283189">
            <text:p>-0.71</text:p>
          </table:table-cell>
          <table:table-cell table:style-name="ce7" table:formula="of:= 1200 * LOG([.K52]/[.$C52];2)" office:value-type="float" office:value="1.51793483113677">
            <text:p>1.52</text:p>
          </table:table-cell>
          <table:table-cell table:style-name="ce7" table:formula="of:= 1200 * LOG([.K52]/[.E52];2)" office:value-type="float" office:value="1.80430870846544">
            <text:p>1.80</text:p>
          </table:table-cell>
          <table:table-cell table:number-columns-repeated="1007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B-3</text:p>
          </table:table-cell>
          <table:table-cell table:style-name="ce3" table:formula="of:=[.$C$6] * POWER(2;[.$A53] / 12)" office:value-type="float" office:value="493.883366759871">
            <text:p>493.883</text:p>
          </table:table-cell>
          <table:table-cell table:style-name="ce4" office:value-type="string">
            <text:p>E1</text:p>
          </table:table-cell>
          <table:table-cell table:style-name="ce3" table:formula="of:=[.E$3] / (16 * (DECIMAL([.D53];16) + 1))" office:value-type="float" office:value="494.959347345133">
            <text:p>494.959</text:p>
          </table:table-cell>
          <table:table-cell table:style-name="ce4" office:value-type="string">
            <text:p>D1</text:p>
          </table:table-cell>
          <table:table-cell table:style-name="ce3" table:formula="of:=[.G$3] / (16 * (DECIMAL([.F53];16) + 1))" office:value-type="float" office:value="494.823511904762">
            <text:p>494.824</text:p>
          </table:table-cell>
          <table:table-cell table:style-name="ce4" office:value-type="string">
            <text:p>485</text:p>
          </table:table-cell>
          <table:table-cell table:style-name="ce3" table:formula="of:= [.$E$3] * DECIMAL([.H53];16) / (65536 * 64)" office:value-type="float" office:value="493.709411859512">
            <text:p>493.709</text:p>
          </table:table-cell>
          <table:table-cell table:style-name="ce4" office:value-type="string">
            <text:p>102</text:p>
          </table:table-cell>
          <table:table-cell table:style-name="ce3" table:formula="of:=[.$E$3] / (14 * (DECIMAL([.J53];16) + 1))" office:value-type="float" office:value="493.594318808605">
            <text:p>493.594</text:p>
          </table:table-cell>
          <table:table-cell/>
          <table:table-cell table:style-name="ce7" table:formula="of:= 1200 * LOG([.E53]/[.$C53];2)" office:value-type="float" office:value="3.76758595466906">
            <text:p>3.77</text:p>
          </table:table-cell>
          <table:table-cell table:style-name="ce7" table:formula="of:= 1200 * LOG([.G53]/[.$C53];2)" office:value-type="float" office:value="3.29240508298868">
            <text:p>3.29</text:p>
          </table:table-cell>
          <table:table-cell table:style-name="ce7" table:formula="of:= 1200 * LOG([.I53]/[.$C53];2)" office:value-type="float" office:value="-0.609880218117833">
            <text:p>-0.61</text:p>
          </table:table-cell>
          <table:table-cell table:style-name="ce7" table:formula="of:= 1200 * LOG([.K53]/[.$C53];2)" office:value-type="float" office:value="-1.01351084009538">
            <text:p>-1.01</text:p>
          </table:table-cell>
          <table:table-cell table:style-name="ce7" table:formula="of:= 1200 * LOG([.K53]/[.E53];2)" office:value-type="float" office:value="-4.78109679476442">
            <text:p>-4.78</text:p>
          </table:table-cell>
          <table:table-cell table:number-columns-repeated="1007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C-4</text:p>
          </table:table-cell>
          <table:table-cell table:style-name="ce3" table:formula="of:=[.$C$6] * POWER(2;[.$A54] / 12)" office:value-type="float" office:value="523.2512">
            <text:p>523.251</text:p>
          </table:table-cell>
          <table:table-cell table:style-name="ce4" office:value-type="string">
            <text:p>D5</text:p>
          </table:table-cell>
          <table:table-cell table:style-name="ce3" table:formula="of:=[.E$3] / (16 * (DECIMAL([.D54];16) + 1))" office:value-type="float" office:value="522.714077102804">
            <text:p>522.714</text:p>
          </table:table-cell>
          <table:table-cell table:style-name="ce4" office:value-type="string">
            <text:p>C6</text:p>
          </table:table-cell>
          <table:table-cell table:style-name="ce3" table:formula="of:=[.G$3] / (16 * (DECIMAL([.F54];16) + 1))" office:value-type="float" office:value="522.175565326633">
            <text:p>522.176</text:p>
          </table:table-cell>
          <table:table-cell table:style-name="ce4" office:value-type="string">
            <text:p>4CA</text:p>
          </table:table-cell>
          <table:table-cell table:style-name="ce3" table:formula="of:= [.$E$3] * DECIMAL([.H54];16) / (65536 * 64)" office:value-type="float" office:value="523.152756214142">
            <text:p>523.153</text:p>
          </table:table-cell>
          <table:table-cell table:style-name="ce4" office:value-type="string">
            <text:p>F3</text:p>
          </table:table-cell>
          <table:table-cell table:style-name="ce3" table:formula="of:=[.$E$3] / (14 * (DECIMAL([.J54];16) + 1))" office:value-type="float" office:value="523.938231850117">
            <text:p>523.938</text:p>
          </table:table-cell>
          <table:table-cell/>
          <table:table-cell table:style-name="ce7" table:formula="of:= 1200 * LOG([.E54]/[.$C54];2)" office:value-type="float" office:value="-1.77804282848249">
            <text:p>-1.78</text:p>
          </table:table-cell>
          <table:table-cell table:style-name="ce7" table:formula="of:= 1200 * LOG([.G54]/[.$C54];2)" office:value-type="float" office:value="-3.56251837004291">
            <text:p>-3.56</text:p>
          </table:table-cell>
          <table:table-cell table:style-name="ce7" table:formula="of:= 1200 * LOG([.I54]/[.$C54];2)" office:value-type="float" office:value="-0.325742718168173">
            <text:p>-0.33</text:p>
          </table:table-cell>
          <table:table-cell table:style-name="ce7" table:formula="of:= 1200 * LOG([.K54]/[.$C54];2)" office:value-type="float" office:value="2.27162930830551">
            <text:p>2.27</text:p>
          </table:table-cell>
          <table:table-cell table:style-name="ce7" table:formula="of:= 1200 * LOG([.K54]/[.E54];2)" office:value-type="float" office:value="4.04967213678788">
            <text:p>4.05</text:p>
          </table:table-cell>
          <table:table-cell table:number-columns-repeated="1007"/>
        </table:table-row>
        <table:table-row table:style-name="ro1">
          <table:table-cell office:value-type="float" office:value="49">
            <text:p>49</text:p>
          </table:table-cell>
          <table:table-cell office:value-type="string">
            <text:p>C#4</text:p>
          </table:table-cell>
          <table:table-cell table:style-name="ce3" table:formula="of:=[.$C$6] * POWER(2;[.$A55] / 12)" office:value-type="float" office:value="554.365335479214">
            <text:p>554.365</text:p>
          </table:table-cell>
          <table:table-cell table:style-name="ce4" office:value-type="string">
            <text:p>C9</text:p>
          </table:table-cell>
          <table:table-cell table:style-name="ce3" table:formula="of:=[.E$3] / (16 * (DECIMAL([.D55];16) + 1))" office:value-type="float" office:value="553.766398514852">
            <text:p>553.766</text:p>
          </table:table-cell>
          <table:table-cell table:style-name="ce4" office:value-type="string">
            <text:p>BA</text:p>
          </table:table-cell>
          <table:table-cell table:style-name="ce3" table:formula="of:=[.G$3] / (16 * (DECIMAL([.F55];16) + 1))" office:value-type="float" office:value="555.684157754011">
            <text:p>555.684</text:p>
          </table:table-cell>
          <table:table-cell table:style-name="ce4" office:value-type="string">
            <text:p>513</text:p>
          </table:table-cell>
          <table:table-cell table:style-name="ce3" table:formula="of:= [.$E$3] * DECIMAL([.H55];16) / (65536 * 64)" office:value-type="float" office:value="554.302961111069">
            <text:p>554.303</text:p>
          </table:table-cell>
          <table:table-cell table:style-name="ce4" office:value-type="string">
            <text:p>E6</text:p>
          </table:table-cell>
          <table:table-cell table:style-name="ce3" table:formula="of:=[.$E$3] / (14 * (DECIMAL([.J55];16) + 1))" office:value-type="float" office:value="553.423933209648">
            <text:p>553.424</text:p>
          </table:table-cell>
          <table:table-cell/>
          <table:table-cell table:style-name="ce7" table:formula="of:= 1200 * LOG([.E55]/[.$C55];2)" office:value-type="float" office:value="-1.87143844925915">
            <text:p>-1.87</text:p>
          </table:table-cell>
          <table:table-cell table:style-name="ce7" table:formula="of:= 1200 * LOG([.G55]/[.$C55];2)" office:value-type="float" office:value="4.11367441717201">
            <text:p>4.11</text:p>
          </table:table-cell>
          <table:table-cell table:style-name="ce7" table:formula="of:= 1200 * LOG([.I55]/[.$C55];2)" office:value-type="float" office:value="-0.194800609648248">
            <text:p>-0.19</text:p>
          </table:table-cell>
          <table:table-cell table:style-name="ce7" table:formula="of:= 1200 * LOG([.K55]/[.$C55];2)" office:value-type="float" office:value="-2.9424153154994">
            <text:p>-2.94</text:p>
          </table:table-cell>
          <table:table-cell table:style-name="ce7" table:formula="of:= 1200 * LOG([.K55]/[.E55];2)" office:value-type="float" office:value="-1.07097686624032">
            <text:p>-1.07</text:p>
          </table:table-cell>
          <table:table-cell table:number-columns-repeated="1007"/>
        </table:table-row>
        <table:table-row table:style-name="ro1">
          <table:table-cell office:value-type="float" office:value="50">
            <text:p>50</text:p>
          </table:table-cell>
          <table:table-cell office:value-type="string">
            <text:p>D-4</text:p>
          </table:table-cell>
          <table:table-cell table:style-name="ce3" table:formula="of:=[.$C$6] * POWER(2;[.$A56] / 12)" office:value-type="float" office:value="587.329613732338">
            <text:p>587.330</text:p>
          </table:table-cell>
          <table:table-cell table:style-name="ce4" office:value-type="string">
            <text:p>BD</text:p>
          </table:table-cell>
          <table:table-cell table:style-name="ce3" table:formula="of:=[.E$3] / (16 * (DECIMAL([.D56];16) + 1))" office:value-type="float" office:value="588.741118421053">
            <text:p>588.741</text:p>
          </table:table-cell>
          <table:table-cell table:style-name="ce4" office:value-type="string">
            <text:p>B0</text:p>
          </table:table-cell>
          <table:table-cell table:style-name="ce3" table:formula="of:=[.G$3] / (16 * (DECIMAL([.F56];16) + 1))" office:value-type="float" office:value="587.078742937853">
            <text:p>587.079</text:p>
          </table:table-cell>
          <table:table-cell table:style-name="ce4" office:value-type="string">
            <text:p>560</text:p>
          </table:table-cell>
          <table:table-cell table:style-name="ce3" table:formula="of:= [.$E$3] * DECIMAL([.H56];16) / (65536 * 64)" office:value-type="float" office:value="587.160026550293">
            <text:p>587.160</text:p>
          </table:table-cell>
          <table:table-cell table:style-name="ce4" office:value-type="string">
            <text:p>D9</text:p>
          </table:table-cell>
          <table:table-cell table:style-name="ce3" table:formula="of:=[.$E$3] / (14 * (DECIMAL([.J56];16) + 1))" office:value-type="float" office:value="586.42627785059">
            <text:p>586.426</text:p>
          </table:table-cell>
          <table:table-cell/>
          <table:table-cell table:style-name="ce7" table:formula="of:= 1200 * LOG([.E56]/[.$C56];2)" office:value-type="float" office:value="4.15561085575641">
            <text:p>4.16</text:p>
          </table:table-cell>
          <table:table-cell table:style-name="ce7" table:formula="of:= 1200 * LOG([.G56]/[.$C56];2)" office:value-type="float" office:value="-0.739633817261662">
            <text:p>-0.74</text:p>
          </table:table-cell>
          <table:table-cell table:style-name="ce7" table:formula="of:= 1200 * LOG([.I56]/[.$C56];2)" office:value-type="float" office:value="-0.499953504588713">
            <text:p>-0.50</text:p>
          </table:table-cell>
          <table:table-cell table:style-name="ce7" table:formula="of:= 1200 * LOG([.K56]/[.$C56];2)" office:value-type="float" office:value="-2.6647553485426">
            <text:p>-2.66</text:p>
          </table:table-cell>
          <table:table-cell table:style-name="ce7" table:formula="of:= 1200 * LOG([.K56]/[.E56];2)" office:value-type="float" office:value="-6.82036620429908">
            <text:p>-6.82</text:p>
          </table:table-cell>
          <table:table-cell table:number-columns-repeated="1007"/>
        </table:table-row>
        <table:table-row table:style-name="ro1">
          <table:table-cell office:value-type="float" office:value="51">
            <text:p>51</text:p>
          </table:table-cell>
          <table:table-cell office:value-type="string">
            <text:p>D#4</text:p>
          </table:table-cell>
          <table:table-cell table:style-name="ce3" table:formula="of:=[.$C$6] * POWER(2;[.$A57] / 12)" office:value-type="float" office:value="622.254049973712">
            <text:p>622.254</text:p>
          </table:table-cell>
          <table:table-cell table:style-name="ce4" office:value-type="string">
            <text:p>B3</text:p>
          </table:table-cell>
          <table:table-cell table:style-name="ce3" table:formula="of:=[.E$3] / (16 * (DECIMAL([.D57];16) + 1))" office:value-type="float" office:value="621.448958333333">
            <text:p>621.449</text:p>
          </table:table-cell>
          <table:table-cell table:style-name="ce4" office:value-type="string">
            <text:p>A6</text:p>
          </table:table-cell>
          <table:table-cell table:style-name="ce3" table:formula="of:=[.G$3] / (16 * (DECIMAL([.F57];16) + 1))" office:value-type="float" office:value="622.233158682635">
            <text:p>622.233</text:p>
          </table:table-cell>
          <table:table-cell table:style-name="ce4" office:value-type="string">
            <text:p>5B2</text:p>
          </table:table-cell>
          <table:table-cell table:style-name="ce3" table:formula="of:= [.$E$3] * DECIMAL([.H57];16) / (65536 * 64)" office:value-type="float" office:value="622.150667667389">
            <text:p>622.151</text:p>
          </table:table-cell>
          <table:table-cell table:style-name="ce4" office:value-type="string">
            <text:p>CC</text:p>
          </table:table-cell>
          <table:table-cell table:style-name="ce3" table:formula="of:=[.$E$3] / (14 * (DECIMAL([.J57];16) + 1))" office:value-type="float" office:value="623.614285714286">
            <text:p>623.614</text:p>
          </table:table-cell>
          <table:table-cell/>
          <table:table-cell table:style-name="ce7" table:formula="of:= 1200 * LOG([.E57]/[.$C57];2)" office:value-type="float" office:value="-2.24137474271584">
            <text:p>-2.24</text:p>
          </table:table-cell>
          <table:table-cell table:style-name="ce7" table:formula="of:= 1200 * LOG([.G57]/[.$C57];2)" office:value-type="float" office:value="-0.0581246865269711">
            <text:p>-0.06</text:p>
          </table:table-cell>
          <table:table-cell table:style-name="ce7" table:formula="of:= 1200 * LOG([.I57]/[.$C57];2)" office:value-type="float" office:value="-0.287653954781415">
            <text:p>-0.29</text:p>
          </table:table-cell>
          <table:table-cell table:style-name="ce7" table:formula="of:= 1200 * LOG([.K57]/[.$C57];2)" office:value-type="float" office:value="3.78031497723399">
            <text:p>3.78</text:p>
          </table:table-cell>
          <table:table-cell table:style-name="ce7" table:formula="of:= 1200 * LOG([.K57]/[.E57];2)" office:value-type="float" office:value="6.02168971994981">
            <text:p>6.02</text:p>
          </table:table-cell>
          <table:table-cell table:number-columns-repeated="1007"/>
        </table:table-row>
        <table:table-row table:style-name="ro1">
          <table:table-cell office:value-type="float" office:value="52">
            <text:p>52</text:p>
          </table:table-cell>
          <table:table-cell office:value-type="string">
            <text:p>E-4</text:p>
          </table:table-cell>
          <table:table-cell table:style-name="ce3" table:formula="of:=[.$C$6] * POWER(2;[.$A58] / 12)" office:value-type="float" office:value="659.255201262752">
            <text:p>659.255</text:p>
          </table:table-cell>
          <table:table-cell table:style-name="ce4" office:value-type="string">
            <text:p>A9</text:p>
          </table:table-cell>
          <table:table-cell table:style-name="ce3" table:formula="of:=[.E$3] / (16 * (DECIMAL([.D58];16) + 1))" office:value-type="float" office:value="658.004779411765">
            <text:p>658.005</text:p>
          </table:table-cell>
          <table:table-cell table:style-name="ce4" office:value-type="string">
            <text:p>9D</text:p>
          </table:table-cell>
          <table:table-cell table:style-name="ce3" table:formula="of:=[.G$3] / (16 * (DECIMAL([.F58];16) + 1))" office:value-type="float" office:value="657.676819620253">
            <text:p>657.677</text:p>
          </table:table-cell>
          <table:table-cell table:style-name="ce4" office:value-type="string">
            <text:p>609</text:p>
          </table:table-cell>
          <table:table-cell table:style-name="ce3" table:formula="of:= [.$E$3] * DECIMAL([.H58];16) / (65536 * 64)" office:value-type="float" office:value="659.274884462357">
            <text:p>659.275</text:p>
          </table:table-cell>
          <table:table-cell table:style-name="ce4" office:value-type="string">
            <text:p>C1</text:p>
          </table:table-cell>
          <table:table-cell table:style-name="ce3" table:formula="of:=[.$E$3] / (14 * (DECIMAL([.J58];16) + 1))" office:value-type="float" office:value="658.973858615611">
            <text:p>658.974</text:p>
          </table:table-cell>
          <table:table-cell/>
          <table:table-cell table:style-name="ce7" table:formula="of:= 1200 * LOG([.E58]/[.$C58];2)" office:value-type="float" office:value="-3.28678251234763">
            <text:p>-3.29</text:p>
          </table:table-cell>
          <table:table-cell table:style-name="ce7" table:formula="of:= 1200 * LOG([.G58]/[.$C58];2)" office:value-type="float" office:value="-4.14987153018766">
            <text:p>-4.15</text:p>
          </table:table-cell>
          <table:table-cell table:style-name="ce7" table:formula="of:= 1200 * LOG([.I58]/[.$C58];2)" office:value-type="float" office:value="0.051688202978627">
            <text:p>0.05</text:p>
          </table:table-cell>
          <table:table-cell table:style-name="ce7" table:formula="of:= 1200 * LOG([.K58]/[.$C58];2)" office:value-type="float" office:value="-0.738976240783566">
            <text:p>-0.74</text:p>
          </table:table-cell>
          <table:table-cell table:style-name="ce7" table:formula="of:= 1200 * LOG([.K58]/[.E58];2)" office:value-type="float" office:value="2.54780627156395">
            <text:p>2.55</text:p>
          </table:table-cell>
          <table:table-cell table:number-columns-repeated="1007"/>
        </table:table-row>
        <table:table-row table:style-name="ro1">
          <table:table-cell office:value-type="float" office:value="53">
            <text:p>53</text:p>
          </table:table-cell>
          <table:table-cell office:value-type="string">
            <text:p>F-4</text:p>
          </table:table-cell>
          <table:table-cell table:style-name="ce3" table:formula="of:=[.$C$6] * POWER(2;[.$A59] / 12)" office:value-type="float" office:value="698.456555502296">
            <text:p>698.457</text:p>
          </table:table-cell>
          <table:table-cell table:style-name="ce4" office:value-type="string">
            <text:p>9F</text:p>
          </table:table-cell>
          <table:table-cell table:style-name="ce3" table:formula="of:=[.E$3] / (16 * (DECIMAL([.D59];16) + 1))" office:value-type="float" office:value="699.130078125">
            <text:p>699.130</text:p>
          </table:table-cell>
          <table:table-cell table:style-name="ce4" office:value-type="string">
            <text:p>94</text:p>
          </table:table-cell>
          <table:table-cell table:style-name="ce3" table:formula="of:=[.G$3] / (16 * (DECIMAL([.F59];16) + 1))" office:value-type="float" office:value="697.402265100671">
            <text:p>697.402</text:p>
          </table:table-cell>
          <table:table-cell table:style-name="ce4" office:value-type="string">
            <text:p>665</text:p>
          </table:table-cell>
          <table:table-cell table:style-name="ce3" table:formula="of:= [.$E$3] * DECIMAL([.H59];16) / (65536 * 64)" office:value-type="float" office:value="698.532676935196">
            <text:p>698.533</text:p>
          </table:table-cell>
          <table:table-cell table:style-name="ce4" office:value-type="string">
            <text:p>B6</text:p>
          </table:table-cell>
          <table:table-cell table:style-name="ce3" table:formula="of:=[.$E$3] / (14 * (DECIMAL([.J59];16) + 1))" office:value-type="float" office:value="698.584309133489">
            <text:p>698.584</text:p>
          </table:table-cell>
          <table:table-cell/>
          <table:table-cell table:style-name="ce7" table:formula="of:= 1200 * LOG([.E59]/[.$C59];2)" office:value-type="float" office:value="1.6686269880589">
            <text:p>1.67</text:p>
          </table:table-cell>
          <table:table-cell table:style-name="ce7" table:formula="of:= 1200 * LOG([.G59]/[.$C59];2)" office:value-type="float" office:value="-2.61519827225852">
            <text:p>-2.62</text:p>
          </table:table-cell>
          <table:table-cell table:style-name="ce7" table:formula="of:= 1200 * LOG([.I59]/[.$C59];2)" office:value-type="float" office:value="0.188668621877847">
            <text:p>0.19</text:p>
          </table:table-cell>
          <table:table-cell table:style-name="ce7" table:formula="of:= 1200 * LOG([.K59]/[.$C59];2)" office:value-type="float" office:value="0.316628442918071">
            <text:p>0.32</text:p>
          </table:table-cell>
          <table:table-cell table:style-name="ce7" table:formula="of:= 1200 * LOG([.K59]/[.E59];2)" office:value-type="float" office:value="-1.35199854514087">
            <text:p>-1.35</text:p>
          </table:table-cell>
          <table:table-cell table:number-columns-repeated="1007"/>
        </table:table-row>
        <table:table-row table:style-name="ro1">
          <table:table-cell office:value-type="float" office:value="54">
            <text:p>54</text:p>
          </table:table-cell>
          <table:table-cell office:value-type="string">
            <text:p>F#4</text:p>
          </table:table-cell>
          <table:table-cell table:style-name="ce3" table:formula="of:=[.$C$6] * POWER(2;[.$A60] / 12)" office:value-type="float" office:value="739.988943567997">
            <text:p>739.989</text:p>
          </table:table-cell>
          <table:table-cell table:style-name="ce4" office:value-type="string">
            <text:p>96</text:p>
          </table:table-cell>
          <table:table-cell table:style-name="ce3" table:formula="of:=[.E$3] / (16 * (DECIMAL([.D60];16) + 1))" office:value-type="float" office:value="740.800082781457">
            <text:p>740.800</text:p>
          </table:table-cell>
          <table:table-cell table:style-name="ce4" office:value-type="string">
            <text:p>8B</text:p>
          </table:table-cell>
          <table:table-cell table:style-name="ce3" table:formula="of:=[.G$3] / (16 * (DECIMAL([.F60];16) + 1))" office:value-type="float" office:value="742.235267857143">
            <text:p>742.235</text:p>
          </table:table-cell>
          <table:table-cell table:style-name="ce4" office:value-type="string">
            <text:p>6C6</text:p>
          </table:table-cell>
          <table:table-cell table:style-name="ce3" table:formula="of:= [.$E$3] * DECIMAL([.H60];16) / (65536 * 64)" office:value-type="float" office:value="739.924045085907">
            <text:p>739.924</text:p>
          </table:table-cell>
          <table:table-cell table:style-name="ce4" office:value-type="string">
            <text:p>AC</text:p>
          </table:table-cell>
          <table:table-cell table:style-name="ce3" table:formula="of:=[.$E$3] / (14 * (DECIMAL([.J60];16) + 1))" office:value-type="float" office:value="738.964905037159">
            <text:p>738.965</text:p>
          </table:table-cell>
          <table:table-cell/>
          <table:table-cell table:style-name="ce7" table:formula="of:= 1200 * LOG([.E60]/[.$C60];2)" office:value-type="float" office:value="1.89665366279914">
            <text:p>1.90</text:p>
          </table:table-cell>
          <table:table-cell table:style-name="ce7" table:formula="of:= 1200 * LOG([.G60]/[.$C60];2)" office:value-type="float" office:value="5.24740594837587">
            <text:p>5.25</text:p>
          </table:table-cell>
          <table:table-cell table:style-name="ce7" table:formula="of:= 1200 * LOG([.I60]/[.$C60];2)" office:value-type="float" office:value="-0.151839280904068">
            <text:p>-0.15</text:p>
          </table:table-cell>
          <table:table-cell table:style-name="ce7" table:formula="of:= 1200 * LOG([.K60]/[.$C60];2)" office:value-type="float" office:value="-2.39743878030036">
            <text:p>-2.40</text:p>
          </table:table-cell>
          <table:table-cell table:style-name="ce7" table:formula="of:= 1200 * LOG([.K60]/[.E60];2)" office:value-type="float" office:value="-4.29409244309973">
            <text:p>-4.29</text:p>
          </table:table-cell>
          <table:table-cell table:number-columns-repeated="1007"/>
        </table:table-row>
        <table:table-row table:style-name="ro1">
          <table:table-cell office:value-type="float" office:value="55">
            <text:p>55</text:p>
          </table:table-cell>
          <table:table-cell office:value-type="string">
            <text:p>G-4</text:p>
          </table:table-cell>
          <table:table-cell table:style-name="ce3" table:formula="of:=[.$C$6] * POWER(2;[.$A61] / 12)" office:value-type="float" office:value="783.990975944216">
            <text:p>783.991</text:p>
          </table:table-cell>
          <table:table-cell table:style-name="ce4" office:value-type="string">
            <text:p>8E</text:p>
          </table:table-cell>
          <table:table-cell table:style-name="ce3" table:formula="of:=[.E$3] / (16 * (DECIMAL([.D61];16) + 1))" office:value-type="float" office:value="782.243444055944">
            <text:p>782.243</text:p>
          </table:table-cell>
          <table:table-cell table:style-name="ce4" office:value-type="string">
            <text:p>84</text:p>
          </table:table-cell>
          <table:table-cell table:style-name="ce3" table:formula="of:=[.G$3] / (16 * (DECIMAL([.F61];16) + 1))" office:value-type="float" office:value="781.300281954887">
            <text:p>781.300</text:p>
          </table:table-cell>
          <table:table-cell table:style-name="ce4" office:value-type="string">
            <text:p>72D</text:p>
          </table:table-cell>
          <table:table-cell table:style-name="ce3" table:formula="of:= [.$E$3] * DECIMAL([.H61];16) / (65536 * 64)" office:value-type="float" office:value="783.875704050064">
            <text:p>783.876</text:p>
          </table:table-cell>
          <table:table-cell table:style-name="ce4" office:value-type="string">
            <text:p>A2</text:p>
          </table:table-cell>
          <table:table-cell table:style-name="ce3" table:formula="of:=[.$E$3] / (14 * (DECIMAL([.J61];16) + 1))" office:value-type="float" office:value="784.300175284838">
            <text:p>784.300</text:p>
          </table:table-cell>
          <table:table-cell/>
          <table:table-cell table:style-name="ce7" table:formula="of:= 1200 * LOG([.E61]/[.$C61];2)" office:value-type="float" office:value="-3.86326328117294">
            <text:p>-3.86</text:p>
          </table:table-cell>
          <table:table-cell table:style-name="ce7" table:formula="of:= 1200 * LOG([.G61]/[.$C61];2)" office:value-type="float" office:value="-5.95189631909191">
            <text:p>-5.95</text:p>
          </table:table-cell>
          <table:table-cell table:style-name="ce7" table:formula="of:= 1200 * LOG([.I61]/[.$C61];2)" office:value-type="float" office:value="-0.254565813486381">
            <text:p>-0.25</text:p>
          </table:table-cell>
          <table:table-cell table:style-name="ce7" table:formula="of:= 1200 * LOG([.K61]/[.$C61];2)" office:value-type="float" office:value="0.682649306476168">
            <text:p>0.68</text:p>
          </table:table-cell>
          <table:table-cell table:style-name="ce7" table:formula="of:= 1200 * LOG([.K61]/[.E61];2)" office:value-type="float" office:value="4.54591258764934">
            <text:p>4.55</text:p>
          </table:table-cell>
          <table:table-cell table:number-columns-repeated="1007"/>
        </table:table-row>
        <table:table-row table:style-name="ro1">
          <table:table-cell office:value-type="float" office:value="56">
            <text:p>56</text:p>
          </table:table-cell>
          <table:table-cell office:value-type="string">
            <text:p>G#4</text:p>
          </table:table-cell>
          <table:table-cell table:style-name="ce3" table:formula="of:=[.$C$6] * POWER(2;[.$A62] / 12)" office:value-type="float" office:value="830.609505323623">
            <text:p>830.610</text:p>
          </table:table-cell>
          <table:table-cell table:style-name="ce4" office:value-type="string">
            <text:p>86</text:p>
          </table:table-cell>
          <table:table-cell table:style-name="ce3" table:formula="of:=[.E$3] / (16 * (DECIMAL([.D62];16) + 1))" office:value-type="float" office:value="828.598611111111">
            <text:p>828.599</text:p>
          </table:table-cell>
          <table:table-cell table:style-name="ce4" office:value-type="string">
            <text:p>7C</text:p>
          </table:table-cell>
          <table:table-cell table:style-name="ce3" table:formula="of:=[.G$3] / (16 * (DECIMAL([.F62];16) + 1))" office:value-type="float" office:value="831.3035">
            <text:p>831.304</text:p>
          </table:table-cell>
          <table:table-cell table:style-name="ce4" office:value-type="string">
            <text:p>79B</text:p>
          </table:table-cell>
          <table:table-cell table:style-name="ce3" table:formula="of:= [.$E$3] * DECIMAL([.H62];16) / (65536 * 64)" office:value-type="float" office:value="830.814368963242">
            <text:p>830.814</text:p>
          </table:table-cell>
          <table:table-cell table:style-name="ce4" office:value-type="string">
            <text:p>99</text:p>
          </table:table-cell>
          <table:table-cell table:style-name="ce3" table:formula="of:=[.$E$3] / (14 * (DECIMAL([.J62];16) + 1))" office:value-type="float" office:value="830.135899814471">
            <text:p>830.136</text:p>
          </table:table-cell>
          <table:table-cell/>
          <table:table-cell table:style-name="ce7" table:formula="of:= 1200 * LOG([.E62]/[.$C62];2)" office:value-type="float" office:value="-4.19637560810337">
            <text:p>-4.20</text:p>
          </table:table-cell>
          <table:table-cell table:style-name="ce7" table:formula="of:= 1200 * LOG([.G62]/[.$C62];2)" office:value-type="float" office:value="1.44588468783049">
            <text:p>1.45</text:p>
          </table:table-cell>
          <table:table-cell table:style-name="ce7" table:formula="of:= 1200 * LOG([.I62]/[.$C62];2)" office:value-type="float" office:value="0.426943317247143">
            <text:p>0.43</text:p>
          </table:table-cell>
          <table:table-cell table:style-name="ce7" table:formula="of:= 1200 * LOG([.K62]/[.$C62];2)" office:value-type="float" office:value="-0.987414450112854">
            <text:p>-0.99</text:p>
          </table:table-cell>
          <table:table-cell table:style-name="ce7" table:formula="of:= 1200 * LOG([.K62]/[.E62];2)" office:value-type="float" office:value="3.20896115799037">
            <text:p>3.21</text:p>
          </table:table-cell>
          <table:table-cell table:number-columns-repeated="1007"/>
        </table:table-row>
        <table:table-row table:style-name="ro1">
          <table:table-cell office:value-type="float" office:value="57">
            <text:p>57</text:p>
          </table:table-cell>
          <table:table-cell office:value-type="string">
            <text:p>A-4</text:p>
          </table:table-cell>
          <table:table-cell table:style-name="ce3" table:formula="of:=[.$C$6] * POWER(2;[.$A63] / 12)" office:value-type="float" office:value="880.000116714409">
            <text:p>880.000</text:p>
          </table:table-cell>
          <table:table-cell table:style-name="ce4" office:value-type="string">
            <text:p>7E</text:p>
          </table:table-cell>
          <table:table-cell table:style-name="ce3" table:formula="of:=[.E$3] / (16 * (DECIMAL([.D63];16) + 1))" office:value-type="float" office:value="880.793799212598">
            <text:p>880.794</text:p>
          </table:table-cell>
          <table:table-cell table:style-name="ce4" office:value-type="string">
            <text:p>75</text:p>
          </table:table-cell>
          <table:table-cell table:style-name="ce3" table:formula="of:=[.G$3] / (16 * (DECIMAL([.F63];16) + 1))" office:value-type="float" office:value="880.61811440678">
            <text:p>880.618</text:p>
          </table:table-cell>
          <table:table-cell table:style-name="ce4" office:value-type="string">
            <text:p>80E</text:p>
          </table:table-cell>
          <table:table-cell table:style-name="ce3" table:formula="of:= [.$E$3] * DECIMAL([.H63];16) / (65536 * 64)" office:value-type="float" office:value="879.886609554291">
            <text:p>879.887</text:p>
          </table:table-cell>
          <table:table-cell table:style-name="ce4" office:value-type="string">
            <text:p>90</text:p>
          </table:table-cell>
          <table:table-cell table:style-name="ce3" table:formula="of:=[.$E$3] / (14 * (DECIMAL([.J63];16) + 1))" office:value-type="float" office:value="881.66157635468">
            <text:p>881.662</text:p>
          </table:table-cell>
          <table:table-cell/>
          <table:table-cell table:style-name="ce7" table:formula="of:= 1200 * LOG([.E63]/[.$C63];2)" office:value-type="float" office:value="1.56071672629485">
            <text:p>1.56</text:p>
          </table:table-cell>
          <table:table-cell table:style-name="ce7" table:formula="of:= 1200 * LOG([.G63]/[.$C63];2)" office:value-type="float" office:value="1.21536704812608">
            <text:p>1.22</text:p>
          </table:table-cell>
          <table:table-cell table:style-name="ce7" table:formula="of:= 1200 * LOG([.I63]/[.$C63];2)" office:value-type="float" office:value="-0.223318305375806">
            <text:p>-0.22</text:p>
          </table:table-cell>
          <table:table-cell table:style-name="ce7" table:formula="of:= 1200 * LOG([.K63]/[.$C63];2)" office:value-type="float" office:value="3.2655263658478">
            <text:p>3.27</text:p>
          </table:table-cell>
          <table:table-cell table:style-name="ce7" table:formula="of:= 1200 * LOG([.K63]/[.E63];2)" office:value-type="float" office:value="1.70480963955285">
            <text:p>1.70</text:p>
          </table:table-cell>
          <table:table-cell table:number-columns-repeated="1007"/>
        </table:table-row>
        <table:table-row table:style-name="ro1">
          <table:table-cell office:value-type="float" office:value="58">
            <text:p>58</text:p>
          </table:table-cell>
          <table:table-cell office:value-type="string">
            <text:p>A#4</text:p>
          </table:table-cell>
          <table:table-cell table:style-name="ce3" table:formula="of:=[.$C$6] * POWER(2;[.$A64] / 12)" office:value-type="float" office:value="932.327646690789">
            <text:p>932.328</text:p>
          </table:table-cell>
          <table:table-cell table:style-name="ce4" office:value-type="string">
            <text:p>77</text:p>
          </table:table-cell>
          <table:table-cell table:style-name="ce3" table:formula="of:=[.E$3] / (16 * (DECIMAL([.D64];16) + 1))" office:value-type="float" office:value="932.1734375">
            <text:p>932.173</text:p>
          </table:table-cell>
          <table:table-cell table:style-name="ce4" office:value-type="string">
            <text:p>6E</text:p>
          </table:table-cell>
          <table:table-cell table:style-name="ce3" table:formula="of:=[.G$3] / (16 * (DECIMAL([.F64];16) + 1))" office:value-type="float" office:value="936.15259009009">
            <text:p>936.153</text:p>
          </table:table-cell>
          <table:table-cell table:style-name="ce4" office:value-type="string">
            <text:p>889</text:p>
          </table:table-cell>
          <table:table-cell table:style-name="ce3" table:formula="of:= [.$E$3] * DECIMAL([.H64];16) / (65536 * 64)" office:value-type="float" office:value="932.372571229935">
            <text:p>932.373</text:p>
          </table:table-cell>
          <table:table-cell table:style-name="ce4" office:value-type="string">
            <text:p>88</text:p>
          </table:table-cell>
          <table:table-cell table:style-name="ce3" table:formula="of:=[.$E$3] / (14 * (DECIMAL([.J64];16) + 1))" office:value-type="float" office:value="933.145464025026">
            <text:p>933.145</text:p>
          </table:table-cell>
          <table:table-cell/>
          <table:table-cell table:style-name="ce7" table:formula="of:= 1200 * LOG([.E64]/[.$C64];2)" office:value-type="float" office:value="-0.286373877328014">
            <text:p>-0.29</text:p>
          </table:table-cell>
          <table:table-cell table:style-name="ce7" table:formula="of:= 1200 * LOG([.G64]/[.$C64];2)" office:value-type="float" office:value="7.08798666220855">
            <text:p>7.09</text:p>
          </table:table-cell>
          <table:table-cell table:style-name="ce7" table:formula="of:= 1200 * LOG([.I64]/[.$C64];2)" office:value-type="float" office:value="0.083418118447263">
            <text:p>0.08</text:p>
          </table:table-cell>
          <table:table-cell table:style-name="ce7" table:formula="of:= 1200 * LOG([.K64]/[.$C64];2)" office:value-type="float" office:value="1.51793483113716">
            <text:p>1.52</text:p>
          </table:table-cell>
          <table:table-cell table:style-name="ce7" table:formula="of:= 1200 * LOG([.K64]/[.E64];2)" office:value-type="float" office:value="1.80430870846544">
            <text:p>1.80</text:p>
          </table:table-cell>
          <table:table-cell table:number-columns-repeated="1007"/>
        </table:table-row>
        <table:table-row table:style-name="ro1">
          <table:table-cell office:value-type="float" office:value="59">
            <text:p>59</text:p>
          </table:table-cell>
          <table:table-cell office:value-type="string">
            <text:p>B-4</text:p>
          </table:table-cell>
          <table:table-cell table:style-name="ce3" table:formula="of:=[.$C$6] * POWER(2;[.$A65] / 12)" office:value-type="float" office:value="987.766733519743">
            <text:p>987.767</text:p>
          </table:table-cell>
          <table:table-cell table:style-name="ce4" office:value-type="string">
            <text:p>70</text:p>
          </table:table-cell>
          <table:table-cell table:style-name="ce3" table:formula="of:=[.E$3] / (16 * (DECIMAL([.D65];16) + 1))" office:value-type="float" office:value="989.918694690265">
            <text:p>989.919</text:p>
          </table:table-cell>
          <table:table-cell table:style-name="ce4" office:value-type="string">
            <text:p>68</text:p>
          </table:table-cell>
          <table:table-cell table:style-name="ce3" table:formula="of:=[.G$3] / (16 * (DECIMAL([.F65];16) + 1))" office:value-type="float" office:value="989.647023809524">
            <text:p>989.647</text:p>
          </table:table-cell>
          <table:table-cell table:style-name="ce4" office:value-type="string">
            <text:p>90B</text:p>
          </table:table-cell>
          <table:table-cell table:style-name="ce3" table:formula="of:= [.$E$3] * DECIMAL([.H65];16) / (65536 * 64)" office:value-type="float" office:value="987.845538854599">
            <text:p>987.846</text:p>
          </table:table-cell>
          <table:table-cell table:style-name="ce4" office:value-type="string">
            <text:p>80</text:p>
          </table:table-cell>
          <table:table-cell table:style-name="ce3" table:formula="of:=[.$E$3] / (14 * (DECIMAL([.J65];16) + 1))" office:value-type="float" office:value="991.014950166113">
            <text:p>991.015</text:p>
          </table:table-cell>
          <table:table-cell/>
          <table:table-cell table:style-name="ce7" table:formula="of:= 1200 * LOG([.E65]/[.$C65];2)" office:value-type="float" office:value="3.76758595466868">
            <text:p>3.77</text:p>
          </table:table-cell>
          <table:table-cell table:style-name="ce7" table:formula="of:= 1200 * LOG([.G65]/[.$C65];2)" office:value-type="float" office:value="3.29240508298792">
            <text:p>3.29</text:p>
          </table:table-cell>
          <table:table-cell table:style-name="ce7" table:formula="of:= 1200 * LOG([.I65]/[.$C65];2)" office:value-type="float" office:value="0.138114630012331">
            <text:p>0.14</text:p>
          </table:table-cell>
          <table:table-cell table:style-name="ce7" table:formula="of:= 1200 * LOG([.K65]/[.$C65];2)" office:value-type="float" office:value="5.68372787586379">
            <text:p>5.68</text:p>
          </table:table-cell>
          <table:table-cell table:style-name="ce7" table:formula="of:= 1200 * LOG([.K65]/[.E65];2)" office:value-type="float" office:value="1.91614192119533">
            <text:p>1.92</text:p>
          </table:table-cell>
          <table:table-cell table:number-columns-repeated="1007"/>
        </table:table-row>
        <table:table-row table:style-name="ro1">
          <table:table-cell office:value-type="float" office:value="60">
            <text:p>60</text:p>
          </table:table-cell>
          <table:table-cell office:value-type="string">
            <text:p>C-5</text:p>
          </table:table-cell>
          <table:table-cell table:style-name="ce3" table:formula="of:=[.$C$6] * POWER(2;[.$A66] / 12)" office:value-type="float" office:value="1046.5024">
            <text:p>1046.502</text:p>
          </table:table-cell>
          <table:table-cell table:style-name="ce4" office:value-type="string">
            <text:p>6A</text:p>
          </table:table-cell>
          <table:table-cell table:style-name="ce3" table:formula="of:=[.E$3] / (16 * (DECIMAL([.D66];16) + 1))" office:value-type="float" office:value="1045.42815420561">
            <text:p>1045.428</text:p>
          </table:table-cell>
          <table:table-cell table:style-name="ce4" office:value-type="string">
            <text:p>62</text:p>
          </table:table-cell>
          <table:table-cell table:style-name="ce3" table:formula="of:=[.G$3] / (16 * (DECIMAL([.F66];16) + 1))" office:value-type="float" office:value="1049.62563131313">
            <text:p>1049.626</text:p>
          </table:table-cell>
          <table:table-cell table:style-name="ce4" office:value-type="string">
            <text:p>994</text:p>
          </table:table-cell>
          <table:table-cell table:style-name="ce3" table:formula="of:= [.$E$3] * DECIMAL([.H66];16) / (65536 * 64)" office:value-type="float" office:value="1046.30551242828">
            <text:p>1046.306</text:p>
          </table:table-cell>
          <table:table-cell table:style-name="ce4" office:value-type="string">
            <text:p>79</text:p>
          </table:table-cell>
          <table:table-cell table:style-name="ce3" table:formula="of:=[.$E$3] / (14 * (DECIMAL([.J66];16) + 1))" office:value-type="float" office:value="1047.87646370023">
            <text:p>1047.876</text:p>
          </table:table-cell>
          <table:table-cell/>
          <table:table-cell table:style-name="ce7" table:formula="of:= 1200 * LOG([.E66]/[.$C66];2)" office:value-type="float" office:value="-1.77804282848249">
            <text:p>-1.78</text:p>
          </table:table-cell>
          <table:table-cell table:style-name="ce7" table:formula="of:= 1200 * LOG([.G66]/[.$C66];2)" office:value-type="float" office:value="5.15908218680424">
            <text:p>5.16</text:p>
          </table:table-cell>
          <table:table-cell table:style-name="ce7" table:formula="of:= 1200 * LOG([.I66]/[.$C66];2)" office:value-type="float" office:value="-0.325742718168173">
            <text:p>-0.33</text:p>
          </table:table-cell>
          <table:table-cell table:style-name="ce7" table:formula="of:= 1200 * LOG([.K66]/[.$C66];2)" office:value-type="float" office:value="2.27162930830551">
            <text:p>2.27</text:p>
          </table:table-cell>
          <table:table-cell table:style-name="ce7" table:formula="of:= 1200 * LOG([.K66]/[.E66];2)" office:value-type="float" office:value="4.04967213678788">
            <text:p>4.05</text:p>
          </table:table-cell>
          <table:table-cell table:number-columns-repeated="1007"/>
        </table:table-row>
        <table:table-row table:style-name="ro1">
          <table:table-cell office:value-type="float" office:value="61">
            <text:p>61</text:p>
          </table:table-cell>
          <table:table-cell office:value-type="string">
            <text:p>C#5</text:p>
          </table:table-cell>
          <table:table-cell table:style-name="ce3" table:formula="of:=[.$C$6] * POWER(2;[.$A67] / 12)" office:value-type="float" office:value="1108.73067095843">
            <text:p>1108.731</text:p>
          </table:table-cell>
          <table:table-cell table:style-name="ce4" office:value-type="string">
            <text:p>64</text:p>
          </table:table-cell>
          <table:table-cell table:style-name="ce3" table:formula="of:=[.E$3] / (16 * (DECIMAL([.D67];16) + 1))" office:value-type="float" office:value="1107.5327970297">
            <text:p>1107.533</text:p>
          </table:table-cell>
          <table:table-cell table:style-name="ce4" office:value-type="string">
            <text:p>5D</text:p>
          </table:table-cell>
          <table:table-cell table:style-name="ce3" table:formula="of:=[.G$3] / (16 * (DECIMAL([.F67];16) + 1))" office:value-type="float" office:value="1105.45678191489">
            <text:p>1105.457</text:p>
          </table:table-cell>
          <table:table-cell table:style-name="ce4" office:value-type="string">
            <text:p>A26</text:p>
          </table:table-cell>
          <table:table-cell table:style-name="ce3" table:formula="of:= [.$E$3] * DECIMAL([.H67];16) / (65536 * 64)" office:value-type="float" office:value="1108.60592222214">
            <text:p>1108.606</text:p>
          </table:table-cell>
          <table:table-cell table:style-name="ce4" office:value-type="string">
            <text:p>72</text:p>
          </table:table-cell>
          <table:table-cell table:style-name="ce3" table:formula="of:=[.$E$3] / (14 * (DECIMAL([.J67];16) + 1))" office:value-type="float" office:value="1111.66024844721">
            <text:p>1111.660</text:p>
          </table:table-cell>
          <table:table-cell/>
          <table:table-cell table:style-name="ce7" table:formula="of:= 1200 * LOG([.E67]/[.$C67];2)" office:value-type="float" office:value="-1.87143844925915">
            <text:p>-1.87</text:p>
          </table:table-cell>
          <table:table-cell table:style-name="ce7" table:formula="of:= 1200 * LOG([.G67]/[.$C67];2)" office:value-type="float" office:value="-5.11959573082916">
            <text:p>-5.12</text:p>
          </table:table-cell>
          <table:table-cell table:style-name="ce7" table:formula="of:= 1200 * LOG([.I67]/[.$C67];2)" office:value-type="float" office:value="-0.194800609648248">
            <text:p>-0.19</text:p>
          </table:table-cell>
          <table:table-cell table:style-name="ce7" table:formula="of:= 1200 * LOG([.K67]/[.$C67];2)" office:value-type="float" office:value="4.5683732505194">
            <text:p>4.57</text:p>
          </table:table-cell>
          <table:table-cell table:style-name="ce7" table:formula="of:= 1200 * LOG([.K67]/[.E67];2)" office:value-type="float" office:value="6.43981169977862">
            <text:p>6.44</text:p>
          </table:table-cell>
          <table:table-cell table:number-columns-repeated="1007"/>
        </table:table-row>
        <table:table-row table:style-name="ro1">
          <table:table-cell office:value-type="float" office:value="62">
            <text:p>62</text:p>
          </table:table-cell>
          <table:table-cell office:value-type="string">
            <text:p>D-5</text:p>
          </table:table-cell>
          <table:table-cell table:style-name="ce3" table:formula="of:=[.$C$6] * POWER(2;[.$A68] / 12)" office:value-type="float" office:value="1174.65922746468">
            <text:p>1174.659</text:p>
          </table:table-cell>
          <table:table-cell table:style-name="ce4" office:value-type="string">
            <text:p>5E</text:p>
          </table:table-cell>
          <table:table-cell table:style-name="ce3" table:formula="of:=[.E$3] / (16 * (DECIMAL([.D68];16) + 1))" office:value-type="float" office:value="1177.48223684211">
            <text:p>1177.482</text:p>
          </table:table-cell>
          <table:table-cell table:style-name="ce4" office:value-type="string">
            <text:p>57</text:p>
          </table:table-cell>
          <table:table-cell table:style-name="ce3" table:formula="of:=[.G$3] / (16 * (DECIMAL([.F68];16) + 1))" office:value-type="float" office:value="1180.82883522727">
            <text:p>1180.829</text:p>
          </table:table-cell>
          <table:table-cell table:style-name="ce4" office:value-type="string">
            <text:p>AC1</text:p>
          </table:table-cell>
          <table:table-cell table:style-name="ce3" table:formula="of:= [.$E$3] * DECIMAL([.H68];16) / (65536 * 64)" office:value-type="float" office:value="1174.74676823616">
            <text:p>1174.747</text:p>
          </table:table-cell>
          <table:table-cell table:style-name="ce4" office:value-type="string">
            <text:p>6C</text:p>
          </table:table-cell>
          <table:table-cell table:style-name="ce3" table:formula="of:=[.$E$3] / (14 * (DECIMAL([.J68];16) + 1))" office:value-type="float" office:value="1172.85255570118">
            <text:p>1172.853</text:p>
          </table:table-cell>
          <table:table-cell/>
          <table:table-cell table:style-name="ce7" table:formula="of:= 1200 * LOG([.E68]/[.$C68];2)" office:value-type="float" office:value="4.15561085575641">
            <text:p>4.16</text:p>
          </table:table-cell>
          <table:table-cell table:style-name="ce7" table:formula="of:= 1200 * LOG([.G68]/[.$C68];2)" office:value-type="float" office:value="9.06908391757874">
            <text:p>9.07</text:p>
          </table:table-cell>
          <table:table-cell table:style-name="ce7" table:formula="of:= 1200 * LOG([.I68]/[.$C68];2)" office:value-type="float" office:value="0.129014367567102">
            <text:p>0.13</text:p>
          </table:table-cell>
          <table:table-cell table:style-name="ce7" table:formula="of:= 1200 * LOG([.K68]/[.$C68];2)" office:value-type="float" office:value="-2.6647553485426">
            <text:p>-2.66</text:p>
          </table:table-cell>
          <table:table-cell table:style-name="ce7" table:formula="of:= 1200 * LOG([.K68]/[.E68];2)" office:value-type="float" office:value="-6.82036620429908">
            <text:p>-6.82</text:p>
          </table:table-cell>
          <table:table-cell table:number-columns-repeated="1007"/>
        </table:table-row>
        <table:table-row table:style-name="ro1">
          <table:table-cell office:value-type="float" office:value="63">
            <text:p>63</text:p>
          </table:table-cell>
          <table:table-cell office:value-type="string">
            <text:p>D#5</text:p>
          </table:table-cell>
          <table:table-cell table:style-name="ce3" table:formula="of:=[.$C$6] * POWER(2;[.$A69] / 12)" office:value-type="float" office:value="1244.50809994742">
            <text:p>1244.508</text:p>
          </table:table-cell>
          <table:table-cell table:style-name="ce4" office:value-type="string">
            <text:p>59</text:p>
          </table:table-cell>
          <table:table-cell table:style-name="ce3" table:formula="of:=[.E$3] / (16 * (DECIMAL([.D69];16) + 1))" office:value-type="float" office:value="1242.89791666667">
            <text:p>1242.898</text:p>
          </table:table-cell>
          <table:table-cell table:style-name="ce4" office:value-type="string">
            <text:p>52</text:p>
          </table:table-cell>
          <table:table-cell table:style-name="ce3" table:formula="of:=[.G$3] / (16 * (DECIMAL([.F69];16) + 1))" office:value-type="float" office:value="1251.96310240964">
            <text:p>1251.963</text:p>
          </table:table-cell>
          <table:table-cell table:style-name="ce4" office:value-type="string">
            <text:p>B64</text:p>
          </table:table-cell>
          <table:table-cell table:style-name="ce3" table:formula="of:= [.$E$3] * DECIMAL([.H69];16) / (65536 * 64)" office:value-type="float" office:value="1244.30133533478">
            <text:p>1244.301</text:p>
          </table:table-cell>
          <table:table-cell table:style-name="ce4" office:value-type="string">
            <text:p>66</text:p>
          </table:table-cell>
          <table:table-cell table:style-name="ce3" table:formula="of:=[.$E$3] / (14 * (DECIMAL([.J69];16) + 1))" office:value-type="float" office:value="1241.17406380028">
            <text:p>1241.174</text:p>
          </table:table-cell>
          <table:table-cell/>
          <table:table-cell table:style-name="ce7" table:formula="of:= 1200 * LOG([.E69]/[.$C69];2)" office:value-type="float" office:value="-2.24137474271584">
            <text:p>-2.24</text:p>
          </table:table-cell>
          <table:table-cell table:style-name="ce7" table:formula="of:= 1200 * LOG([.G69]/[.$C69];2)" office:value-type="float" office:value="10.3397086660259">
            <text:p>10.34</text:p>
          </table:table-cell>
          <table:table-cell table:style-name="ce7" table:formula="of:= 1200 * LOG([.I69]/[.$C69];2)" office:value-type="float" office:value="-0.287653954781415">
            <text:p>-0.29</text:p>
          </table:table-cell>
          <table:table-cell table:style-name="ce7" table:formula="of:= 1200 * LOG([.K69]/[.$C69];2)" office:value-type="float" office:value="-4.64419823609316">
            <text:p>-4.64</text:p>
          </table:table-cell>
          <table:table-cell table:style-name="ce7" table:formula="of:= 1200 * LOG([.K69]/[.E69];2)" office:value-type="float" office:value="-2.40282349337733">
            <text:p>-2.40</text:p>
          </table:table-cell>
          <table:table-cell table:number-columns-repeated="1007"/>
        </table:table-row>
        <table:table-row table:style-name="ro1">
          <table:table-cell office:value-type="float" office:value="64">
            <text:p>64</text:p>
          </table:table-cell>
          <table:table-cell office:value-type="string">
            <text:p>E-5</text:p>
          </table:table-cell>
          <table:table-cell table:style-name="ce3" table:formula="of:=[.$C$6] * POWER(2;[.$A70] / 12)" office:value-type="float" office:value="1318.5104025255">
            <text:p>1318.510</text:p>
          </table:table-cell>
          <table:table-cell table:style-name="ce4" office:value-type="string">
            <text:p>54</text:p>
          </table:table-cell>
          <table:table-cell table:style-name="ce3" table:formula="of:=[.E$3] / (16 * (DECIMAL([.D70];16) + 1))" office:value-type="float" office:value="1316.00955882353">
            <text:p>1316.010</text:p>
          </table:table-cell>
          <table:table-cell table:style-name="ce4" office:value-type="string">
            <text:p>4E</text:p>
          </table:table-cell>
          <table:table-cell table:style-name="ce3" table:formula="of:=[.G$3] / (16 * (DECIMAL([.F70];16) + 1))" office:value-type="float" office:value="1315.35363924051">
            <text:p>1315.354</text:p>
          </table:table-cell>
          <table:table-cell table:style-name="ce4" office:value-type="string">
            <text:p>C12</text:p>
          </table:table-cell>
          <table:table-cell table:style-name="ce3" table:formula="of:= [.$E$3] * DECIMAL([.H70];16) / (65536 * 64)" office:value-type="float" office:value="1318.54976892471">
            <text:p>1318.550</text:p>
          </table:table-cell>
          <table:table-cell table:style-name="ce4" office:value-type="string">
            <text:p>60</text:p>
          </table:table-cell>
          <table:table-cell table:style-name="ce3" table:formula="of:=[.$E$3] / (14 * (DECIMAL([.J70];16) + 1))" office:value-type="float" office:value="1317.94771723122">
            <text:p>1317.948</text:p>
          </table:table-cell>
          <table:table-cell/>
          <table:table-cell table:style-name="ce7" table:formula="of:= 1200 * LOG([.E70]/[.$C70];2)" office:value-type="float" office:value="-3.28678251234763">
            <text:p>-3.29</text:p>
          </table:table-cell>
          <table:table-cell table:style-name="ce7" table:formula="of:= 1200 * LOG([.G70]/[.$C70];2)" office:value-type="float" office:value="-4.14987153018766">
            <text:p>-4.15</text:p>
          </table:table-cell>
          <table:table-cell table:style-name="ce7" table:formula="of:= 1200 * LOG([.I70]/[.$C70];2)" office:value-type="float" office:value="0.051688202978627">
            <text:p>0.05</text:p>
          </table:table-cell>
          <table:table-cell table:style-name="ce7" table:formula="of:= 1200 * LOG([.K70]/[.$C70];2)" office:value-type="float" office:value="-0.738976240783566">
            <text:p>-0.74</text:p>
          </table:table-cell>
          <table:table-cell table:style-name="ce7" table:formula="of:= 1200 * LOG([.K70]/[.E70];2)" office:value-type="float" office:value="2.54780627156395">
            <text:p>2.55</text:p>
          </table:table-cell>
          <table:table-cell table:number-columns-repeated="1007"/>
        </table:table-row>
        <table:table-row table:style-name="ro1">
          <table:table-cell office:value-type="float" office:value="65">
            <text:p>65</text:p>
          </table:table-cell>
          <table:table-cell office:value-type="string">
            <text:p>F-5</text:p>
          </table:table-cell>
          <table:table-cell table:style-name="ce3" table:formula="of:=[.$C$6] * POWER(2;[.$A71] / 12)" office:value-type="float" office:value="1396.91311100459">
            <text:p>1396.913</text:p>
          </table:table-cell>
          <table:table-cell table:style-name="ce4" office:value-type="string">
            <text:p>4F</text:p>
          </table:table-cell>
          <table:table-cell table:style-name="ce3" table:formula="of:=[.E$3] / (16 * (DECIMAL([.D71];16) + 1))" office:value-type="float" office:value="1398.26015625">
            <text:p>1398.260</text:p>
          </table:table-cell>
          <table:table-cell table:style-name="ce4" office:value-type="string">
            <text:p>49</text:p>
          </table:table-cell>
          <table:table-cell table:style-name="ce3" table:formula="of:=[.G$3] / (16 * (DECIMAL([.F71];16) + 1))" office:value-type="float" office:value="1404.22888513514">
            <text:p>1404.229</text:p>
          </table:table-cell>
          <table:table-cell table:style-name="ce4" office:value-type="string">
            <text:p>CCA</text:p>
          </table:table-cell>
          <table:table-cell table:style-name="ce3" table:formula="of:= [.$E$3] * DECIMAL([.H71];16) / (65536 * 64)" office:value-type="float" office:value="1397.06535387039">
            <text:p>1397.065</text:p>
          </table:table-cell>
          <table:table-cell table:style-name="ce4" office:value-type="string">
            <text:p>5B</text:p>
          </table:table-cell>
          <table:table-cell table:style-name="ce3" table:formula="of:=[.$E$3] / (14 * (DECIMAL([.J71];16) + 1))" office:value-type="float" office:value="1389.57531055901">
            <text:p>1389.575</text:p>
          </table:table-cell>
          <table:table-cell/>
          <table:table-cell table:style-name="ce7" table:formula="of:= 1200 * LOG([.E71]/[.$C71];2)" office:value-type="float" office:value="1.6686269880589">
            <text:p>1.67</text:p>
          </table:table-cell>
          <table:table-cell table:style-name="ce7" table:formula="of:= 1200 * LOG([.G71]/[.$C71];2)" office:value-type="float" office:value="9.04298752759571">
            <text:p>9.04</text:p>
          </table:table-cell>
          <table:table-cell table:style-name="ce7" table:formula="of:= 1200 * LOG([.I71]/[.$C71];2)" office:value-type="float" office:value="0.188668621877847">
            <text:p>0.19</text:p>
          </table:table-cell>
          <table:table-cell table:style-name="ce7" table:formula="of:= 1200 * LOG([.K71]/[.$C71];2)" office:value-type="float" office:value="-9.1179128846464">
            <text:p>-9.12</text:p>
          </table:table-cell>
          <table:table-cell table:style-name="ce7" table:formula="of:= 1200 * LOG([.K71]/[.E71];2)" office:value-type="float" office:value="-10.7865398727054">
            <text:p>-10.79</text:p>
          </table:table-cell>
          <table:table-cell table:number-columns-repeated="1007"/>
        </table:table-row>
        <table:table-row table:style-name="ro1">
          <table:table-cell office:value-type="float" office:value="66">
            <text:p>66</text:p>
          </table:table-cell>
          <table:table-cell office:value-type="string">
            <text:p>F#5</text:p>
          </table:table-cell>
          <table:table-cell table:style-name="ce3" table:formula="of:=[.$C$6] * POWER(2;[.$A72] / 12)" office:value-type="float" office:value="1479.97788713599">
            <text:p>1479.978</text:p>
          </table:table-cell>
          <table:table-cell table:style-name="ce4" office:value-type="string">
            <text:p>4B</text:p>
          </table:table-cell>
          <table:table-cell table:style-name="ce3" table:formula="of:=[.E$3] / (16 * (DECIMAL([.D72];16) + 1))" office:value-type="float" office:value="1471.85279605263">
            <text:p>1471.853</text:p>
          </table:table-cell>
          <table:table-cell table:style-name="ce4" office:value-type="string">
            <text:p>45</text:p>
          </table:table-cell>
          <table:table-cell table:style-name="ce3" table:formula="of:=[.G$3] / (16 * (DECIMAL([.F72];16) + 1))" office:value-type="float" office:value="1484.47053571429">
            <text:p>1484.471</text:p>
          </table:table-cell>
          <table:table-cell table:style-name="ce4" office:value-type="string">
            <text:p>D8C</text:p>
          </table:table-cell>
          <table:table-cell table:style-name="ce3" table:formula="of:= [.$E$3] * DECIMAL([.H72];16) / (65536 * 64)" office:value-type="float" office:value="1479.84809017181">
            <text:p>1479.848</text:p>
          </table:table-cell>
          <table:table-cell table:style-name="ce4" office:value-type="string">
            <text:p>55</text:p>
          </table:table-cell>
          <table:table-cell table:style-name="ce3" table:formula="of:=[.$E$3] / (14 * (DECIMAL([.J72];16) + 1))" office:value-type="float" office:value="1486.52242524917">
            <text:p>1486.522</text:p>
          </table:table-cell>
          <table:table-cell/>
          <table:table-cell table:style-name="ce7" table:formula="of:= 1200 * LOG([.E72]/[.$C72];2)" office:value-type="float" office:value="-9.53067527940846">
            <text:p>-9.53</text:p>
          </table:table-cell>
          <table:table-cell table:style-name="ce7" table:formula="of:= 1200 * LOG([.G72]/[.$C72];2)" office:value-type="float" office:value="5.24740594837587">
            <text:p>5.25</text:p>
          </table:table-cell>
          <table:table-cell table:style-name="ce7" table:formula="of:= 1200 * LOG([.I72]/[.$C72];2)" office:value-type="float" office:value="-0.151839280904068">
            <text:p>-0.15</text:p>
          </table:table-cell>
          <table:table-cell table:style-name="ce7" table:formula="of:= 1200 * LOG([.K72]/[.$C72];2)" office:value-type="float" office:value="7.63872874125168">
            <text:p>7.64</text:p>
          </table:table-cell>
          <table:table-cell table:style-name="ce7" table:formula="of:= 1200 * LOG([.K72]/[.E72];2)" office:value-type="float" office:value="17.1694040206601">
            <text:p>17.17</text:p>
          </table:table-cell>
          <table:table-cell table:number-columns-repeated="1007"/>
        </table:table-row>
        <table:table-row table:style-name="ro1">
          <table:table-cell office:value-type="float" office:value="67">
            <text:p>67</text:p>
          </table:table-cell>
          <table:table-cell office:value-type="string">
            <text:p>G-5</text:p>
          </table:table-cell>
          <table:table-cell table:style-name="ce3" table:formula="of:=[.$C$6] * POWER(2;[.$A73] / 12)" office:value-type="float" office:value="1567.98195188843">
            <text:p>1567.982</text:p>
          </table:table-cell>
          <table:table-cell table:style-name="ce4" office:value-type="string">
            <text:p>46</text:p>
          </table:table-cell>
          <table:table-cell table:style-name="ce3" table:formula="of:=[.E$3] / (16 * (DECIMAL([.D73];16) + 1))" office:value-type="float" office:value="1575.50440140845">
            <text:p>1575.504</text:p>
          </table:table-cell>
          <table:table-cell table:style-name="ce4" office:value-type="string">
            <text:p>41</text:p>
          </table:table-cell>
          <table:table-cell table:style-name="ce3" table:formula="of:=[.G$3] / (16 * (DECIMAL([.F73];16) + 1))" office:value-type="float" office:value="1574.4384469697">
            <text:p>1574.438</text:p>
          </table:table-cell>
          <table:table-cell table:style-name="ce4" office:value-type="string">
            <text:p>E5B</text:p>
          </table:table-cell>
          <table:table-cell table:style-name="ce3" table:formula="of:= [.$E$3] * DECIMAL([.H73];16) / (65536 * 64)" office:value-type="float" office:value="1568.1781232357">
            <text:p>1568.178</text:p>
          </table:table-cell>
          <table:table-cell table:style-name="ce4" office:value-type="string">
            <text:p>51</text:p>
          </table:table-cell>
          <table:table-cell table:style-name="ce3" table:formula="of:=[.$E$3] / (14 * (DECIMAL([.J73];16) + 1))" office:value-type="float" office:value="1559.03571428571">
            <text:p>1559.036</text:p>
          </table:table-cell>
          <table:table-cell/>
          <table:table-cell table:style-name="ce7" table:formula="of:= 1200 * LOG([.E73]/[.$C73];2)" office:value-type="float" office:value="8.28579744727565">
            <text:p>8.29</text:p>
          </table:table-cell>
          <table:table-cell table:style-name="ce7" table:formula="of:= 1200 * LOG([.G73]/[.$C73];2)" office:value-type="float" office:value="7.11408305219156">
            <text:p>7.11</text:p>
          </table:table-cell>
          <table:table-cell table:style-name="ce7" table:formula="of:= 1200 * LOG([.I73]/[.$C73];2)" office:value-type="float" office:value="0.216582386201076">
            <text:p>0.22</text:p>
          </table:table-cell>
          <table:table-cell table:style-name="ce7" table:formula="of:= 1200 * LOG([.K73]/[.$C73];2)" office:value-type="float" office:value="-9.90597115793131">
            <text:p>-9.91</text:p>
          </table:table-cell>
          <table:table-cell table:style-name="ce7" table:formula="of:= 1200 * LOG([.K73]/[.E73];2)" office:value-type="float" office:value="-18.1917686052071">
            <text:p>-18.19</text:p>
          </table:table-cell>
          <table:table-cell table:number-columns-repeated="1007"/>
        </table:table-row>
        <table:table-row table:style-name="ro1">
          <table:table-cell office:value-type="float" office:value="68">
            <text:p>68</text:p>
          </table:table-cell>
          <table:table-cell office:value-type="string">
            <text:p>G#5</text:p>
          </table:table-cell>
          <table:table-cell table:style-name="ce3" table:formula="of:=[.$C$6] * POWER(2;[.$A74] / 12)" office:value-type="float" office:value="1661.21901064725">
            <text:p>1661.219</text:p>
          </table:table-cell>
          <table:table-cell table:style-name="ce4" office:value-type="string">
            <text:p>42</text:p>
          </table:table-cell>
          <table:table-cell table:style-name="ce3" table:formula="of:=[.E$3] / (16 * (DECIMAL([.D74];16) + 1))" office:value-type="float" office:value="1669.56436567164">
            <text:p>1669.564</text:p>
          </table:table-cell>
          <table:table-cell table:style-name="ce4" office:value-type="string">
            <text:p>3E</text:p>
          </table:table-cell>
          <table:table-cell table:style-name="ce3" table:formula="of:=[.G$3] / (16 * (DECIMAL([.F74];16) + 1))" office:value-type="float" office:value="1649.41170634921">
            <text:p>1649.412</text:p>
          </table:table-cell>
          <table:table-cell table:style-name="ce4" office:value-type="string">
            <text:p>F35</text:p>
          </table:table-cell>
          <table:table-cell table:style-name="ce3" table:formula="of:= [.$E$3] * DECIMAL([.H74];16) / (65536 * 64)" office:value-type="float" office:value="1661.20202279091">
            <text:p>1661.202</text:p>
          </table:table-cell>
          <table:table-cell table:style-name="ce4" office:value-type="string">
            <text:p>4C</text:p>
          </table:table-cell>
          <table:table-cell table:style-name="ce3" table:formula="of:=[.$E$3] / (14 * (DECIMAL([.J74];16) + 1))" office:value-type="float" office:value="1660.27179962894">
            <text:p>1660.272</text:p>
          </table:table-cell>
          <table:table-cell/>
          <table:table-cell table:style-name="ce7" table:formula="of:= 1200 * LOG([.E74]/[.$C74];2)" office:value-type="float" office:value="8.6753123035668">
            <text:p>8.68</text:p>
          </table:table-cell>
          <table:table-cell table:style-name="ce7" table:formula="of:= 1200 * LOG([.G74]/[.$C74];2)" office:value-type="float" office:value="-12.3488819175647">
            <text:p>-12.35</text:p>
          </table:table-cell>
          <table:table-cell table:style-name="ce7" table:formula="of:= 1200 * LOG([.I74]/[.$C74];2)" office:value-type="float" office:value="-0.0177039303663358">
            <text:p>-0.02</text:p>
          </table:table-cell>
          <table:table-cell table:style-name="ce7" table:formula="of:= 1200 * LOG([.K74]/[.$C74];2)" office:value-type="float" office:value="-0.987414450112854">
            <text:p>-0.99</text:p>
          </table:table-cell>
          <table:table-cell table:style-name="ce7" table:formula="of:= 1200 * LOG([.K74]/[.E74];2)" office:value-type="float" office:value="-9.66272675367962">
            <text:p>-9.66</text:p>
          </table:table-cell>
          <table:table-cell table:number-columns-repeated="1007"/>
        </table:table-row>
        <table:table-row table:style-name="ro1">
          <table:table-cell office:value-type="float" office:value="69">
            <text:p>69</text:p>
          </table:table-cell>
          <table:table-cell office:value-type="string">
            <text:p>A-5</text:p>
          </table:table-cell>
          <table:table-cell table:style-name="ce3" table:formula="of:=[.$C$6] * POWER(2;[.$A75] / 12)" office:value-type="float" office:value="1760.00023342882">
            <text:p>1760.000</text:p>
          </table:table-cell>
          <table:table-cell table:style-name="ce4" office:value-type="string">
            <text:p>3F</text:p>
          </table:table-cell>
          <table:table-cell table:style-name="ce3" table:formula="of:=[.E$3] / (16 * (DECIMAL([.D75];16) + 1))" office:value-type="float" office:value="1747.8251953125">
            <text:p>1747.825</text:p>
          </table:table-cell>
          <table:table-cell table:style-name="ce4" office:value-type="string">
            <text:p>3A</text:p>
          </table:table-cell>
          <table:table-cell table:style-name="ce3" table:formula="of:=[.G$3] / (16 * (DECIMAL([.F75];16) + 1))" office:value-type="float" office:value="1761.23622881356">
            <text:p>1761.236</text:p>
          </table:table-cell>
          <table:table-cell table:style-name="ce4" office:value-type="string">
            <text:p>FFF</text:p>
          </table:table-cell>
          <table:table-cell table:style-name="ce3" table:formula="of:= [.$E$3] * DECIMAL([.H75];16) / (65536 * 64)" office:value-type="float" office:value="1747.39848017693">
            <text:p>1747.398</text:p>
          </table:table-cell>
          <table:table-cell table:style-name="ce4" office:value-type="string">
            <text:p>48</text:p>
          </table:table-cell>
          <table:table-cell table:style-name="ce3" table:formula="of:=[.$E$3] / (14 * (DECIMAL([.J75];16) + 1))" office:value-type="float" office:value="1751.24559686888">
            <text:p>1751.246</text:p>
          </table:table-cell>
          <table:table-cell/>
          <table:table-cell table:style-name="ce7" table:formula="of:= 1200 * LOG([.E75]/[.$C75];2)" office:value-type="float" office:value="-12.017659147106">
            <text:p>-12.02</text:p>
          </table:table-cell>
          <table:table-cell table:style-name="ce7" table:formula="of:= 1200 * LOG([.G75]/[.$C75];2)" office:value-type="float" office:value="1.21536704812608">
            <text:p>1.22</text:p>
          </table:table-cell>
          <table:table-cell table:style-name="ce7" table:formula="of:= 1200 * LOG([.I75]/[.$C75];2)" office:value-type="float" office:value="-12.4403753130608">
            <text:p>-12.44</text:p>
          </table:table-cell>
          <table:table-cell table:style-name="ce7" table:formula="of:= 1200 * LOG([.K75]/[.$C75];2)" office:value-type="float" office:value="-8.63303627225153">
            <text:p>-8.63</text:p>
          </table:table-cell>
          <table:table-cell table:style-name="ce7" table:formula="of:= 1200 * LOG([.K75]/[.E75];2)" office:value-type="float" office:value="3.3846228748543">
            <text:p>3.38</text:p>
          </table:table-cell>
          <table:table-cell table:number-columns-repeated="1007"/>
        </table:table-row>
        <table:table-row table:style-name="ro1">
          <table:table-cell office:value-type="float" office:value="70">
            <text:p>70</text:p>
          </table:table-cell>
          <table:table-cell office:value-type="string">
            <text:p>A#5</text:p>
          </table:table-cell>
          <table:table-cell table:style-name="ce3" table:formula="of:=[.$C$6] * POWER(2;[.$A76] / 12)" office:value-type="float" office:value="1864.65529338158">
            <text:p>1864.655</text:p>
          </table:table-cell>
          <table:table-cell table:style-name="ce4" office:value-type="string">
            <text:p>3B</text:p>
          </table:table-cell>
          <table:table-cell table:style-name="ce3" table:formula="of:=[.E$3] / (16 * (DECIMAL([.D76];16) + 1))" office:value-type="float" office:value="1864.346875">
            <text:p>1864.347</text:p>
          </table:table-cell>
          <table:table-cell table:style-name="ce4" office:value-type="string">
            <text:p>37</text:p>
          </table:table-cell>
          <table:table-cell table:style-name="ce3" table:formula="of:=[.G$3] / (16 * (DECIMAL([.F76];16) + 1))" office:value-type="float" office:value="1855.58816964286">
            <text:p>1855.58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44</text:p>
          </table:table-cell>
          <table:table-cell table:style-name="ce3" table:formula="of:=[.$E$3] / (14 * (DECIMAL([.J76];16) + 1))" office:value-type="float" office:value="1852.76708074534">
            <text:p>1852.767</text:p>
          </table:table-cell>
          <table:table-cell/>
          <table:table-cell table:style-name="ce7" table:formula="of:= 1200 * LOG([.E76]/[.$C76];2)" office:value-type="float" office:value="-0.286373877328014">
            <text:p>-0.29</text:p>
          </table:table-cell>
          <table:table-cell table:style-name="ce7" table:formula="of:= 1200 * LOG([.G76]/[.$C76];2)" office:value-type="float" office:value="-8.4388801867892">
            <text:p>-8.44</text:p>
          </table:table-cell>
          <table:table-cell table:style-name="ce8" office:value-type="string">
            <text:p>---</text:p>
          </table:table-cell>
          <table:table-cell table:style-name="ce7" table:formula="of:= 1200 * LOG([.K76]/[.$C76];2)" office:value-type="float" office:value="-11.0729137500335">
            <text:p>-11.07</text:p>
          </table:table-cell>
          <table:table-cell table:style-name="ce7" table:formula="of:= 1200 * LOG([.K76]/[.E76];2)" office:value-type="float" office:value="-10.7865398727054">
            <text:p>-10.79</text:p>
          </table:table-cell>
          <table:table-cell table:number-columns-repeated="1007"/>
        </table:table-row>
        <table:table-row table:style-name="ro1">
          <table:table-cell office:value-type="float" office:value="71">
            <text:p>71</text:p>
          </table:table-cell>
          <table:table-cell office:value-type="string">
            <text:p>B-5</text:p>
          </table:table-cell>
          <table:table-cell table:style-name="ce3" table:formula="of:=[.$C$6] * POWER(2;[.$A77] / 12)" office:value-type="float" office:value="1975.53346703949">
            <text:p>1975.533</text:p>
          </table:table-cell>
          <table:table-cell table:style-name="ce4" office:value-type="string">
            <text:p>38</text:p>
          </table:table-cell>
          <table:table-cell table:style-name="ce3" table:formula="of:=[.E$3] / (16 * (DECIMAL([.D77];16) + 1))" office:value-type="float" office:value="1962.47039473684">
            <text:p>1962.470</text:p>
          </table:table-cell>
          <table:table-cell table:style-name="ce4" office:value-type="string">
            <text:p>34</text:p>
          </table:table-cell>
          <table:table-cell table:style-name="ce3" table:formula="of:=[.G$3] / (16 * (DECIMAL([.F77];16) + 1))" office:value-type="float" office:value="1960.62146226415">
            <text:p>1960.621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40</text:p>
          </table:table-cell>
          <table:table-cell table:style-name="ce3" table:formula="of:=[.$E$3] / (14 * (DECIMAL([.J77];16) + 1))" office:value-type="float" office:value="1966.78351648352">
            <text:p>1966.784</text:p>
          </table:table-cell>
          <table:table-cell/>
          <table:table-cell table:style-name="ce7" table:formula="of:= 1200 * LOG([.E77]/[.$C77];2)" office:value-type="float" office:value="-11.4856761447964">
            <text:p>-11.49</text:p>
          </table:table-cell>
          <table:table-cell table:style-name="ce7" table:formula="of:= 1200 * LOG([.G77]/[.$C77];2)" office:value-type="float" office:value="-13.1175191935038">
            <text:p>-13.12</text:p>
          </table:table-cell>
          <table:table-cell table:style-name="ce8" office:value-type="string">
            <text:p>---</text:p>
          </table:table-cell>
          <table:table-cell table:style-name="ce7" table:formula="of:= 1200 * LOG([.K77]/[.$C77];2)" office:value-type="float" office:value="-7.68494125037661">
            <text:p>-7.68</text:p>
          </table:table-cell>
          <table:table-cell table:style-name="ce7" table:formula="of:= 1200 * LOG([.K77]/[.E77];2)" office:value-type="float" office:value="3.80073489441966">
            <text:p>3.80</text:p>
          </table:table-cell>
          <table:table-cell table:number-columns-repeated="1007"/>
        </table:table-row>
        <table:table-row table:style-name="ro1">
          <table:table-cell office:value-type="float" office:value="72">
            <text:p>72</text:p>
          </table:table-cell>
          <table:table-cell office:value-type="string">
            <text:p>C-6</text:p>
          </table:table-cell>
          <table:table-cell table:style-name="ce3" table:formula="of:=[.$C$6] * POWER(2;[.$A78] / 12)" office:value-type="float" office:value="2093.0048">
            <text:p>2093.005</text:p>
          </table:table-cell>
          <table:table-cell table:style-name="ce4" office:value-type="string">
            <text:p>34</text:p>
          </table:table-cell>
          <table:table-cell table:style-name="ce3" table:formula="of:=[.E$3] / (16 * (DECIMAL([.D78];16) + 1))" office:value-type="float" office:value="2110.58136792453">
            <text:p>2110.581</text:p>
          </table:table-cell>
          <table:table-cell table:style-name="ce4" office:value-type="string">
            <text:p>31</text:p>
          </table:table-cell>
          <table:table-cell table:style-name="ce3" table:formula="of:=[.G$3] / (16 * (DECIMAL([.F78];16) + 1))" office:value-type="float" office:value="2078.25875">
            <text:p>2078.259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3C</text:p>
          </table:table-cell>
          <table:table-cell table:style-name="ce3" table:formula="of:=[.$E$3] / (14 * (DECIMAL([.J78];16) + 1))" office:value-type="float" office:value="2095.75292740047">
            <text:p>2095.753</text:p>
          </table:table-cell>
          <table:table-cell/>
          <table:table-cell table:style-name="ce7" table:formula="of:= 1200 * LOG([.E78]/[.$C78];2)" office:value-type="float" office:value="14.4777953770553">
            <text:p>14.48</text:p>
          </table:table-cell>
          <table:table-cell table:style-name="ce7" table:formula="of:= 1200 * LOG([.G78]/[.$C78];2)" office:value-type="float" office:value="-12.2404014473341">
            <text:p>-12.24</text:p>
          </table:table-cell>
          <table:table-cell table:style-name="ce8" office:value-type="string">
            <text:p>---</text:p>
          </table:table-cell>
          <table:table-cell table:style-name="ce7" table:formula="of:= 1200 * LOG([.K78]/[.$C78];2)" office:value-type="float" office:value="2.27162930830551">
            <text:p>2.27</text:p>
          </table:table-cell>
          <table:table-cell table:style-name="ce7" table:formula="of:= 1200 * LOG([.K78]/[.E78];2)" office:value-type="float" office:value="-12.2061660687497">
            <text:p>-12.21</text:p>
          </table:table-cell>
          <table:table-cell table:number-columns-repeated="1007"/>
        </table:table-row>
        <table:table-row table:style-name="ro1">
          <table:table-cell office:value-type="float" office:value="73">
            <text:p>73</text:p>
          </table:table-cell>
          <table:table-cell office:value-type="string">
            <text:p>C#6</text:p>
          </table:table-cell>
          <table:table-cell table:style-name="ce3" table:formula="of:=[.$C$6] * POWER(2;[.$A79] / 12)" office:value-type="float" office:value="2217.46134191686">
            <text:p>2217.461</text:p>
          </table:table-cell>
          <table:table-cell table:style-name="ce4" office:value-type="string">
            <text:p>31</text:p>
          </table:table-cell>
          <table:table-cell table:style-name="ce3" table:formula="of:=[.E$3] / (16 * (DECIMAL([.D79];16) + 1))" office:value-type="float" office:value="2237.21625">
            <text:p>2237.216</text:p>
          </table:table-cell>
          <table:table-cell table:style-name="ce4" office:value-type="string">
            <text:p>2E</text:p>
          </table:table-cell>
          <table:table-cell table:style-name="ce3" table:formula="of:=[.G$3] / (16 * (DECIMAL([.F79];16) + 1))" office:value-type="float" office:value="2210.91356382979">
            <text:p>2210.914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39</text:p>
          </table:table-cell>
          <table:table-cell table:style-name="ce3" table:formula="of:=[.$E$3] / (14 * (DECIMAL([.J79];16) + 1))" office:value-type="float" office:value="2204.1539408867">
            <text:p>2204.154</text:p>
          </table:table-cell>
          <table:table-cell/>
          <table:table-cell table:style-name="ce7" table:formula="of:= 1200 * LOG([.E79]/[.$C79];2)" office:value-type="float" office:value="15.3549131232248">
            <text:p>15.35</text:p>
          </table:table-cell>
          <table:table-cell table:style-name="ce7" table:formula="of:= 1200 * LOG([.G79]/[.$C79];2)" office:value-type="float" office:value="-5.11959573082916">
            <text:p>-5.12</text:p>
          </table:table-cell>
          <table:table-cell table:style-name="ce8" office:value-type="string">
            <text:p>---</text:p>
          </table:table-cell>
          <table:table-cell table:style-name="ce7" table:formula="of:= 1200 * LOG([.K79]/[.$C79];2)" office:value-type="float" office:value="-10.4207597693169">
            <text:p>-10.42</text:p>
          </table:table-cell>
          <table:table-cell table:style-name="ce7" table:formula="of:= 1200 * LOG([.K79]/[.E79];2)" office:value-type="float" office:value="-25.7756728925416">
            <text:p>-25.78</text:p>
          </table:table-cell>
          <table:table-cell table:number-columns-repeated="1007"/>
        </table:table-row>
        <table:table-row table:style-name="ro1">
          <table:table-cell office:value-type="float" office:value="74">
            <text:p>74</text:p>
          </table:table-cell>
          <table:table-cell office:value-type="string">
            <text:p>D-6</text:p>
          </table:table-cell>
          <table:table-cell table:style-name="ce3" table:formula="of:=[.$C$6] * POWER(2;[.$A80] / 12)" office:value-type="float" office:value="2349.31845492935">
            <text:p>2349.318</text:p>
          </table:table-cell>
          <table:table-cell table:style-name="ce4" office:value-type="string">
            <text:p>2F</text:p>
          </table:table-cell>
          <table:table-cell table:style-name="ce3" table:formula="of:=[.E$3] / (16 * (DECIMAL([.D80];16) + 1))" office:value-type="float" office:value="2330.43359375">
            <text:p>2330.434</text:p>
          </table:table-cell>
          <table:table-cell table:style-name="ce4" office:value-type="string">
            <text:p>2B</text:p>
          </table:table-cell>
          <table:table-cell table:style-name="ce3" table:formula="of:=[.G$3] / (16 * (DECIMAL([.F80];16) + 1))" office:value-type="float" office:value="2361.65767045455">
            <text:p>2361.65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35</text:p>
          </table:table-cell>
          <table:table-cell table:style-name="ce3" table:formula="of:=[.$E$3] / (14 * (DECIMAL([.J80];16) + 1))" office:value-type="float" office:value="2367.4246031746">
            <text:p>2367.425</text:p>
          </table:table-cell>
          <table:table-cell/>
          <table:table-cell table:style-name="ce7" table:formula="of:= 1200 * LOG([.E80]/[.$C80];2)" office:value-type="float" office:value="-13.9726600124937">
            <text:p>-13.97</text:p>
          </table:table-cell>
          <table:table-cell table:style-name="ce7" table:formula="of:= 1200 * LOG([.G80]/[.$C80];2)" office:value-type="float" office:value="9.06908391757874">
            <text:p>9.07</text:p>
          </table:table-cell>
          <table:table-cell table:style-name="ce8" office:value-type="string">
            <text:p>---</text:p>
          </table:table-cell>
          <table:table-cell table:style-name="ce7" table:formula="of:= 1200 * LOG([.K80]/[.$C80];2)" office:value-type="float" office:value="13.2914317876068">
            <text:p>13.29</text:p>
          </table:table-cell>
          <table:table-cell table:style-name="ce7" table:formula="of:= 1200 * LOG([.K80]/[.E80];2)" office:value-type="float" office:value="27.2640918001005">
            <text:p>27.26</text:p>
          </table:table-cell>
          <table:table-cell table:number-columns-repeated="1007"/>
        </table:table-row>
        <table:table-row table:style-name="ro1">
          <table:table-cell office:value-type="float" office:value="75">
            <text:p>75</text:p>
          </table:table-cell>
          <table:table-cell office:value-type="string">
            <text:p>D#6</text:p>
          </table:table-cell>
          <table:table-cell table:style-name="ce3" table:formula="of:=[.$C$6] * POWER(2;[.$A81] / 12)" office:value-type="float" office:value="2489.01619989485">
            <text:p>2489.016</text:p>
          </table:table-cell>
          <table:table-cell table:style-name="ce4" office:value-type="string">
            <text:p>2C</text:p>
          </table:table-cell>
          <table:table-cell table:style-name="ce3" table:formula="of:=[.E$3] / (16 * (DECIMAL([.D81];16) + 1))" office:value-type="float" office:value="2485.79583333333">
            <text:p>2485.796</text:p>
          </table:table-cell>
          <table:table-cell table:style-name="ce4" office:value-type="string">
            <text:p>29</text:p>
          </table:table-cell>
          <table:table-cell table:style-name="ce3" table:formula="of:=[.G$3] / (16 * (DECIMAL([.F81];16) + 1))" office:value-type="float" office:value="2474.11755952381">
            <text:p>2474.11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32</text:p>
          </table:table-cell>
          <table:table-cell table:style-name="ce3" table:formula="of:=[.$E$3] / (14 * (DECIMAL([.J81];16) + 1))" office:value-type="float" office:value="2506.68487394958">
            <text:p>2506.685</text:p>
          </table:table-cell>
          <table:table-cell/>
          <table:table-cell table:style-name="ce7" table:formula="of:= 1200 * LOG([.E81]/[.$C81];2)" office:value-type="float" office:value="-2.24137474271584">
            <text:p>-2.24</text:p>
          </table:table-cell>
          <table:table-cell table:style-name="ce7" table:formula="of:= 1200 * LOG([.G81]/[.$C81];2)" office:value-type="float" office:value="-10.3938810521767">
            <text:p>-10.39</text:p>
          </table:table-cell>
          <table:table-cell table:style-name="ce8" office:value-type="string">
            <text:p>---</text:p>
          </table:table-cell>
          <table:table-cell table:style-name="ce7" table:formula="of:= 1200 * LOG([.K81]/[.$C81];2)" office:value-type="float" office:value="12.2460240179745">
            <text:p>12.25</text:p>
          </table:table-cell>
          <table:table-cell table:style-name="ce7" table:formula="of:= 1200 * LOG([.K81]/[.E81];2)" office:value-type="float" office:value="14.4873987606903">
            <text:p>14.49</text:p>
          </table:table-cell>
          <table:table-cell table:number-columns-repeated="1007"/>
        </table:table-row>
        <table:table-row table:style-name="ro1">
          <table:table-cell office:value-type="float" office:value="76">
            <text:p>76</text:p>
          </table:table-cell>
          <table:table-cell office:value-type="string">
            <text:p>E-6</text:p>
          </table:table-cell>
          <table:table-cell table:style-name="ce3" table:formula="of:=[.$C$6] * POWER(2;[.$A82] / 12)" office:value-type="float" office:value="2637.02080505101">
            <text:p>2637.021</text:p>
          </table:table-cell>
          <table:table-cell table:style-name="ce4" office:value-type="string">
            <text:p>29</text:p>
          </table:table-cell>
          <table:table-cell table:style-name="ce3" table:formula="of:=[.E$3] / (16 * (DECIMAL([.D82];16) + 1))" office:value-type="float" office:value="2663.35267857143">
            <text:p>2663.353</text:p>
          </table:table-cell>
          <table:table-cell table:style-name="ce4" office:value-type="string">
            <text:p>26</text:p>
          </table:table-cell>
          <table:table-cell table:style-name="ce3" table:formula="of:=[.G$3] / (16 * (DECIMAL([.F82];16) + 1))" office:value-type="float" office:value="2664.43429487179">
            <text:p>2664.434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2F</text:p>
          </table:table-cell>
          <table:table-cell table:style-name="ce3" table:formula="of:=[.$E$3] / (14 * (DECIMAL([.J82];16) + 1))" office:value-type="float" office:value="2663.35267857143">
            <text:p>2663.353</text:p>
          </table:table-cell>
          <table:table-cell/>
          <table:table-cell table:style-name="ce7" table:formula="of:= 1200 * LOG([.E82]/[.$C82];2)" office:value-type="float" office:value="17.2014335183819">
            <text:p>17.20</text:p>
          </table:table-cell>
          <table:table-cell table:style-name="ce7" table:formula="of:= 1200 * LOG([.G82]/[.$C82];2)" office:value-type="float" office:value="17.9043636476379">
            <text:p>17.90</text:p>
          </table:table-cell>
          <table:table-cell table:style-name="ce8" office:value-type="string">
            <text:p>---</text:p>
          </table:table-cell>
          <table:table-cell table:style-name="ce7" table:formula="of:= 1200 * LOG([.K82]/[.$C82];2)" office:value-type="float" office:value="17.2014335183819">
            <text:p>17.20</text:p>
          </table:table-cell>
          <table:table-cell table:style-name="ce7" table:formula="of:= 1200 * LOG([.K82]/[.E82];2)" office:value-type="float" office:value="0">
            <text:p>0.00</text:p>
          </table:table-cell>
          <table:table-cell table:number-columns-repeated="1007"/>
        </table:table-row>
        <table:table-row table:style-name="ro1">
          <table:table-cell office:value-type="float" office:value="77">
            <text:p>77</text:p>
          </table:table-cell>
          <table:table-cell office:value-type="string">
            <text:p>F-6</text:p>
          </table:table-cell>
          <table:table-cell table:style-name="ce3" table:formula="of:=[.$C$6] * POWER(2;[.$A83] / 12)" office:value-type="float" office:value="2793.82622200918">
            <text:p>2793.826</text:p>
          </table:table-cell>
          <table:table-cell table:style-name="ce4" office:value-type="string">
            <text:p>27</text:p>
          </table:table-cell>
          <table:table-cell table:style-name="ce3" table:formula="of:=[.E$3] / (16 * (DECIMAL([.D83];16) + 1))" office:value-type="float" office:value="2796.5203125">
            <text:p>2796.520</text:p>
          </table:table-cell>
          <table:table-cell table:style-name="ce4" office:value-type="string">
            <text:p>24</text:p>
          </table:table-cell>
          <table:table-cell table:style-name="ce3" table:formula="of:=[.G$3] / (16 * (DECIMAL([.F83];16) + 1))" office:value-type="float" office:value="2808.45777027027">
            <text:p>2808.45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2D</text:p>
          </table:table-cell>
          <table:table-cell table:style-name="ce3" table:formula="of:=[.$E$3] / (14 * (DECIMAL([.J83];16) + 1))" office:value-type="float" office:value="2779.15062111801">
            <text:p>2779.151</text:p>
          </table:table-cell>
          <table:table-cell/>
          <table:table-cell table:style-name="ce7" table:formula="of:= 1200 * LOG([.E83]/[.$C83];2)" office:value-type="float" office:value="1.6686269880589">
            <text:p>1.67</text:p>
          </table:table-cell>
          <table:table-cell table:style-name="ce7" table:formula="of:= 1200 * LOG([.G83]/[.$C83];2)" office:value-type="float" office:value="9.04298752759571">
            <text:p>9.04</text:p>
          </table:table-cell>
          <table:table-cell table:style-name="ce8" office:value-type="string">
            <text:p>---</text:p>
          </table:table-cell>
          <table:table-cell table:style-name="ce7" table:formula="of:= 1200 * LOG([.K83]/[.$C83];2)" office:value-type="float" office:value="-9.1179128846464">
            <text:p>-9.12</text:p>
          </table:table-cell>
          <table:table-cell table:style-name="ce7" table:formula="of:= 1200 * LOG([.K83]/[.E83];2)" office:value-type="float" office:value="-10.7865398727054">
            <text:p>-10.79</text:p>
          </table:table-cell>
          <table:table-cell table:number-columns-repeated="1007"/>
        </table:table-row>
        <table:table-row table:style-name="ro1">
          <table:table-cell office:value-type="float" office:value="78">
            <text:p>78</text:p>
          </table:table-cell>
          <table:table-cell office:value-type="string">
            <text:p>F#6</text:p>
          </table:table-cell>
          <table:table-cell table:style-name="ce3" table:formula="of:=[.$C$6] * POWER(2;[.$A84] / 12)" office:value-type="float" office:value="2959.95577427199">
            <text:p>2959.956</text:p>
          </table:table-cell>
          <table:table-cell table:style-name="ce4" office:value-type="string">
            <text:p>25</text:p>
          </table:table-cell>
          <table:table-cell table:style-name="ce3" table:formula="of:=[.E$3] / (16 * (DECIMAL([.D84];16) + 1))" office:value-type="float" office:value="2943.70559210526">
            <text:p>2943.706</text:p>
          </table:table-cell>
          <table:table-cell table:style-name="ce4" office:value-type="string">
            <text:p>22</text:p>
          </table:table-cell>
          <table:table-cell table:style-name="ce3" table:formula="of:=[.G$3] / (16 * (DECIMAL([.F84];16) + 1))" office:value-type="float" office:value="2968.94107142857">
            <text:p>2968.941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2A</text:p>
          </table:table-cell>
          <table:table-cell table:style-name="ce3" table:formula="of:=[.$E$3] / (14 * (DECIMAL([.J84];16) + 1))" office:value-type="float" office:value="2973.04485049834">
            <text:p>2973.045</text:p>
          </table:table-cell>
          <table:table-cell/>
          <table:table-cell table:style-name="ce7" table:formula="of:= 1200 * LOG([.E84]/[.$C84];2)" office:value-type="float" office:value="-9.53067527940846">
            <text:p>-9.53</text:p>
          </table:table-cell>
          <table:table-cell table:style-name="ce7" table:formula="of:= 1200 * LOG([.G84]/[.$C84];2)" office:value-type="float" office:value="5.24740594837587">
            <text:p>5.25</text:p>
          </table:table-cell>
          <table:table-cell table:style-name="ce8" office:value-type="string">
            <text:p>---</text:p>
          </table:table-cell>
          <table:table-cell table:style-name="ce7" table:formula="of:= 1200 * LOG([.K84]/[.$C84];2)" office:value-type="float" office:value="7.63872874125168">
            <text:p>7.64</text:p>
          </table:table-cell>
          <table:table-cell table:style-name="ce7" table:formula="of:= 1200 * LOG([.K84]/[.E84];2)" office:value-type="float" office:value="17.1694040206601">
            <text:p>17.17</text:p>
          </table:table-cell>
          <table:table-cell table:number-columns-repeated="1007"/>
        </table:table-row>
        <table:table-row table:style-name="ro1">
          <table:table-cell office:value-type="float" office:value="79">
            <text:p>79</text:p>
          </table:table-cell>
          <table:table-cell office:value-type="string">
            <text:p>G-6</text:p>
          </table:table-cell>
          <table:table-cell table:style-name="ce3" table:formula="of:=[.$C$6] * POWER(2;[.$A85] / 12)" office:value-type="float" office:value="3135.96390377686">
            <text:p>3135.964</text:p>
          </table:table-cell>
          <table:table-cell table:style-name="ce4" office:value-type="string">
            <text:p>23</text:p>
          </table:table-cell>
          <table:table-cell table:style-name="ce3" table:formula="of:=[.E$3] / (16 * (DECIMAL([.D85];16) + 1))" office:value-type="float" office:value="3107.24479166667">
            <text:p>3107.245</text:p>
          </table:table-cell>
          <table:table-cell table:style-name="ce4" office:value-type="string">
            <text:p>20</text:p>
          </table:table-cell>
          <table:table-cell table:style-name="ce3" table:formula="of:=[.G$3] / (16 * (DECIMAL([.F85];16) + 1))" office:value-type="float" office:value="3148.87689393939">
            <text:p>3148.877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28</text:p>
          </table:table-cell>
          <table:table-cell table:style-name="ce3" table:formula="of:=[.$E$3] / (14 * (DECIMAL([.J85];16) + 1))" office:value-type="float" office:value="3118.07142857143">
            <text:p>3118.071</text:p>
          </table:table-cell>
          <table:table-cell/>
          <table:table-cell table:style-name="ce7" table:formula="of:= 1200 * LOG([.E85]/[.$C85];2)" office:value-type="float" office:value="-15.9276608778808">
            <text:p>-15.93</text:p>
          </table:table-cell>
          <table:table-cell table:style-name="ce7" table:formula="of:= 1200 * LOG([.G85]/[.$C85];2)" office:value-type="float" office:value="7.11408305219156">
            <text:p>7.11</text:p>
          </table:table-cell>
          <table:table-cell table:style-name="ce8" office:value-type="string">
            <text:p>---</text:p>
          </table:table-cell>
          <table:table-cell table:style-name="ce7" table:formula="of:= 1200 * LOG([.K85]/[.$C85];2)" office:value-type="float" office:value="-9.90597115793131">
            <text:p>-9.91</text:p>
          </table:table-cell>
          <table:table-cell table:style-name="ce7" table:formula="of:= 1200 * LOG([.K85]/[.E85];2)" office:value-type="float" office:value="6.02168971994943">
            <text:p>6.02</text:p>
          </table:table-cell>
          <table:table-cell table:number-columns-repeated="1007"/>
        </table:table-row>
        <table:table-row table:style-name="ro1">
          <table:table-cell office:value-type="float" office:value="80">
            <text:p>80</text:p>
          </table:table-cell>
          <table:table-cell office:value-type="string">
            <text:p>G#6</text:p>
          </table:table-cell>
          <table:table-cell table:style-name="ce3" table:formula="of:=[.$C$6] * POWER(2;[.$A86] / 12)" office:value-type="float" office:value="3322.43802129449">
            <text:p>3322.438</text:p>
          </table:table-cell>
          <table:table-cell table:style-name="ce4" office:value-type="string">
            <text:p>21</text:p>
          </table:table-cell>
          <table:table-cell table:style-name="ce3" table:formula="of:=[.E$3] / (16 * (DECIMAL([.D86];16) + 1))" office:value-type="float" office:value="3290.02389705882">
            <text:p>3290.024</text:p>
          </table:table-cell>
          <table:table-cell table:style-name="ce4" office:value-type="string">
            <text:p>1E</text:p>
          </table:table-cell>
          <table:table-cell table:style-name="ce3" table:formula="of:=[.G$3] / (16 * (DECIMAL([.F86];16) + 1))" office:value-type="float" office:value="3352.03024193548">
            <text:p>3352.030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25</text:p>
          </table:table-cell>
          <table:table-cell table:style-name="ce3" table:formula="of:=[.$E$3] / (14 * (DECIMAL([.J86];16) + 1))" office:value-type="float" office:value="3364.23496240601">
            <text:p>3364.235</text:p>
          </table:table-cell>
          <table:table-cell/>
          <table:table-cell table:style-name="ce7" table:formula="of:= 1200 * LOG([.E86]/[.$C86];2)" office:value-type="float" office:value="-16.9730686475138">
            <text:p>-16.97</text:p>
          </table:table-cell>
          <table:table-cell table:style-name="ce7" table:formula="of:= 1200 * LOG([.G86]/[.$C86];2)" office:value-type="float" office:value="15.3514538180848">
            <text:p>15.35</text:p>
          </table:table-cell>
          <table:table-cell table:style-name="ce8" office:value-type="string">
            <text:p>---</text:p>
          </table:table-cell>
          <table:table-cell table:style-name="ce7" table:formula="of:= 1200 * LOG([.K86]/[.$C86];2)" office:value-type="float" office:value="21.6434182514662">
            <text:p>21.64</text:p>
          </table:table-cell>
          <table:table-cell table:style-name="ce7" table:formula="of:= 1200 * LOG([.K86]/[.E86];2)" office:value-type="float" office:value="38.61648689898">
            <text:p>38.62</text:p>
          </table:table-cell>
          <table:table-cell table:number-columns-repeated="1007"/>
        </table:table-row>
        <table:table-row table:style-name="ro1">
          <table:table-cell office:value-type="float" office:value="81">
            <text:p>81</text:p>
          </table:table-cell>
          <table:table-cell office:value-type="string">
            <text:p>A-6</text:p>
          </table:table-cell>
          <table:table-cell table:style-name="ce3" table:formula="of:=[.$C$6] * POWER(2;[.$A87] / 12)" office:value-type="float" office:value="3520.00046685764">
            <text:p>3520.000</text:p>
          </table:table-cell>
          <table:table-cell table:style-name="ce4" office:value-type="string">
            <text:p>1F</text:p>
          </table:table-cell>
          <table:table-cell table:style-name="ce3" table:formula="of:=[.E$3] / (16 * (DECIMAL([.D87];16) + 1))" office:value-type="float" office:value="3495.650390625">
            <text:p>3495.650</text:p>
          </table:table-cell>
          <table:table-cell table:style-name="ce4" office:value-type="string">
            <text:p>1D</text:p>
          </table:table-cell>
          <table:table-cell table:style-name="ce3" table:formula="of:=[.G$3] / (16 * (DECIMAL([.F87];16) + 1))" office:value-type="float" office:value="3463.76458333333">
            <text:p>3463.765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23</text:p>
          </table:table-cell>
          <table:table-cell table:style-name="ce3" table:formula="of:=[.$E$3] / (14 * (DECIMAL([.J87];16) + 1))" office:value-type="float" office:value="3551.1369047619">
            <text:p>3551.137</text:p>
          </table:table-cell>
          <table:table-cell/>
          <table:table-cell table:style-name="ce7" table:formula="of:= 1200 * LOG([.E87]/[.$C87];2)" office:value-type="float" office:value="-12.017659147106">
            <text:p>-12.02</text:p>
          </table:table-cell>
          <table:table-cell table:style-name="ce7" table:formula="of:= 1200 * LOG([.G87]/[.$C87];2)" office:value-type="float" office:value="-27.8816884478867">
            <text:p>-27.88</text:p>
          </table:table-cell>
          <table:table-cell table:style-name="ce8" office:value-type="string">
            <text:p>---</text:p>
          </table:table-cell>
          <table:table-cell table:style-name="ce7" table:formula="of:= 1200 * LOG([.K87]/[.$C87];2)" office:value-type="float" office:value="15.2464326529941">
            <text:p>15.25</text:p>
          </table:table-cell>
          <table:table-cell table:style-name="ce7" table:formula="of:= 1200 * LOG([.K87]/[.E87];2)" office:value-type="float" office:value="27.2640918001001">
            <text:p>27.26</text:p>
          </table:table-cell>
          <table:table-cell table:number-columns-repeated="1007"/>
        </table:table-row>
        <table:table-row table:style-name="ro1">
          <table:table-cell office:value-type="float" office:value="82">
            <text:p>82</text:p>
          </table:table-cell>
          <table:table-cell office:value-type="string">
            <text:p>A#6</text:p>
          </table:table-cell>
          <table:table-cell table:style-name="ce3" table:formula="of:=[.$C$6] * POWER(2;[.$A88] / 12)" office:value-type="float" office:value="3729.31058676315">
            <text:p>3729.311</text:p>
          </table:table-cell>
          <table:table-cell table:style-name="ce4" office:value-type="string">
            <text:p>1D</text:p>
          </table:table-cell>
          <table:table-cell table:style-name="ce3" table:formula="of:=[.E$3] / (16 * (DECIMAL([.D88];16) + 1))" office:value-type="float" office:value="3728.69375">
            <text:p>3728.694</text:p>
          </table:table-cell>
          <table:table-cell table:style-name="ce4" office:value-type="string">
            <text:p>1B</text:p>
          </table:table-cell>
          <table:table-cell table:style-name="ce3" table:formula="of:=[.G$3] / (16 * (DECIMAL([.F88];16) + 1))" office:value-type="float" office:value="3711.17633928571">
            <text:p>3711.176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21</text:p>
          </table:table-cell>
          <table:table-cell table:style-name="ce3" table:formula="of:=[.$E$3] / (14 * (DECIMAL([.J88];16) + 1))" office:value-type="float" office:value="3760.02731092437">
            <text:p>3760.027</text:p>
          </table:table-cell>
          <table:table-cell/>
          <table:table-cell table:style-name="ce7" table:formula="of:= 1200 * LOG([.E88]/[.$C88];2)" office:value-type="float" office:value="-0.286373877328014">
            <text:p>-0.29</text:p>
          </table:table-cell>
          <table:table-cell table:style-name="ce7" table:formula="of:= 1200 * LOG([.G88]/[.$C88];2)" office:value-type="float" office:value="-8.4388801867892">
            <text:p>-8.44</text:p>
          </table:table-cell>
          <table:table-cell table:style-name="ce8" office:value-type="string">
            <text:p>---</text:p>
          </table:table-cell>
          <table:table-cell table:style-name="ce7" table:formula="of:= 1200 * LOG([.K88]/[.$C88];2)" office:value-type="float" office:value="14.2010248833621">
            <text:p>14.20</text:p>
          </table:table-cell>
          <table:table-cell table:style-name="ce7" table:formula="of:= 1200 * LOG([.K88]/[.E88];2)" office:value-type="float" office:value="14.48739876069">
            <text:p>14.49</text:p>
          </table:table-cell>
          <table:table-cell table:number-columns-repeated="1007"/>
        </table:table-row>
        <table:table-row table:style-name="ro1">
          <table:table-cell office:value-type="float" office:value="83">
            <text:p>83</text:p>
          </table:table-cell>
          <table:table-cell office:value-type="string">
            <text:p>B-6</text:p>
          </table:table-cell>
          <table:table-cell table:style-name="ce3" table:formula="of:=[.$C$6] * POWER(2;[.$A89] / 12)" office:value-type="float" office:value="3951.06693407897">
            <text:p>3951.067</text:p>
          </table:table-cell>
          <table:table-cell table:style-name="ce4" office:value-type="string">
            <text:p>1B</text:p>
          </table:table-cell>
          <table:table-cell table:style-name="ce3" table:formula="of:=[.E$3] / (16 * (DECIMAL([.D89];16) + 1))" office:value-type="float" office:value="3995.02901785714">
            <text:p>3995.029</text:p>
          </table:table-cell>
          <table:table-cell table:style-name="ce4" office:value-type="string">
            <text:p>19</text:p>
          </table:table-cell>
          <table:table-cell table:style-name="ce3" table:formula="of:=[.G$3] / (16 * (DECIMAL([.F89];16) + 1))" office:value-type="float" office:value="3996.65144230769">
            <text:p>3996.651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F</text:p>
          </table:table-cell>
          <table:table-cell table:style-name="ce3" table:formula="of:=[.$E$3] / (14 * (DECIMAL([.J89];16) + 1))" office:value-type="float" office:value="3995.02901785714">
            <text:p>3995.029</text:p>
          </table:table-cell>
          <table:table-cell/>
          <table:table-cell table:style-name="ce7" table:formula="of:= 1200 * LOG([.E89]/[.$C89];2)" office:value-type="float" office:value="19.1564343837688">
            <text:p>19.16</text:p>
          </table:table-cell>
          <table:table-cell table:style-name="ce7" table:formula="of:= 1200 * LOG([.G89]/[.$C89];2)" office:value-type="float" office:value="19.8593645130247">
            <text:p>19.86</text:p>
          </table:table-cell>
          <table:table-cell table:style-name="ce8" office:value-type="string">
            <text:p>---</text:p>
          </table:table-cell>
          <table:table-cell table:style-name="ce7" table:formula="of:= 1200 * LOG([.K89]/[.$C89];2)" office:value-type="float" office:value="19.1564343837688">
            <text:p>19.16</text:p>
          </table:table-cell>
          <table:table-cell table:style-name="ce7" table:formula="of:= 1200 * LOG([.K89]/[.E89];2)" office:value-type="float" office:value="0">
            <text:p>0.00</text:p>
          </table:table-cell>
          <table:table-cell table:number-columns-repeated="1007"/>
        </table:table-row>
        <table:table-row table:style-name="ro1">
          <table:table-cell office:value-type="float" office:value="84">
            <text:p>84</text:p>
          </table:table-cell>
          <table:table-cell office:value-type="string">
            <text:p>C-7</text:p>
          </table:table-cell>
          <table:table-cell table:style-name="ce3" table:formula="of:=[.$C$6] * POWER(2;[.$A90] / 12)" office:value-type="float" office:value="4186.0096">
            <text:p>4186.010</text:p>
          </table:table-cell>
          <table:table-cell table:style-name="ce4" office:value-type="string">
            <text:p>1A</text:p>
          </table:table-cell>
          <table:table-cell table:style-name="ce3" table:formula="of:=[.E$3] / (16 * (DECIMAL([.D90];16) + 1))" office:value-type="float" office:value="4142.99305555556">
            <text:p>4142.993</text:p>
          </table:table-cell>
          <table:table-cell table:style-name="ce4" office:value-type="string">
            <text:p>18</text:p>
          </table:table-cell>
          <table:table-cell table:style-name="ce3" table:formula="of:=[.G$3] / (16 * (DECIMAL([.F90];16) + 1))" office:value-type="float" office:value="4156.5175">
            <text:p>4156.51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E</text:p>
          </table:table-cell>
          <table:table-cell table:style-name="ce3" table:formula="of:=[.$E$3] / (14 * (DECIMAL([.J90];16) + 1))" office:value-type="float" office:value="4123.90092165899">
            <text:p>4123.901</text:p>
          </table:table-cell>
          <table:table-cell/>
          <table:table-cell table:style-name="ce7" table:formula="of:= 1200 * LOG([.E90]/[.$C90];2)" office:value-type="float" office:value="-17.8826617432682">
            <text:p>-17.88</text:p>
          </table:table-cell>
          <table:table-cell table:style-name="ce7" table:formula="of:= 1200 * LOG([.G90]/[.$C90];2)" office:value-type="float" office:value="-12.2404014473341">
            <text:p>-12.24</text:p>
          </table:table-cell>
          <table:table-cell table:style-name="ce8" office:value-type="string">
            <text:p>---</text:p>
          </table:table-cell>
          <table:table-cell table:style-name="ce7" table:formula="of:= 1200 * LOG([.K90]/[.$C90];2)" office:value-type="float" office:value="-25.8791380804809">
            <text:p>-25.88</text:p>
          </table:table-cell>
          <table:table-cell table:style-name="ce7" table:formula="of:= 1200 * LOG([.K90]/[.E90];2)" office:value-type="float" office:value="-7.9964763372127">
            <text:p>-8.00</text:p>
          </table:table-cell>
          <table:table-cell table:number-columns-repeated="1007"/>
        </table:table-row>
        <table:table-row table:style-name="ro1">
          <table:table-cell office:value-type="float" office:value="85">
            <text:p>85</text:p>
          </table:table-cell>
          <table:table-cell office:value-type="string">
            <text:p>C#7</text:p>
          </table:table-cell>
          <table:table-cell table:style-name="ce3" table:formula="of:=[.$C$6] * POWER(2;[.$A91] / 12)" office:value-type="float" office:value="4434.92268383372">
            <text:p>4434.923</text:p>
          </table:table-cell>
          <table:table-cell table:style-name="ce4" office:value-type="string">
            <text:p>18</text:p>
          </table:table-cell>
          <table:table-cell table:style-name="ce3" table:formula="of:=[.E$3] / (16 * (DECIMAL([.D91];16) + 1))" office:value-type="float" office:value="4474.4325">
            <text:p>4474.433</text:p>
          </table:table-cell>
          <table:table-cell table:style-name="ce4" office:value-type="string">
            <text:p>16</text:p>
          </table:table-cell>
          <table:table-cell table:style-name="ce3" table:formula="of:=[.G$3] / (16 * (DECIMAL([.F91];16) + 1))" office:value-type="float" office:value="4517.95380434783">
            <text:p>4517.954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C</text:p>
          </table:table-cell>
          <table:table-cell table:style-name="ce3" table:formula="of:=[.$E$3] / (14 * (DECIMAL([.J91];16) + 1))" office:value-type="float" office:value="4408.3078817734">
            <text:p>4408.308</text:p>
          </table:table-cell>
          <table:table-cell/>
          <table:table-cell table:style-name="ce7" table:formula="of:= 1200 * LOG([.E91]/[.$C91];2)" office:value-type="float" office:value="15.3549131232248">
            <text:p>15.35</text:p>
          </table:table-cell>
          <table:table-cell table:style-name="ce7" table:formula="of:= 1200 * LOG([.G91]/[.$C91];2)" office:value-type="float" office:value="32.1126790139203">
            <text:p>32.11</text:p>
          </table:table-cell>
          <table:table-cell table:style-name="ce8" office:value-type="string">
            <text:p>---</text:p>
          </table:table-cell>
          <table:table-cell table:style-name="ce7" table:formula="of:= 1200 * LOG([.K91]/[.$C91];2)" office:value-type="float" office:value="-10.4207597693169">
            <text:p>-10.42</text:p>
          </table:table-cell>
          <table:table-cell table:style-name="ce7" table:formula="of:= 1200 * LOG([.K91]/[.E91];2)" office:value-type="float" office:value="-25.7756728925416">
            <text:p>-25.78</text:p>
          </table:table-cell>
          <table:table-cell table:number-columns-repeated="1007"/>
        </table:table-row>
        <table:table-row table:style-name="ro1">
          <table:table-cell office:value-type="float" office:value="86">
            <text:p>86</text:p>
          </table:table-cell>
          <table:table-cell office:value-type="string">
            <text:p>D-7</text:p>
          </table:table-cell>
          <table:table-cell table:style-name="ce3" table:formula="of:=[.$C$6] * POWER(2;[.$A92] / 12)" office:value-type="float" office:value="4698.6369098587">
            <text:p>4698.637</text:p>
          </table:table-cell>
          <table:table-cell table:style-name="ce4" office:value-type="string">
            <text:p>17</text:p>
          </table:table-cell>
          <table:table-cell table:style-name="ce3" table:formula="of:=[.E$3] / (16 * (DECIMAL([.D92];16) + 1))" office:value-type="float" office:value="4660.8671875">
            <text:p>4660.867</text:p>
          </table:table-cell>
          <table:table-cell table:style-name="ce4" office:value-type="string">
            <text:p>15</text:p>
          </table:table-cell>
          <table:table-cell table:style-name="ce3" table:formula="of:=[.G$3] / (16 * (DECIMAL([.F92];16) + 1))" office:value-type="float" office:value="4723.31534090909">
            <text:p>4723.315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A</text:p>
          </table:table-cell>
          <table:table-cell table:style-name="ce3" table:formula="of:=[.$E$3] / (14 * (DECIMAL([.J92];16) + 1))" office:value-type="float" office:value="4734.84920634921">
            <text:p>4734.849</text:p>
          </table:table-cell>
          <table:table-cell/>
          <table:table-cell table:style-name="ce7" table:formula="of:= 1200 * LOG([.E92]/[.$C92];2)" office:value-type="float" office:value="-13.9726600124937">
            <text:p>-13.97</text:p>
          </table:table-cell>
          <table:table-cell table:style-name="ce7" table:formula="of:= 1200 * LOG([.G92]/[.$C92];2)" office:value-type="float" office:value="9.06908391757874">
            <text:p>9.07</text:p>
          </table:table-cell>
          <table:table-cell table:style-name="ce8" office:value-type="string">
            <text:p>---</text:p>
          </table:table-cell>
          <table:table-cell table:style-name="ce7" table:formula="of:= 1200 * LOG([.K92]/[.$C92];2)" office:value-type="float" office:value="13.2914317876068">
            <text:p>13.29</text:p>
          </table:table-cell>
          <table:table-cell table:style-name="ce7" table:formula="of:= 1200 * LOG([.K92]/[.E92];2)" office:value-type="float" office:value="27.2640918001005">
            <text:p>27.26</text:p>
          </table:table-cell>
          <table:table-cell table:number-columns-repeated="1007"/>
        </table:table-row>
        <table:table-row table:style-name="ro1">
          <table:table-cell office:value-type="float" office:value="87">
            <text:p>87</text:p>
          </table:table-cell>
          <table:table-cell office:value-type="string">
            <text:p>D#7</text:p>
          </table:table-cell>
          <table:table-cell table:style-name="ce3" table:formula="of:=[.$C$6] * POWER(2;[.$A93] / 12)" office:value-type="float" office:value="4978.03239978969">
            <text:p>4978.032</text:p>
          </table:table-cell>
          <table:table-cell table:style-name="ce4" office:value-type="string">
            <text:p>15</text:p>
          </table:table-cell>
          <table:table-cell table:style-name="ce3" table:formula="of:=[.E$3] / (16 * (DECIMAL([.D93];16) + 1))" office:value-type="float" office:value="5084.58238636364">
            <text:p>5084.582</text:p>
          </table:table-cell>
          <table:table-cell table:style-name="ce4" office:value-type="string">
            <text:p>14</text:p>
          </table:table-cell>
          <table:table-cell table:style-name="ce3" table:formula="of:=[.G$3] / (16 * (DECIMAL([.F93];16) + 1))" office:value-type="float" office:value="4948.23511904762">
            <text:p>4948.235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9</text:p>
          </table:table-cell>
          <table:table-cell table:style-name="ce3" table:formula="of:=[.$E$3] / (14 * (DECIMAL([.J93];16) + 1))" office:value-type="float" office:value="4916.95879120879">
            <text:p>4916.959</text:p>
          </table:table-cell>
          <table:table-cell/>
          <table:table-cell table:style-name="ce7" table:formula="of:= 1200 * LOG([.E93]/[.$C93];2)" office:value-type="float" office:value="36.6643984881373">
            <text:p>36.66</text:p>
          </table:table-cell>
          <table:table-cell table:style-name="ce7" table:formula="of:= 1200 * LOG([.G93]/[.$C93];2)" office:value-type="float" office:value="-10.3938810521767">
            <text:p>-10.39</text:p>
          </table:table-cell>
          <table:table-cell table:style-name="ce8" office:value-type="string">
            <text:p>---</text:p>
          </table:table-cell>
          <table:table-cell table:style-name="ce7" table:formula="of:= 1200 * LOG([.K93]/[.$C93];2)" office:value-type="float" office:value="-21.3712273855415">
            <text:p>-21.37</text:p>
          </table:table-cell>
          <table:table-cell table:style-name="ce7" table:formula="of:= 1200 * LOG([.K93]/[.E93];2)" office:value-type="float" office:value="-58.0356258736788">
            <text:p>-58.04</text:p>
          </table:table-cell>
          <table:table-cell table:number-columns-repeated="1007"/>
        </table:table-row>
        <table:table-row table:style-name="ro1">
          <table:table-cell office:value-type="float" office:value="88">
            <text:p>88</text:p>
          </table:table-cell>
          <table:table-cell office:value-type="string">
            <text:p>E-7</text:p>
          </table:table-cell>
          <table:table-cell table:style-name="ce3" table:formula="of:=[.$C$6] * POWER(2;[.$A94] / 12)" office:value-type="float" office:value="5274.04161010202">
            <text:p>5274.042</text:p>
          </table:table-cell>
          <table:table-cell table:style-name="ce4" office:value-type="string">
            <text:p>14</text:p>
          </table:table-cell>
          <table:table-cell table:style-name="ce3" table:formula="of:=[.E$3] / (16 * (DECIMAL([.D94];16) + 1))" office:value-type="float" office:value="5326.70535714286">
            <text:p>5326.705</text:p>
          </table:table-cell>
          <table:table-cell table:style-name="ce4" office:value-type="string">
            <text:p>13</text:p>
          </table:table-cell>
          <table:table-cell table:style-name="ce3" table:formula="of:=[.G$3] / (16 * (DECIMAL([.F94];16) + 1))" office:value-type="float" office:value="5195.646875">
            <text:p>5195.647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7</text:p>
          </table:table-cell>
          <table:table-cell table:style-name="ce3" table:formula="of:=[.$E$3] / (14 * (DECIMAL([.J94];16) + 1))" office:value-type="float" office:value="5326.70535714286">
            <text:p>5326.705</text:p>
          </table:table-cell>
          <table:table-cell/>
          <table:table-cell table:style-name="ce7" table:formula="of:= 1200 * LOG([.E94]/[.$C94];2)" office:value-type="float" office:value="17.2014335183819">
            <text:p>17.20</text:p>
          </table:table-cell>
          <table:table-cell table:style-name="ce7" table:formula="of:= 1200 * LOG([.G94]/[.$C94];2)" office:value-type="float" office:value="-25.9266875824988">
            <text:p>-25.93</text:p>
          </table:table-cell>
          <table:table-cell table:style-name="ce8" office:value-type="string">
            <text:p>---</text:p>
          </table:table-cell>
          <table:table-cell table:style-name="ce7" table:formula="of:= 1200 * LOG([.K94]/[.$C94];2)" office:value-type="float" office:value="17.2014335183819">
            <text:p>17.20</text:p>
          </table:table-cell>
          <table:table-cell table:style-name="ce7" table:formula="of:= 1200 * LOG([.K94]/[.E94];2)" office:value-type="float" office:value="0">
            <text:p>0.00</text:p>
          </table:table-cell>
          <table:table-cell table:number-columns-repeated="1007"/>
        </table:table-row>
        <table:table-row table:style-name="ro1">
          <table:table-cell office:value-type="float" office:value="89">
            <text:p>89</text:p>
          </table:table-cell>
          <table:table-cell office:value-type="string">
            <text:p>F-7</text:p>
          </table:table-cell>
          <table:table-cell table:style-name="ce3" table:formula="of:=[.$C$6] * POWER(2;[.$A95] / 12)" office:value-type="float" office:value="5587.65244401836">
            <text:p>5587.652</text:p>
          </table:table-cell>
          <table:table-cell table:style-name="ce4" office:value-type="string">
            <text:p>13</text:p>
          </table:table-cell>
          <table:table-cell table:style-name="ce3" table:formula="of:=[.E$3] / (16 * (DECIMAL([.D95];16) + 1))" office:value-type="float" office:value="5593.040625">
            <text:p>5593.041</text:p>
          </table:table-cell>
          <table:table-cell table:style-name="ce4" office:value-type="string">
            <text:p>12</text:p>
          </table:table-cell>
          <table:table-cell table:style-name="ce3" table:formula="of:=[.G$3] / (16 * (DECIMAL([.F95];16) + 1))" office:value-type="float" office:value="5469.10197368421">
            <text:p>5469.102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6</text:p>
          </table:table-cell>
          <table:table-cell table:style-name="ce3" table:formula="of:=[.$E$3] / (14 * (DECIMAL([.J95];16) + 1))" office:value-type="float" office:value="5558.30124223603">
            <text:p>5558.301</text:p>
          </table:table-cell>
          <table:table-cell/>
          <table:table-cell table:style-name="ce7" table:formula="of:= 1200 * LOG([.E95]/[.$C95];2)" office:value-type="float" office:value="1.6686269880589">
            <text:p>1.67</text:p>
          </table:table-cell>
          <table:table-cell table:style-name="ce7" table:formula="of:= 1200 * LOG([.G95]/[.$C95];2)" office:value-type="float" office:value="-37.1259898499672">
            <text:p>-37.13</text:p>
          </table:table-cell>
          <table:table-cell table:style-name="ce8" office:value-type="string">
            <text:p>---</text:p>
          </table:table-cell>
          <table:table-cell table:style-name="ce7" table:formula="of:= 1200 * LOG([.K95]/[.$C95];2)" office:value-type="float" office:value="-9.1179128846464">
            <text:p>-9.12</text:p>
          </table:table-cell>
          <table:table-cell table:style-name="ce7" table:formula="of:= 1200 * LOG([.K95]/[.E95];2)" office:value-type="float" office:value="-10.7865398727054">
            <text:p>-10.79</text:p>
          </table:table-cell>
          <table:table-cell table:number-columns-repeated="1007"/>
        </table:table-row>
        <table:table-row table:style-name="ro1">
          <table:table-cell office:value-type="float" office:value="90">
            <text:p>90</text:p>
          </table:table-cell>
          <table:table-cell office:value-type="string">
            <text:p>F#7</text:p>
          </table:table-cell>
          <table:table-cell table:style-name="ce3" table:formula="of:=[.$C$6] * POWER(2;[.$A96] / 12)" office:value-type="float" office:value="5919.91154854398">
            <text:p>5919.912</text:p>
          </table:table-cell>
          <table:table-cell table:style-name="ce4" office:value-type="string">
            <text:p>12</text:p>
          </table:table-cell>
          <table:table-cell table:style-name="ce3" table:formula="of:=[.E$3] / (16 * (DECIMAL([.D96];16) + 1))" office:value-type="float" office:value="5887.41118421053">
            <text:p>5887.411</text:p>
          </table:table-cell>
          <table:table-cell table:style-name="ce4" office:value-type="string">
            <text:p>11</text:p>
          </table:table-cell>
          <table:table-cell table:style-name="ce3" table:formula="of:=[.G$3] / (16 * (DECIMAL([.F96];16) + 1))" office:value-type="float" office:value="5772.94097222222">
            <text:p>5772.941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5</text:p>
          </table:table-cell>
          <table:table-cell table:style-name="ce3" table:formula="of:=[.$E$3] / (14 * (DECIMAL([.J96];16) + 1))" office:value-type="float" office:value="5810.9512987013">
            <text:p>5810.951</text:p>
          </table:table-cell>
          <table:table-cell/>
          <table:table-cell table:style-name="ce7" table:formula="of:= 1200 * LOG([.E96]/[.$C96];2)" office:value-type="float" office:value="-9.53067527940846">
            <text:p>-9.53</text:p>
          </table:table-cell>
          <table:table-cell table:style-name="ce7" table:formula="of:= 1200 * LOG([.G96]/[.$C96];2)" office:value-type="float" office:value="-43.5229754484392">
            <text:p>-43.52</text:p>
          </table:table-cell>
          <table:table-cell table:style-name="ce8" office:value-type="string">
            <text:p>---</text:p>
          </table:table-cell>
          <table:table-cell table:style-name="ce7" table:formula="of:= 1200 * LOG([.K96]/[.$C96];2)" office:value-type="float" office:value="-32.1615079809877">
            <text:p>-32.16</text:p>
          </table:table-cell>
          <table:table-cell table:style-name="ce7" table:formula="of:= 1200 * LOG([.K96]/[.E96];2)" office:value-type="float" office:value="-22.6308327015792">
            <text:p>-22.63</text:p>
          </table:table-cell>
          <table:table-cell table:number-columns-repeated="1007"/>
        </table:table-row>
        <table:table-row table:style-name="ro1">
          <table:table-cell office:value-type="float" office:value="91">
            <text:p>91</text:p>
          </table:table-cell>
          <table:table-cell office:value-type="string">
            <text:p>G-7</text:p>
          </table:table-cell>
          <table:table-cell table:style-name="ce3" table:formula="of:=[.$C$6] * POWER(2;[.$A97] / 12)" office:value-type="float" office:value="6271.92780755373">
            <text:p>6271.928</text:p>
          </table:table-cell>
          <table:table-cell table:style-name="ce4" office:value-type="string">
            <text:p>11</text:p>
          </table:table-cell>
          <table:table-cell table:style-name="ce3" table:formula="of:=[.E$3] / (16 * (DECIMAL([.D97];16) + 1))" office:value-type="float" office:value="6214.48958333333">
            <text:p>6214.490</text:p>
          </table:table-cell>
          <table:table-cell table:style-name="ce4" office:value-type="string">
            <text:p>10</text:p>
          </table:table-cell>
          <table:table-cell table:style-name="ce3" table:formula="of:=[.G$3] / (16 * (DECIMAL([.F97];16) + 1))" office:value-type="float" office:value="6112.52573529412">
            <text:p>6112.526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3</text:p>
          </table:table-cell>
          <table:table-cell table:style-name="ce3" table:formula="of:=[.$E$3] / (14 * (DECIMAL([.J97];16) + 1))" office:value-type="float" office:value="6392.04642857143">
            <text:p>6392.046</text:p>
          </table:table-cell>
          <table:table-cell/>
          <table:table-cell table:style-name="ce7" table:formula="of:= 1200 * LOG([.E97]/[.$C97];2)" office:value-type="float" office:value="-15.9276608778808">
            <text:p>-15.93</text:p>
          </table:table-cell>
          <table:table-cell table:style-name="ce7" table:formula="of:= 1200 * LOG([.G97]/[.$C97];2)" office:value-type="float" office:value="-44.5683832180715">
            <text:p>-44.57</text:p>
          </table:table-cell>
          <table:table-cell table:style-name="ce8" office:value-type="string">
            <text:p>---</text:p>
          </table:table-cell>
          <table:table-cell table:style-name="ce7" table:formula="of:= 1200 * LOG([.K97]/[.$C97];2)" office:value-type="float" office:value="32.8427205189344">
            <text:p>32.84</text:p>
          </table:table-cell>
          <table:table-cell table:style-name="ce7" table:formula="of:= 1200 * LOG([.K97]/[.E97];2)" office:value-type="float" office:value="48.7703813968153">
            <text:p>48.77</text:p>
          </table:table-cell>
          <table:table-cell table:number-columns-repeated="1007"/>
        </table:table-row>
        <table:table-row table:style-name="ro1">
          <table:table-cell office:value-type="float" office:value="92">
            <text:p>92</text:p>
          </table:table-cell>
          <table:table-cell office:value-type="string">
            <text:p>G#7</text:p>
          </table:table-cell>
          <table:table-cell table:style-name="ce3" table:formula="of:=[.$C$6] * POWER(2;[.$A98] / 12)" office:value-type="float" office:value="6644.87604258898">
            <text:p>6644.876</text:p>
          </table:table-cell>
          <table:table-cell table:style-name="ce4" office:value-type="string">
            <text:p>10</text:p>
          </table:table-cell>
          <table:table-cell table:style-name="ce3" table:formula="of:=[.E$3] / (16 * (DECIMAL([.D98];16) + 1))" office:value-type="float" office:value="6580.04779411765">
            <text:p>6580.048</text:p>
          </table:table-cell>
          <table:table-cell table:style-name="ce4" office:value-type="string">
            <text:p>F</text:p>
          </table:table-cell>
          <table:table-cell table:style-name="ce3" table:formula="of:=[.G$3] / (16 * (DECIMAL([.F98];16) + 1))" office:value-type="float" office:value="6494.55859375">
            <text:p>6494.559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2</text:p>
          </table:table-cell>
          <table:table-cell table:style-name="ce3" table:formula="of:=[.$E$3] / (14 * (DECIMAL([.J98];16) + 1))" office:value-type="float" office:value="6728.46992481203">
            <text:p>6728.470</text:p>
          </table:table-cell>
          <table:table-cell/>
          <table:table-cell table:style-name="ce7" table:formula="of:= 1200 * LOG([.E98]/[.$C98];2)" office:value-type="float" office:value="-16.9730686475138">
            <text:p>-16.97</text:p>
          </table:table-cell>
          <table:table-cell table:style-name="ce7" table:formula="of:= 1200 * LOG([.G98]/[.$C98];2)" office:value-type="float" office:value="-39.6129737176649">
            <text:p>-39.61</text:p>
          </table:table-cell>
          <table:table-cell table:style-name="ce8" office:value-type="string">
            <text:p>---</text:p>
          </table:table-cell>
          <table:table-cell table:style-name="ce7" table:formula="of:= 1200 * LOG([.K98]/[.$C98];2)" office:value-type="float" office:value="21.6434182514662">
            <text:p>21.64</text:p>
          </table:table-cell>
          <table:table-cell table:style-name="ce7" table:formula="of:= 1200 * LOG([.K98]/[.E98];2)" office:value-type="float" office:value="38.61648689898">
            <text:p>38.62</text:p>
          </table:table-cell>
          <table:table-cell table:number-columns-repeated="1007"/>
        </table:table-row>
        <table:table-row table:style-name="ro1">
          <table:table-cell office:value-type="float" office:value="93">
            <text:p>93</text:p>
          </table:table-cell>
          <table:table-cell office:value-type="string">
            <text:p>A-7</text:p>
          </table:table-cell>
          <table:table-cell table:style-name="ce3" table:formula="of:=[.$C$6] * POWER(2;[.$A99] / 12)" office:value-type="float" office:value="7040.00093371527">
            <text:p>7040.001</text:p>
          </table:table-cell>
          <table:table-cell table:style-name="ce4" office:value-type="string">
            <text:p>F</text:p>
          </table:table-cell>
          <table:table-cell table:style-name="ce3" table:formula="of:=[.E$3] / (16 * (DECIMAL([.D99];16) + 1))" office:value-type="float" office:value="6991.30078125">
            <text:p>6991.301</text:p>
          </table:table-cell>
          <table:table-cell table:style-name="ce4" office:value-type="string">
            <text:p>E</text:p>
          </table:table-cell>
          <table:table-cell table:style-name="ce3" table:formula="of:=[.G$3] / (16 * (DECIMAL([.F99];16) + 1))" office:value-type="float" office:value="6927.52916666667">
            <text:p>6927.529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1</text:p>
          </table:table-cell>
          <table:table-cell table:style-name="ce3" table:formula="of:=[.$E$3] / (14 * (DECIMAL([.J99];16) + 1))" office:value-type="float" office:value="7102.27380952381">
            <text:p>7102.274</text:p>
          </table:table-cell>
          <table:table-cell/>
          <table:table-cell table:style-name="ce7" table:formula="of:= 1200 * LOG([.E99]/[.$C99];2)" office:value-type="float" office:value="-12.017659147106">
            <text:p>-12.02</text:p>
          </table:table-cell>
          <table:table-cell table:style-name="ce7" table:formula="of:= 1200 * LOG([.G99]/[.$C99];2)" office:value-type="float" office:value="-27.8816884478867">
            <text:p>-27.88</text:p>
          </table:table-cell>
          <table:table-cell table:style-name="ce8" office:value-type="string">
            <text:p>---</text:p>
          </table:table-cell>
          <table:table-cell table:style-name="ce7" table:formula="of:= 1200 * LOG([.K99]/[.$C99];2)" office:value-type="float" office:value="15.2464326529941">
            <text:p>15.25</text:p>
          </table:table-cell>
          <table:table-cell table:style-name="ce7" table:formula="of:= 1200 * LOG([.K99]/[.E99];2)" office:value-type="float" office:value="27.2640918001001">
            <text:p>27.26</text:p>
          </table:table-cell>
          <table:table-cell table:number-columns-repeated="1007"/>
        </table:table-row>
        <table:table-row table:style-name="ro1">
          <table:table-cell office:value-type="float" office:value="94">
            <text:p>94</text:p>
          </table:table-cell>
          <table:table-cell office:value-type="string">
            <text:p>A#7</text:p>
          </table:table-cell>
          <table:table-cell table:style-name="ce3" table:formula="of:=[.$C$6] * POWER(2;[.$A100] / 12)" office:value-type="float" office:value="7458.62117352631">
            <text:p>7458.621</text:p>
          </table:table-cell>
          <table:table-cell table:style-name="ce4" office:value-type="string">
            <text:p>E</text:p>
          </table:table-cell>
          <table:table-cell table:style-name="ce3" table:formula="of:=[.E$3] / (16 * (DECIMAL([.D100];16) + 1))" office:value-type="float" office:value="7457.3875">
            <text:p>7457.388</text:p>
          </table:table-cell>
          <table:table-cell table:style-name="ce4" office:value-type="string">
            <text:p>D</text:p>
          </table:table-cell>
          <table:table-cell table:style-name="ce3" table:formula="of:=[.G$3] / (16 * (DECIMAL([.F100];16) + 1))" office:value-type="float" office:value="7422.35267857143">
            <text:p>7422.353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10</text:p>
          </table:table-cell>
          <table:table-cell table:style-name="ce3" table:formula="of:=[.$E$3] / (14 * (DECIMAL([.J100];16) + 1))" office:value-type="float" office:value="7520.05462184874">
            <text:p>7520.055</text:p>
          </table:table-cell>
          <table:table-cell/>
          <table:table-cell table:style-name="ce7" table:formula="of:= 1200 * LOG([.E100]/[.$C100];2)" office:value-type="float" office:value="-0.286373877328014">
            <text:p>-0.29</text:p>
          </table:table-cell>
          <table:table-cell table:style-name="ce7" table:formula="of:= 1200 * LOG([.G100]/[.$C100];2)" office:value-type="float" office:value="-8.4388801867892">
            <text:p>-8.44</text:p>
          </table:table-cell>
          <table:table-cell table:style-name="ce8" office:value-type="string">
            <text:p>---</text:p>
          </table:table-cell>
          <table:table-cell table:style-name="ce7" table:formula="of:= 1200 * LOG([.K100]/[.$C100];2)" office:value-type="float" office:value="14.2010248833621">
            <text:p>14.20</text:p>
          </table:table-cell>
          <table:table-cell table:style-name="ce7" table:formula="of:= 1200 * LOG([.K100]/[.E100];2)" office:value-type="float" office:value="14.48739876069">
            <text:p>14.49</text:p>
          </table:table-cell>
          <table:table-cell table:number-columns-repeated="1007"/>
        </table:table-row>
        <table:table-row table:style-name="ro1">
          <table:table-cell office:value-type="float" office:value="95">
            <text:p>95</text:p>
          </table:table-cell>
          <table:table-cell office:value-type="string">
            <text:p>B-7</text:p>
          </table:table-cell>
          <table:table-cell table:style-name="ce3" table:formula="of:=[.$C$6] * POWER(2;[.$A101] / 12)" office:value-type="float" office:value="7902.13386815794">
            <text:p>7902.134</text:p>
          </table:table-cell>
          <table:table-cell table:style-name="ce4" office:value-type="string">
            <text:p>D</text:p>
          </table:table-cell>
          <table:table-cell table:style-name="ce3" table:formula="of:=[.E$3] / (16 * (DECIMAL([.D101];16) + 1))" office:value-type="float" office:value="7990.05803571429">
            <text:p>7990.058</text:p>
          </table:table-cell>
          <table:table-cell table:style-name="ce4" office:value-type="string">
            <text:p>C</text:p>
          </table:table-cell>
          <table:table-cell table:style-name="ce3" table:formula="of:=[.G$3] / (16 * (DECIMAL([.F101];16) + 1))" office:value-type="float" office:value="7993.30288461538">
            <text:p>7993.303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4" office:value-type="string">
            <text:p>F</text:p>
          </table:table-cell>
          <table:table-cell table:style-name="ce3" table:formula="of:=[.$E$3] / (14 * (DECIMAL([.J101];16) + 1))" office:value-type="float" office:value="7990.05803571429">
            <text:p>7990.058</text:p>
          </table:table-cell>
          <table:table-cell/>
          <table:table-cell table:style-name="ce7" table:formula="of:= 1200 * LOG([.E101]/[.$C101];2)" office:value-type="float" office:value="19.1564343837688">
            <text:p>19.16</text:p>
          </table:table-cell>
          <table:table-cell table:style-name="ce7" table:formula="of:= 1200 * LOG([.G101]/[.$C101];2)" office:value-type="float" office:value="19.8593645130247">
            <text:p>19.86</text:p>
          </table:table-cell>
          <table:table-cell table:style-name="ce8" office:value-type="string">
            <text:p>---</text:p>
          </table:table-cell>
          <table:table-cell table:style-name="ce7" table:formula="of:= 1200 * LOG([.K101]/[.$C101];2)" office:value-type="float" office:value="19.1564343837688">
            <text:p>19.16</text:p>
          </table:table-cell>
          <table:table-cell table:style-name="ce7" table:formula="of:= 1200 * LOG([.K101]/[.E101];2)" office:value-type="float" office:value="0">
            <text:p>0.00</text:p>
          </table:table-cell>
          <table:table-cell table:number-columns-repeated="1007"/>
        </table:table-row>
        <table:table-row table:style-name="ro1" table:number-rows-repeated="104847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Namcot N163" table:style-name="ta1" table:print="fals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7" table:default-cell-style-name="ce1"/>
        <table:table-column table:style-name="co4" table:default-cell-style-name="ce1"/>
        <table:table-column table:style-name="co7" table:default-cell-style-name="ce1"/>
        <table:table-column table:style-name="co4" table:default-cell-style-name="ce1"/>
        <table:table-column table:style-name="co7" table:default-cell-style-name="ce1"/>
        <table:table-column table:style-name="co4" table:default-cell-style-name="ce1"/>
        <table:table-column table:style-name="co7" table:default-cell-style-name="ce1"/>
        <table:table-column table:style-name="co4" table:default-cell-style-name="ce1"/>
        <table:table-column table:style-name="co7" table:default-cell-style-name="ce1"/>
        <table:table-column table:style-name="co4" table:default-cell-style-name="ce1"/>
        <table:table-column table:style-name="co7" table:default-cell-style-name="ce1"/>
        <table:table-column table:style-name="co8" table:default-cell-style-name="ce1"/>
        <table:table-column table:style-name="co12" table:default-cell-style-name="ce1"/>
        <table:table-column table:style-name="co4" table:number-columns-repeated="7" table:default-cell-style-name="ce1"/>
        <table:table-column table:style-name="co8" table:number-columns-repeated="996" table:default-cell-style-name="ce1"/>
        <table:table-row table:style-name="ro1">
          <table:table-cell office:value-type="string">
            <text:p>FamiTracker Pitch Tables</text:p>
          </table:table-cell>
          <table:table-cell table:number-columns-repeated="1023"/>
        </table:table-row>
        <table:table-row table:style-name="ro1">
          <table:table-cell table:style-name="ce2" office:value-type="string">
            <text:p>0.3.8</text:p>
          </table:table-cell>
          <table:table-cell office:value-type="string">
            <text:p>Beta 3</text:p>
          </table:table-cell>
          <table:table-cell table:number-columns-repeated="4"/>
          <table:table-cell office:value-type="string">
            <text:p>Wavelength</text:p>
          </table:table-cell>
          <table:table-cell table:number-columns-repeated="5"/>
          <table:table-cell table:style-name="Default"/>
          <table:table-cell table:number-columns-repeated="1011"/>
        </table:table-row>
        <table:table-row table:style-name="ro1">
          <table:table-cell table:number-columns-repeated="6"/>
          <table:table-cell office:value-type="float" office:value="16">
            <text:p>16</text:p>
          </table:table-cell>
          <table:table-cell table:number-columns-repeated="1017"/>
        </table:table-row>
        <table:table-row table:style-name="ro1">
          <table:table-cell table:number-columns-repeated="20"/>
          <table:table-cell office:value-type="string">
            <text:p>Deviation in Cents</text:p>
          </table:table-cell>
          <table:table-cell table:number-columns-repeated="1003"/>
        </table:table-row>
        <table:table-row table:style-name="ro1">
          <table:table-cell office:value-type="string">
            <text:p>Note</text:p>
          </table:table-cell>
          <table:table-cell office:value-type="string">
            <text:p>Name</text:p>
          </table:table-cell>
          <table:table-cell office:value-type="string">
            <text:p>Frequency</text:p>
          </table:table-cell>
          <table:table-cell office:value-type="string">
            <text:p>One</text:p>
          </table:table-cell>
          <table:table-cell office:value-type="string">
            <text:p>Hz (1)</text:p>
          </table:table-cell>
          <table:table-cell office:value-type="string">
            <text:p>Two</text:p>
          </table:table-cell>
          <table:table-cell office:value-type="string">
            <text:p>Hz (2)</text:p>
          </table:table-cell>
          <table:table-cell office:value-type="string">
            <text:p>Three</text:p>
          </table:table-cell>
          <table:table-cell office:value-type="string">
            <text:p>Hz (3)</text:p>
          </table:table-cell>
          <table:table-cell office:value-type="string">
            <text:p>Four</text:p>
          </table:table-cell>
          <table:table-cell office:value-type="string">
            <text:p>Hz (4)</text:p>
          </table:table-cell>
          <table:table-cell office:value-type="string">
            <text:p>Five</text:p>
          </table:table-cell>
          <table:table-cell office:value-type="string">
            <text:p>Hz (5)</text:p>
          </table:table-cell>
          <table:table-cell office:value-type="string">
            <text:p>Six</text:p>
          </table:table-cell>
          <table:table-cell office:value-type="string">
            <text:p>Hz (6)</text:p>
          </table:table-cell>
          <table:table-cell office:value-type="string">
            <text:p>Seven</text:p>
          </table:table-cell>
          <table:table-cell office:value-type="string">
            <text:p>Hz (7)</text:p>
          </table:table-cell>
          <table:table-cell office:value-type="string">
            <text:p>Eight</text:p>
          </table:table-cell>
          <table:table-cell office:value-type="string">
            <text:p>Hz (8)</text:p>
          </table:table-cell>
          <table:table-cell/>
          <table:table-cell office:value-type="string">
            <text:p>One</text:p>
          </table:table-cell>
          <table:table-cell office:value-type="string">
            <text:p>Two</text:p>
          </table:table-cell>
          <table:table-cell office:value-type="string">
            <text:p>Three</text:p>
          </table:table-cell>
          <table:table-cell office:value-type="string">
            <text:p>Four</text:p>
          </table:table-cell>
          <table:table-cell office:value-type="string">
            <text:p>Five</text:p>
          </table:table-cell>
          <table:table-cell office:value-type="string">
            <text:p>Six</text:p>
          </table:table-cell>
          <table:table-cell office:value-type="string">
            <text:p>Seven</text:p>
          </table:table-cell>
          <table:table-cell office:value-type="string">
            <text:p>Eight</text:p>
          </table:table-cell>
          <table:table-cell table:number-columns-repeated="996"/>
        </table:table-row>
        <table:table-row table:style-name="ro1">
          <table:table-cell office:value-type="float" office:value="0">
            <text:p>0</text:p>
          </table:table-cell>
          <table:table-cell office:value-type="string">
            <text:p>C-0</text:p>
          </table:table-cell>
          <table:table-cell table:style-name="ce3" office:value-type="float" office:value="32.7032">
            <text:p>32.703</text:p>
          </table:table-cell>
          <table:table-cell table:style-name="ce5" office:value-type="string">
            <text:p>11C</text:p>
          </table:table-cell>
          <table:table-cell table:style-name="ce3" table:formula="of:=(DECIMAL([.D6];16) * 328125) / (180224 * (COLUMN([.E6])-3) * [.$G$3] / 2)" office:value-type="float" office:value="32.3165546764027">
            <text:p>32.317</text:p>
          </table:table-cell>
          <table:table-cell table:style-name="ce5" office:value-type="string">
            <text:p>23C</text:p>
          </table:table-cell>
          <table:table-cell table:style-name="ce3" table:formula="of:=(DECIMAL([.F6];16) * 328125) / (180224 * (COLUMN([.G6])-3) * [.$G$3] / 2)" office:value-type="float" office:value="32.5441360473633">
            <text:p>32.544</text:p>
          </table:table-cell>
          <table:table-cell table:style-name="ce5" office:value-type="string">
            <text:p>35C</text:p>
          </table:table-cell>
          <table:table-cell table:style-name="ce3" table:formula="of:=(DECIMAL([.H6];16) * 328125) / (180224 * (COLUMN([.I6])-3) * [.$G$3] / 2)" office:value-type="float" office:value="32.6199965043501">
            <text:p>32.620</text:p>
          </table:table-cell>
          <table:table-cell table:style-name="ce5" office:value-type="string">
            <text:p>47C</text:p>
          </table:table-cell>
          <table:table-cell table:style-name="ce3" table:formula="of:=(DECIMAL([.J6];16) * 328125) / (180224 * (COLUMN([.K6])-3) * [.$G$3] / 2)" office:value-type="float" office:value="32.6579267328436">
            <text:p>32.658</text:p>
          </table:table-cell>
          <table:table-cell table:style-name="ce5" office:value-type="string">
            <text:p>59C</text:p>
          </table:table-cell>
          <table:table-cell table:style-name="ce3" table:formula="of:=(DECIMAL([.L6];16) * 328125) / (180224 * (COLUMN([.M6])-3) * [.$G$3] / 2)" office:value-type="float" office:value="32.6806848699396">
            <text:p>32.681</text:p>
          </table:table-cell>
          <table:table-cell table:style-name="ce5" office:value-type="string">
            <text:p>6BC</text:p>
          </table:table-cell>
          <table:table-cell table:style-name="ce3" table:formula="of:=(DECIMAL([.N6];16) * 328125) / (180224 * (COLUMN([.O6])-3) * [.$G$3] / 2)" office:value-type="float" office:value="32.695856961337">
            <text:p>32.696</text:p>
          </table:table-cell>
          <table:table-cell table:style-name="ce5" office:value-type="string">
            <text:p>7D8</text:p>
          </table:table-cell>
          <table:table-cell table:style-name="ce3" table:formula="of:=(DECIMAL([.P6];16) * 328125) / (180224 * (COLUMN([.Q6])-3) * [.$G$3] / 2)" office:value-type="float" office:value="32.6416709206321">
            <text:p>32.642</text:p>
          </table:table-cell>
          <table:table-cell table:style-name="ce5" office:value-type="string">
            <text:p>8F8</text:p>
          </table:table-cell>
          <table:table-cell table:style-name="ce3" table:formula="of:=(DECIMAL([.R6];16) * 328125) / (180224 * (COLUMN([.S6])-3) * [.$G$3] / 2)" office:value-type="float" office:value="32.6579267328436">
            <text:p>32.658</text:p>
          </table:table-cell>
          <table:table-cell/>
          <table:table-cell table:style-name="ce7" table:formula="of:= 1200 * LOG([.E6]/[.$C6]*[.$G$3]/16;2)" office:value-type="float" office:value="-20.5900942787831">
            <text:p>-20.59</text:p>
          </table:table-cell>
          <table:table-cell table:style-name="ce7" table:formula="of:= 1200 * LOG([.G6]/[.$C6]*[.$G$3]/16;2)" office:value-type="float" office:value="-8.44103355033396">
            <text:p>-8.44</text:p>
          </table:table-cell>
          <table:table-cell table:style-name="ce7" table:formula="of:= 1200 * LOG([.I6]/[.$C6]*[.$G$3]/16;2)" office:value-type="float" office:value="-4.4102190424365">
            <text:p>-4.41</text:p>
          </table:table-cell>
          <table:table-cell table:style-name="ce7" table:formula="of:= 1200 * LOG([.K6]/[.$C6]*[.$G$3]/16;2)" office:value-type="float" office:value="-2.39832567357595">
            <text:p>-2.40</text:p>
          </table:table-cell>
          <table:table-cell table:style-name="ce7" table:formula="of:= 1200 * LOG([.M6]/[.$C6];2*[.$G$3]/16)" office:value-type="float" office:value="-1.19231096157437">
            <text:p>-1.19</text:p>
          </table:table-cell>
          <table:table-cell table:style-name="ce7" table:formula="of:= 1200 * LOG([.O6]/[.$C6];2*[.$G$3]/16)" office:value-type="float" office:value="-0.388767642871048">
            <text:p>-0.39</text:p>
          </table:table-cell>
          <table:table-cell table:style-name="ce7" table:formula="of:= 1200 * LOG([.Q6]/[.$C6];2*[.$G$3]/16)" office:value-type="float" office:value="-3.2602794125999">
            <text:p>-3.26</text:p>
          </table:table-cell>
          <table:table-cell table:style-name="ce7" table:formula="of:= 1200 * LOG([.S6]/[.$C6];2*[.$G$3]/16)" office:value-type="float" office:value="-2.39832567357595">
            <text:p>-2.40</text:p>
          </table:table-cell>
          <table:table-cell table:number-columns-repeated="996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C#0</text:p>
          </table:table-cell>
          <table:table-cell table:style-name="ce3" table:formula="of:=[.$C$6] * POWER(2;[.$A7] / 12)" office:value-type="float" office:value="34.6478334674509">
            <text:p>34.648</text:p>
          </table:table-cell>
          <table:table-cell table:style-name="ce5" office:value-type="float" office:value="130">
            <text:p>130</text:p>
          </table:table-cell>
          <table:table-cell table:style-name="ce3" table:formula="of:=(DECIMAL([.D7];16) * 328125) / (180224 * (COLUMN([.E7])-3) * [.$G$3] / 2)" office:value-type="float" office:value="34.5923683860085">
            <text:p>34.592</text:p>
          </table:table-cell>
          <table:table-cell table:style-name="ce5" office:value-type="float" office:value="260">
            <text:p>260</text:p>
          </table:table-cell>
          <table:table-cell table:style-name="ce3" table:formula="of:=(DECIMAL([.F7];16) * 328125) / (180224 * (COLUMN([.G7])-3) * [.$G$3] / 2)" office:value-type="float" office:value="34.5923683860085">
            <text:p>34.592</text:p>
          </table:table-cell>
          <table:table-cell table:style-name="ce5" office:value-type="float" office:value="390">
            <text:p>390</text:p>
          </table:table-cell>
          <table:table-cell table:style-name="ce3" table:formula="of:=(DECIMAL([.H7];16) * 328125) / (180224 * (COLUMN([.I7])-3) * [.$G$3] / 2)" office:value-type="float" office:value="34.5923683860085">
            <text:p>34.592</text:p>
          </table:table-cell>
          <table:table-cell table:style-name="ce5" office:value-type="string">
            <text:p>4C0</text:p>
          </table:table-cell>
          <table:table-cell table:style-name="ce3" table:formula="of:=(DECIMAL([.J7];16) * 328125) / (180224 * (COLUMN([.K7])-3) * [.$G$3] / 2)" office:value-type="float" office:value="34.5923683860085">
            <text:p>34.592</text:p>
          </table:table-cell>
          <table:table-cell table:style-name="ce5" office:value-type="string">
            <text:p>5F0</text:p>
          </table:table-cell>
          <table:table-cell table:style-name="ce3" table:formula="of:=(DECIMAL([.L7];16) * 328125) / (180224 * (COLUMN([.M7])-3) * [.$G$3] / 2)" office:value-type="float" office:value="34.5923683860085">
            <text:p>34.592</text:p>
          </table:table-cell>
          <table:table-cell table:style-name="ce5" office:value-type="string">
            <text:p>720</text:p>
          </table:table-cell>
          <table:table-cell table:style-name="ce3" table:formula="of:=(DECIMAL([.N7];16) * 328125) / (180224 * (COLUMN([.O7])-3) * [.$G$3] / 2)" office:value-type="float" office:value="34.5923683860085">
            <text:p>34.592</text:p>
          </table:table-cell>
          <table:table-cell table:style-name="ce5" office:value-type="string">
            <text:p>850</text:p>
          </table:table-cell>
          <table:table-cell table:style-name="ce3" table:formula="of:=(DECIMAL([.P7];16) * 328125) / (180224 * (COLUMN([.Q7])-3) * [.$G$3] / 2)" office:value-type="float" office:value="34.5923683860085">
            <text:p>34.592</text:p>
          </table:table-cell>
          <table:table-cell table:style-name="ce5" office:value-type="float" office:value="980">
            <text:p>980</text:p>
          </table:table-cell>
          <table:table-cell table:style-name="ce3" table:formula="of:=(DECIMAL([.R7];16) * 328125) / (180224 * (COLUMN([.S7])-3) * [.$G$3] / 2)" office:value-type="float" office:value="34.5923683860085">
            <text:p>34.592</text:p>
          </table:table-cell>
          <table:table-cell/>
          <table:table-cell table:style-name="ce7" table:formula="of:= 1200 * LOG([.E7]/[.$C7]*[.$G$3]/16;2)" office:value-type="float" office:value="-2.77362155209879">
            <text:p>-2.77</text:p>
          </table:table-cell>
          <table:table-cell table:style-name="ce7" table:formula="of:= 1200 * LOG([.G7]/[.$C7]*[.$G$3]/16;2)" office:value-type="float" office:value="-2.77362155209879">
            <text:p>-2.77</text:p>
          </table:table-cell>
          <table:table-cell table:style-name="ce7" table:formula="of:= 1200 * LOG([.I7]/[.$C7]*[.$G$3]/16;2)" office:value-type="float" office:value="-2.77362155209879">
            <text:p>-2.77</text:p>
          </table:table-cell>
          <table:table-cell table:style-name="ce7" table:formula="of:= 1200 * LOG([.K7]/[.$C7]*[.$G$3]/16;2)" office:value-type="float" office:value="-2.77362155209879">
            <text:p>-2.77</text:p>
          </table:table-cell>
          <table:table-cell table:style-name="ce7" table:formula="of:= 1200 * LOG([.M7]/[.$C7];2*[.$G$3]/16)" office:value-type="float" office:value="-2.77362155209879">
            <text:p>-2.77</text:p>
          </table:table-cell>
          <table:table-cell table:style-name="ce7" table:formula="of:= 1200 * LOG([.O7]/[.$C7];2*[.$G$3]/16)" office:value-type="float" office:value="-2.77362155209879">
            <text:p>-2.77</text:p>
          </table:table-cell>
          <table:table-cell table:style-name="ce7" table:formula="of:= 1200 * LOG([.Q7]/[.$C7];2*[.$G$3]/16)" office:value-type="float" office:value="-2.77362155209879">
            <text:p>-2.77</text:p>
          </table:table-cell>
          <table:table-cell table:style-name="ce7" table:formula="of:= 1200 * LOG([.S7]/[.$C7];2*[.$G$3]/16)" office:value-type="float" office:value="-2.77362155209879">
            <text:p>-2.77</text:p>
          </table:table-cell>
          <table:table-cell table:number-columns-repeated="996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D-0</text:p>
          </table:table-cell>
          <table:table-cell table:style-name="ce3" table:formula="of:=[.$C$6] * POWER(2;[.$A8] / 12)" office:value-type="float" office:value="36.7081008582711">
            <text:p>36.708</text:p>
          </table:table-cell>
          <table:table-cell table:style-name="ce5" office:value-type="float" office:value="140">
            <text:p>140</text:p>
          </table:table-cell>
          <table:table-cell table:style-name="ce3" table:formula="of:=(DECIMAL([.D8];16) * 328125) / (180224 * (COLUMN([.E8])-3) * [.$G$3] / 2)" office:value-type="float" office:value="36.4130193536932">
            <text:p>36.413</text:p>
          </table:table-cell>
          <table:table-cell table:style-name="ce5" office:value-type="float" office:value="284">
            <text:p>284</text:p>
          </table:table-cell>
          <table:table-cell table:style-name="ce3" table:formula="of:=(DECIMAL([.F8];16) * 328125) / (180224 * (COLUMN([.G8])-3) * [.$G$3] / 2)" office:value-type="float" office:value="36.6406007246538">
            <text:p>36.641</text:p>
          </table:table-cell>
          <table:table-cell table:style-name="ce5" office:value-type="string">
            <text:p>3C4</text:p>
          </table:table-cell>
          <table:table-cell table:style-name="ce3" table:formula="of:=(DECIMAL([.H8];16) * 328125) / (180224 * (COLUMN([.I8])-3) * [.$G$3] / 2)" office:value-type="float" office:value="36.5647402676669">
            <text:p>36.565</text:p>
          </table:table-cell>
          <table:table-cell table:style-name="ce5" office:value-type="float" office:value="508">
            <text:p>508</text:p>
          </table:table-cell>
          <table:table-cell table:style-name="ce3" table:formula="of:=(DECIMAL([.J8];16) * 328125) / (180224 * (COLUMN([.K8])-3) * [.$G$3] / 2)" office:value-type="float" office:value="36.6406007246538">
            <text:p>36.641</text:p>
          </table:table-cell>
          <table:table-cell table:style-name="ce5" office:value-type="string">
            <text:p>64C</text:p>
          </table:table-cell>
          <table:table-cell table:style-name="ce3" table:formula="of:=(DECIMAL([.L8];16) * 328125) / (180224 * (COLUMN([.M8])-3) * [.$G$3] / 2)" office:value-type="float" office:value="36.6861169988459">
            <text:p>36.686</text:p>
          </table:table-cell>
          <table:table-cell table:style-name="ce5" office:value-type="string">
            <text:p>78C</text:p>
          </table:table-cell>
          <table:table-cell table:style-name="ce3" table:formula="of:=(DECIMAL([.N8];16) * 328125) / (180224 * (COLUMN([.O8])-3) * [.$G$3] / 2)" office:value-type="float" office:value="36.6406007246538">
            <text:p>36.641</text:p>
          </table:table-cell>
          <table:table-cell table:style-name="ce5" office:value-type="string">
            <text:p>8D0</text:p>
          </table:table-cell>
          <table:table-cell table:style-name="ce3" table:formula="of:=(DECIMAL([.P8];16) * 328125) / (180224 * (COLUMN([.Q8])-3) * [.$G$3] / 2)" office:value-type="float" office:value="36.6731123490767">
            <text:p>36.673</text:p>
          </table:table-cell>
          <table:table-cell table:style-name="ce5" office:value-type="string">
            <text:p>A14</text:p>
          </table:table-cell>
          <table:table-cell table:style-name="ce3" table:formula="of:=(DECIMAL([.R8];16) * 328125) / (180224 * (COLUMN([.S8])-3) * [.$G$3] / 2)" office:value-type="float" office:value="36.6974960673939">
            <text:p>36.697</text:p>
          </table:table-cell>
          <table:table-cell/>
          <table:table-cell table:style-name="ce7" table:formula="of:= 1200 * LOG([.E8]/[.$C8]*[.$G$3]/16;2)" office:value-type="float" office:value="-13.9729238195665">
            <text:p>-13.97</text:p>
          </table:table-cell>
          <table:table-cell table:style-name="ce7" table:formula="of:= 1200 * LOG([.G8]/[.$C8]*[.$G$3]/16;2)" office:value-type="float" office:value="-3.18638394686076">
            <text:p>-3.19</text:p>
          </table:table-cell>
          <table:table-cell table:style-name="ce7" table:formula="of:= 1200 * LOG([.I8]/[.$C8]*[.$G$3]/16;2)" office:value-type="float" office:value="-6.77443507383455">
            <text:p>-6.77</text:p>
          </table:table-cell>
          <table:table-cell table:style-name="ce7" table:formula="of:= 1200 * LOG([.K8]/[.$C8]*[.$G$3]/16;2)" office:value-type="float" office:value="-3.18638394686076">
            <text:p>-3.19</text:p>
          </table:table-cell>
          <table:table-cell table:style-name="ce7" table:formula="of:= 1200 * LOG([.M8]/[.$C8];2*[.$G$3]/16)" office:value-type="float" office:value="-1.03711731567503">
            <text:p>-1.04</text:p>
          </table:table-cell>
          <table:table-cell table:style-name="ce7" table:formula="of:= 1200 * LOG([.O8]/[.$C8];2*[.$G$3]/16)" office:value-type="float" office:value="-3.18638394686076">
            <text:p>-3.19</text:p>
          </table:table-cell>
          <table:table-cell table:style-name="ce7" table:formula="of:= 1200 * LOG([.Q8]/[.$C8];2*[.$G$3]/16)" office:value-type="float" office:value="-1.65092127497401">
            <text:p>-1.65</text:p>
          </table:table-cell>
          <table:table-cell table:style-name="ce7" table:formula="of:= 1200 * LOG([.S8]/[.$C8];2*[.$G$3]/16)" office:value-type="float" office:value="-0.500217311661653">
            <text:p>-0.50</text:p>
          </table:table-cell>
          <table:table-cell table:number-columns-repeated="996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D#0</text:p>
          </table:table-cell>
          <table:table-cell table:style-name="ce3" table:formula="of:=[.$C$6] * POWER(2;[.$A9] / 12)" office:value-type="float" office:value="38.890878123357">
            <text:p>38.891</text:p>
          </table:table-cell>
          <table:table-cell table:style-name="ce5" office:value-type="float" office:value="154">
            <text:p>154</text:p>
          </table:table-cell>
          <table:table-cell table:style-name="ce3" table:formula="of:=(DECIMAL([.D9];16) * 328125) / (180224 * (COLUMN([.E9])-3) * [.$G$3] / 2)" office:value-type="float" office:value="38.688833063299">
            <text:p>38.689</text:p>
          </table:table-cell>
          <table:table-cell table:style-name="ce5" office:value-type="string">
            <text:p>2A8</text:p>
          </table:table-cell>
          <table:table-cell table:style-name="ce3" table:formula="of:=(DECIMAL([.F9];16) * 328125) / (180224 * (COLUMN([.G9])-3) * [.$G$3] / 2)" office:value-type="float" office:value="38.688833063299">
            <text:p>38.689</text:p>
          </table:table-cell>
          <table:table-cell table:style-name="ce5" office:value-type="float" office:value="400">
            <text:p>400</text:p>
          </table:table-cell>
          <table:table-cell table:style-name="ce3" table:formula="of:=(DECIMAL([.H9];16) * 328125) / (180224 * (COLUMN([.I9])-3) * [.$G$3] / 2)" office:value-type="float" office:value="38.8405539772727">
            <text:p>38.841</text:p>
          </table:table-cell>
          <table:table-cell table:style-name="ce5" office:value-type="float" office:value="554">
            <text:p>554</text:p>
          </table:table-cell>
          <table:table-cell table:style-name="ce3" table:formula="of:=(DECIMAL([.J9];16) * 328125) / (180224 * (COLUMN([.K9])-3) * [.$G$3] / 2)" office:value-type="float" office:value="38.8026237487793">
            <text:p>38.803</text:p>
          </table:table-cell>
          <table:table-cell table:style-name="ce5" office:value-type="string">
            <text:p>6AC</text:p>
          </table:table-cell>
          <table:table-cell table:style-name="ce3" table:formula="of:=(DECIMAL([.L9];16) * 328125) / (180224 * (COLUMN([.M9])-3) * [.$G$3] / 2)" office:value-type="float" office:value="38.8708981600675">
            <text:p>38.871</text:p>
          </table:table-cell>
          <table:table-cell table:style-name="ce5" office:value-type="string">
            <text:p>800</text:p>
          </table:table-cell>
          <table:table-cell table:style-name="ce3" table:formula="of:=(DECIMAL([.N9];16) * 328125) / (180224 * (COLUMN([.O9])-3) * [.$G$3] / 2)" office:value-type="float" office:value="38.8405539772727">
            <text:p>38.841</text:p>
          </table:table-cell>
          <table:table-cell table:style-name="ce5" office:value-type="string">
            <text:p>958</text:p>
          </table:table-cell>
          <table:table-cell table:style-name="ce3" table:formula="of:=(DECIMAL([.P9];16) * 328125) / (180224 * (COLUMN([.Q9])-3) * [.$G$3] / 2)" office:value-type="float" office:value="38.8839028098366">
            <text:p>38.884</text:p>
          </table:table-cell>
          <table:table-cell table:style-name="ce5" office:value-type="string">
            <text:p>AAC</text:p>
          </table:table-cell>
          <table:table-cell table:style-name="ce3" table:formula="of:=(DECIMAL([.R9];16) * 328125) / (180224 * (COLUMN([.S9])-3) * [.$G$3] / 2)" office:value-type="float" office:value="38.8595190915194">
            <text:p>38.860</text:p>
          </table:table-cell>
          <table:table-cell/>
          <table:table-cell table:style-name="ce7" table:formula="of:= 1200 * LOG([.E9]/[.$C9]*[.$G$3]/16;2)" office:value-type="float" office:value="-9.01751431915906">
            <text:p>-9.02</text:p>
          </table:table-cell>
          <table:table-cell table:style-name="ce7" table:formula="of:= 1200 * LOG([.G9]/[.$C9]*[.$G$3]/16;2)" office:value-type="float" office:value="-9.01751431915906">
            <text:p>-9.02</text:p>
          </table:table-cell>
          <table:table-cell table:style-name="ce7" table:formula="of:= 1200 * LOG([.I9]/[.$C9]*[.$G$3]/16;2)" office:value-type="float" office:value="-2.24163854978882">
            <text:p>-2.24</text:p>
          </table:table-cell>
          <table:table-cell table:style-name="ce7" table:formula="of:= 1200 * LOG([.K9]/[.$C9]*[.$G$3]/16;2)" office:value-type="float" office:value="-3.93312285539444">
            <text:p>-3.93</text:p>
          </table:table-cell>
          <table:table-cell table:style-name="ce7" table:formula="of:= 1200 * LOG([.M9]/[.$C9];2*[.$G$3]/16)" office:value-type="float" office:value="-0.889640004647694">
            <text:p>-0.89</text:p>
          </table:table-cell>
          <table:table-cell table:style-name="ce7" table:formula="of:= 1200 * LOG([.O9]/[.$C9];2*[.$G$3]/16)" office:value-type="float" office:value="-2.24163854978882">
            <text:p>-2.24</text:p>
          </table:table-cell>
          <table:table-cell table:style-name="ce7" table:formula="of:= 1200 * LOG([.Q9]/[.$C9];2*[.$G$3]/16)" office:value-type="float" office:value="-0.310535115800198">
            <text:p>-0.31</text:p>
          </table:table-cell>
          <table:table-cell table:style-name="ce7" table:formula="of:= 1200 * LOG([.S9]/[.$C9];2*[.$G$3]/16)" office:value-type="float" office:value="-1.39651573629257">
            <text:p>-1.40</text:p>
          </table:table-cell>
          <table:table-cell table:number-columns-repeated="996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E-0</text:p>
          </table:table-cell>
          <table:table-cell table:style-name="ce3" table:formula="of:=[.$C$6] * POWER(2;[.$A10] / 12)" office:value-type="float" office:value="41.203450078922">
            <text:p>41.203</text:p>
          </table:table-cell>
          <table:table-cell table:style-name="ce5" office:value-type="float" office:value="168">
            <text:p>168</text:p>
          </table:table-cell>
          <table:table-cell table:style-name="ce3" table:formula="of:=(DECIMAL([.D10];16) * 328125) / (180224 * (COLUMN([.E10])-3) * [.$G$3] / 2)" office:value-type="float" office:value="40.9646467729048">
            <text:p>40.965</text:p>
          </table:table-cell>
          <table:table-cell table:style-name="ce5" office:value-type="string">
            <text:p>2D4</text:p>
          </table:table-cell>
          <table:table-cell table:style-name="ce3" table:formula="of:=(DECIMAL([.F10];16) * 328125) / (180224 * (COLUMN([.G10])-3) * [.$G$3] / 2)" office:value-type="float" office:value="41.1922281438654">
            <text:p>41.192</text:p>
          </table:table-cell>
          <table:table-cell table:style-name="ce5" office:value-type="string">
            <text:p>43C</text:p>
          </table:table-cell>
          <table:table-cell table:style-name="ce3" table:formula="of:=(DECIMAL([.H10];16) * 328125) / (180224 * (COLUMN([.I10])-3) * [.$G$3] / 2)" office:value-type="float" office:value="41.1163676868786">
            <text:p>41.116</text:p>
          </table:table-cell>
          <table:table-cell table:style-name="ce5" office:value-type="string">
            <text:p>5A8</text:p>
          </table:table-cell>
          <table:table-cell table:style-name="ce3" table:formula="of:=(DECIMAL([.J10];16) * 328125) / (180224 * (COLUMN([.K10])-3) * [.$G$3] / 2)" office:value-type="float" office:value="41.1922281438654">
            <text:p>41.192</text:p>
          </table:table-cell>
          <table:table-cell table:style-name="ce5" office:value-type="string">
            <text:p>710</text:p>
          </table:table-cell>
          <table:table-cell table:style-name="ce3" table:formula="of:=(DECIMAL([.L10];16) * 328125) / (180224 * (COLUMN([.M10])-3) * [.$G$3] / 2)" office:value-type="float" office:value="41.1467118696733">
            <text:p>41.147</text:p>
          </table:table-cell>
          <table:table-cell table:style-name="ce5" office:value-type="string">
            <text:p>87C</text:p>
          </table:table-cell>
          <table:table-cell table:style-name="ce3" table:formula="of:=(DECIMAL([.N10];16) * 328125) / (180224 * (COLUMN([.O10])-3) * [.$G$3] / 2)" office:value-type="float" office:value="41.1922281438654">
            <text:p>41.192</text:p>
          </table:table-cell>
          <table:table-cell table:style-name="ce5" office:value-type="string">
            <text:p>9E4</text:p>
          </table:table-cell>
          <table:table-cell table:style-name="ce3" table:formula="of:=(DECIMAL([.P10];16) * 328125) / (180224 * (COLUMN([.Q10])-3) * [.$G$3] / 2)" office:value-type="float" office:value="41.1597165194425">
            <text:p>41.160</text:p>
          </table:table-cell>
          <table:table-cell table:style-name="ce5" office:value-type="string">
            <text:p>B50</text:p>
          </table:table-cell>
          <table:table-cell table:style-name="ce3" table:formula="of:=(DECIMAL([.R10];16) * 328125) / (180224 * (COLUMN([.S10])-3) * [.$G$3] / 2)" office:value-type="float" office:value="41.1922281438654">
            <text:p>41.192</text:p>
          </table:table-cell>
          <table:table-cell/>
          <table:table-cell table:style-name="ce7" table:formula="of:= 1200 * LOG([.E10]/[.$C10]*[.$G$3]/16;2)" office:value-type="float" office:value="-10.0629220887916">
            <text:p>-10.06</text:p>
          </table:table-cell>
          <table:table-cell table:style-name="ce7" table:formula="of:= 1200 * LOG([.G10]/[.$C10]*[.$G$3]/16;2)" office:value-type="float" office:value="-0.471573184554776">
            <text:p>-0.47</text:p>
          </table:table-cell>
          <table:table-cell table:style-name="ce7" table:formula="of:= 1200 * LOG([.I10]/[.$C10]*[.$G$3]/16;2)" office:value-type="float" office:value="-3.66278892514256">
            <text:p>-3.66</text:p>
          </table:table-cell>
          <table:table-cell table:style-name="ce7" table:formula="of:= 1200 * LOG([.K10]/[.$C10]*[.$G$3]/16;2)" office:value-type="float" office:value="-0.471573184554776">
            <text:p>-0.47</text:p>
          </table:table-cell>
          <table:table-cell table:style-name="ce7" table:formula="of:= 1200 * LOG([.M10]/[.$C10];2*[.$G$3]/16)" office:value-type="float" office:value="-2.3855966510107">
            <text:p>-2.39</text:p>
          </table:table-cell>
          <table:table-cell table:style-name="ce7" table:formula="of:= 1200 * LOG([.O10]/[.$C10];2*[.$G$3]/16)" office:value-type="float" office:value="-0.471573184554776">
            <text:p>-0.47</text:p>
          </table:table-cell>
          <table:table-cell table:style-name="ce7" table:formula="of:= 1200 * LOG([.Q10]/[.$C10];2*[.$G$3]/16)" office:value-type="float" office:value="-1.83851683951664">
            <text:p>-1.84</text:p>
          </table:table-cell>
          <table:table-cell table:style-name="ce7" table:formula="of:= 1200 * LOG([.S10]/[.$C10];2*[.$G$3]/16)" office:value-type="float" office:value="-0.471573184554776">
            <text:p>-0.47</text:p>
          </table:table-cell>
          <table:table-cell table:number-columns-repeated="996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F-0</text:p>
          </table:table-cell>
          <table:table-cell table:style-name="ce3" table:formula="of:=[.$C$6] * POWER(2;[.$A11] / 12)" office:value-type="float" office:value="43.6535347188935">
            <text:p>43.654</text:p>
          </table:table-cell>
          <table:table-cell table:style-name="ce5" office:value-type="string">
            <text:p>17C</text:p>
          </table:table-cell>
          <table:table-cell table:style-name="ce3" table:formula="of:=(DECIMAL([.D11];16) * 328125) / (180224 * (COLUMN([.E11])-3) * [.$G$3] / 2)" office:value-type="float" office:value="43.2404604825107">
            <text:p>43.240</text:p>
          </table:table-cell>
          <table:table-cell table:style-name="ce5" office:value-type="string">
            <text:p>2FC</text:p>
          </table:table-cell>
          <table:table-cell table:style-name="ce3" table:formula="of:=(DECIMAL([.F11];16) * 328125) / (180224 * (COLUMN([.G11])-3) * [.$G$3] / 2)" office:value-type="float" office:value="43.4680418534712">
            <text:p>43.468</text:p>
          </table:table-cell>
          <table:table-cell table:style-name="ce5" office:value-type="string">
            <text:p>47C</text:p>
          </table:table-cell>
          <table:table-cell table:style-name="ce3" table:formula="of:=(DECIMAL([.H11];16) * 328125) / (180224 * (COLUMN([.I11])-3) * [.$G$3] / 2)" office:value-type="float" office:value="43.5439023104581">
            <text:p>43.544</text:p>
          </table:table-cell>
          <table:table-cell table:style-name="ce5" office:value-type="string">
            <text:p>5FC</text:p>
          </table:table-cell>
          <table:table-cell table:style-name="ce3" table:formula="of:=(DECIMAL([.J11];16) * 328125) / (180224 * (COLUMN([.K11])-3) * [.$G$3] / 2)" office:value-type="float" office:value="43.5818325389515">
            <text:p>43.582</text:p>
          </table:table-cell>
          <table:table-cell table:style-name="ce5" office:value-type="string">
            <text:p>77C</text:p>
          </table:table-cell>
          <table:table-cell table:style-name="ce3" table:formula="of:=(DECIMAL([.L11];16) * 328125) / (180224 * (COLUMN([.M11])-3) * [.$G$3] / 2)" office:value-type="float" office:value="43.6045906760476">
            <text:p>43.605</text:p>
          </table:table-cell>
          <table:table-cell table:style-name="ce5" office:value-type="string">
            <text:p>8FC</text:p>
          </table:table-cell>
          <table:table-cell table:style-name="ce3" table:formula="of:=(DECIMAL([.N11];16) * 328125) / (180224 * (COLUMN([.O11])-3) * [.$G$3] / 2)" office:value-type="float" office:value="43.619762767445">
            <text:p>43.620</text:p>
          </table:table-cell>
          <table:table-cell table:style-name="ce5" office:value-type="string">
            <text:p>A7C</text:p>
          </table:table-cell>
          <table:table-cell table:style-name="ce3" table:formula="of:=(DECIMAL([.P11];16) * 328125) / (180224 * (COLUMN([.Q11])-3) * [.$G$3] / 2)" office:value-type="float" office:value="43.6305999755859">
            <text:p>43.631</text:p>
          </table:table-cell>
          <table:table-cell table:style-name="ce5" office:value-type="string">
            <text:p>BFC</text:p>
          </table:table-cell>
          <table:table-cell table:style-name="ce3" table:formula="of:=(DECIMAL([.R11];16) * 328125) / (180224 * (COLUMN([.S11])-3) * [.$G$3] / 2)" office:value-type="float" office:value="43.6387278816917">
            <text:p>43.639</text:p>
          </table:table-cell>
          <table:table-cell/>
          <table:table-cell table:style-name="ce7" table:formula="of:= 1200 * LOG([.E11]/[.$C11]*[.$G$3]/16;2)" office:value-type="float" office:value="-16.4599076872637">
            <text:p>-16.46</text:p>
          </table:table-cell>
          <table:table-cell table:style-name="ce7" table:formula="of:= 1200 * LOG([.G11]/[.$C11]*[.$G$3]/16;2)" office:value-type="float" office:value="-7.37204404150275">
            <text:p>-7.37</text:p>
          </table:table-cell>
          <table:table-cell table:style-name="ce7" table:formula="of:= 1200 * LOG([.I11]/[.$C11]*[.$G$3]/16;2)" office:value-type="float" office:value="-4.35332653896327">
            <text:p>-4.35</text:p>
          </table:table-cell>
          <table:table-cell table:style-name="ce7" table:formula="of:= 1200 * LOG([.K11]/[.$C11]*[.$G$3]/16;2)" office:value-type="float" office:value="-2.84593937445273">
            <text:p>-2.85</text:p>
          </table:table-cell>
          <table:table-cell table:style-name="ce7" table:formula="of:= 1200 * LOG([.M11]/[.$C11];2*[.$G$3]/16)" office:value-type="float" office:value="-1.94213666581965">
            <text:p>-1.94</text:p>
          </table:table-cell>
          <table:table-cell table:style-name="ce7" table:formula="of:= 1200 * LOG([.O11]/[.$C11];2*[.$G$3]/16)" office:value-type="float" office:value="-1.33986355170339">
            <text:p>-1.34</text:p>
          </table:table-cell>
          <table:table-cell table:style-name="ce7" table:formula="of:= 1200 * LOG([.Q11]/[.$C11];2*[.$G$3]/16)" office:value-type="float" office:value="-0.90979671330589">
            <text:p>-0.91</text:p>
          </table:table-cell>
          <table:table-cell table:style-name="ce7" table:formula="of:= 1200 * LOG([.S11]/[.$C11];2*[.$G$3]/16)" office:value-type="float" office:value="-0.587316680881156">
            <text:p>-0.59</text:p>
          </table:table-cell>
          <table:table-cell table:number-columns-repeated="996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F#0</text:p>
          </table:table-cell>
          <table:table-cell table:style-name="ce3" table:formula="of:=[.$C$6] * POWER(2;[.$A12] / 12)" office:value-type="float" office:value="46.2493089729998">
            <text:p>46.249</text:p>
          </table:table-cell>
          <table:table-cell table:style-name="ce5" office:value-type="float" office:value="194">
            <text:p>194</text:p>
          </table:table-cell>
          <table:table-cell table:style-name="ce3" table:formula="of:=(DECIMAL([.D12];16) * 328125) / (180224 * (COLUMN([.E12])-3) * [.$G$3] / 2)" office:value-type="float" office:value="45.9714369340376">
            <text:p>45.971</text:p>
          </table:table-cell>
          <table:table-cell table:style-name="ce5" office:value-type="string">
            <text:p>32C</text:p>
          </table:table-cell>
          <table:table-cell table:style-name="ce3" table:formula="of:=(DECIMAL([.F12];16) * 328125) / (180224 * (COLUMN([.G12])-3) * [.$G$3] / 2)" office:value-type="float" office:value="46.1990183049982">
            <text:p>46.199</text:p>
          </table:table-cell>
          <table:table-cell table:style-name="ce5" office:value-type="string">
            <text:p>4C0</text:p>
          </table:table-cell>
          <table:table-cell table:style-name="ce3" table:formula="of:=(DECIMAL([.H12];16) * 328125) / (180224 * (COLUMN([.I12])-3) * [.$G$3] / 2)" office:value-type="float" office:value="46.1231578480114">
            <text:p>46.123</text:p>
          </table:table-cell>
          <table:table-cell table:style-name="ce5" office:value-type="float" office:value="658">
            <text:p>658</text:p>
          </table:table-cell>
          <table:table-cell table:style-name="ce3" table:formula="of:=(DECIMAL([.J12];16) * 328125) / (180224 * (COLUMN([.K12])-3) * [.$G$3] / 2)" office:value-type="float" office:value="46.1990183049982">
            <text:p>46.199</text:p>
          </table:table-cell>
          <table:table-cell table:style-name="ce5" office:value-type="string">
            <text:p>7F0</text:p>
          </table:table-cell>
          <table:table-cell table:style-name="ce3" table:formula="of:=(DECIMAL([.L12];16) * 328125) / (180224 * (COLUMN([.M12])-3) * [.$G$3] / 2)" office:value-type="float" office:value="46.2445345791903">
            <text:p>46.245</text:p>
          </table:table-cell>
          <table:table-cell table:style-name="ce5" office:value-type="string">
            <text:p>984</text:p>
          </table:table-cell>
          <table:table-cell table:style-name="ce3" table:formula="of:=(DECIMAL([.N12];16) * 328125) / (180224 * (COLUMN([.O12])-3) * [.$G$3] / 2)" office:value-type="float" office:value="46.1990183049982">
            <text:p>46.199</text:p>
          </table:table-cell>
          <table:table-cell table:style-name="ce5" office:value-type="string">
            <text:p>B1C</text:p>
          </table:table-cell>
          <table:table-cell table:style-name="ce3" table:formula="of:=(DECIMAL([.P12];16) * 328125) / (180224 * (COLUMN([.Q12])-3) * [.$G$3] / 2)" office:value-type="float" office:value="46.2315299294212">
            <text:p>46.232</text:p>
          </table:table-cell>
          <table:table-cell table:style-name="ce5" office:value-type="string">
            <text:p>CB0</text:p>
          </table:table-cell>
          <table:table-cell table:style-name="ce3" table:formula="of:=(DECIMAL([.R12];16) * 328125) / (180224 * (COLUMN([.S12])-3) * [.$G$3] / 2)" office:value-type="float" office:value="46.1990183049982">
            <text:p>46.199</text:p>
          </table:table-cell>
          <table:table-cell/>
          <table:table-cell table:style-name="ce7" table:formula="of:= 1200 * LOG([.E12]/[.$C12]*[.$G$3]/16;2)" office:value-type="float" office:value="-10.4328583822478">
            <text:p>-10.43</text:p>
          </table:table-cell>
          <table:table-cell table:style-name="ce7" table:formula="of:= 1200 * LOG([.G12]/[.$C12]*[.$G$3]/16;2)" office:value-type="float" office:value="-1.88353706218983">
            <text:p>-1.88</text:p>
          </table:table-cell>
          <table:table-cell table:style-name="ce7" table:formula="of:= 1200 * LOG([.I12]/[.$C12]*[.$G$3]/16;2)" office:value-type="float" office:value="-4.72862241748605">
            <text:p>-4.73</text:p>
          </table:table-cell>
          <table:table-cell table:style-name="ce7" table:formula="of:= 1200 * LOG([.K12]/[.$C12]*[.$G$3]/16;2)" office:value-type="float" office:value="-1.88353706218983">
            <text:p>-1.88</text:p>
          </table:table-cell>
          <table:table-cell table:style-name="ce7" table:formula="of:= 1200 * LOG([.M12]/[.$C12];2*[.$G$3]/16)" office:value-type="float" office:value="-0.178727422637075">
            <text:p>-0.18</text:p>
          </table:table-cell>
          <table:table-cell table:style-name="ce7" table:formula="of:= 1200 * LOG([.O12]/[.$C12];2*[.$G$3]/16)" office:value-type="float" office:value="-1.88353706218983">
            <text:p>-1.88</text:p>
          </table:table-cell>
          <table:table-cell table:style-name="ce7" table:formula="of:= 1200 * LOG([.Q12]/[.$C12];2*[.$G$3]/16)" office:value-type="float" office:value="-0.665644610227818">
            <text:p>-0.67</text:p>
          </table:table-cell>
          <table:table-cell table:style-name="ce7" table:formula="of:= 1200 * LOG([.S12]/[.$C12];2*[.$G$3]/16)" office:value-type="float" office:value="-1.88353706218983">
            <text:p>-1.88</text:p>
          </table:table-cell>
          <table:table-cell table:number-columns-repeated="996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-0</text:p>
          </table:table-cell>
          <table:table-cell table:style-name="ce3" table:formula="of:=[.$C$6] * POWER(2;[.$A13] / 12)" office:value-type="float" office:value="48.9994359965135">
            <text:p>48.999</text:p>
          </table:table-cell>
          <table:table-cell table:style-name="ce5" office:value-type="string">
            <text:p>1AC</text:p>
          </table:table-cell>
          <table:table-cell table:style-name="ce3" table:formula="of:=(DECIMAL([.D13];16) * 328125) / (180224 * (COLUMN([.E13])-3) * [.$G$3] / 2)" office:value-type="float" office:value="48.7024133855646">
            <text:p>48.702</text:p>
          </table:table-cell>
          <table:table-cell table:style-name="ce5" office:value-type="string">
            <text:p>35C</text:p>
          </table:table-cell>
          <table:table-cell table:style-name="ce3" table:formula="of:=(DECIMAL([.F13];16) * 328125) / (180224 * (COLUMN([.G13])-3) * [.$G$3] / 2)" office:value-type="float" office:value="48.9299947565252">
            <text:p>48.930</text:p>
          </table:table-cell>
          <table:table-cell table:style-name="ce5" office:value-type="float" office:value="508">
            <text:p>508</text:p>
          </table:table-cell>
          <table:table-cell table:style-name="ce3" table:formula="of:=(DECIMAL([.H13];16) * 328125) / (180224 * (COLUMN([.I13])-3) * [.$G$3] / 2)" office:value-type="float" office:value="48.8541342995384">
            <text:p>48.854</text:p>
          </table:table-cell>
          <table:table-cell table:style-name="ce5" office:value-type="string">
            <text:p>6B8</text:p>
          </table:table-cell>
          <table:table-cell table:style-name="ce3" table:formula="of:=(DECIMAL([.J13];16) * 328125) / (180224 * (COLUMN([.K13])-3) * [.$G$3] / 2)" office:value-type="float" office:value="48.9299947565252">
            <text:p>48.930</text:p>
          </table:table-cell>
          <table:table-cell table:style-name="ce5" office:value-type="string">
            <text:p>868</text:p>
          </table:table-cell>
          <table:table-cell table:style-name="ce3" table:formula="of:=(DECIMAL([.L13];16) * 328125) / (180224 * (COLUMN([.M13])-3) * [.$G$3] / 2)" office:value-type="float" office:value="48.9755110307173">
            <text:p>48.976</text:p>
          </table:table-cell>
          <table:table-cell table:style-name="ce5" office:value-type="string">
            <text:p>A14</text:p>
          </table:table-cell>
          <table:table-cell table:style-name="ce3" table:formula="of:=(DECIMAL([.N13];16) * 328125) / (180224 * (COLUMN([.O13])-3) * [.$G$3] / 2)" office:value-type="float" office:value="48.9299947565252">
            <text:p>48.930</text:p>
          </table:table-cell>
          <table:table-cell table:style-name="ce5" office:value-type="string">
            <text:p>BC4</text:p>
          </table:table-cell>
          <table:table-cell table:style-name="ce3" table:formula="of:=(DECIMAL([.P13];16) * 328125) / (180224 * (COLUMN([.Q13])-3) * [.$G$3] / 2)" office:value-type="float" office:value="48.9625063809482">
            <text:p>48.963</text:p>
          </table:table-cell>
          <table:table-cell table:style-name="ce5" office:value-type="string">
            <text:p>D74</text:p>
          </table:table-cell>
          <table:table-cell table:style-name="ce3" table:formula="of:=(DECIMAL([.R13];16) * 328125) / (180224 * (COLUMN([.S13])-3) * [.$G$3] / 2)" office:value-type="float" office:value="48.9868900992654">
            <text:p>48.987</text:p>
          </table:table-cell>
          <table:table-cell/>
          <table:table-cell table:style-name="ce7" table:formula="of:= 1200 * LOG([.E13]/[.$C13]*[.$G$3]/16;2)" office:value-type="float" office:value="-10.5262540030251">
            <text:p>-10.53</text:p>
          </table:table-cell>
          <table:table-cell table:style-name="ce7" table:formula="of:= 1200 * LOG([.G13]/[.$C13]*[.$G$3]/16;2)" office:value-type="float" office:value="-2.4552181770492">
            <text:p>-2.46</text:p>
          </table:table-cell>
          <table:table-cell table:style-name="ce7" table:formula="of:= 1200 * LOG([.I13]/[.$C13]*[.$G$3]/16;2)" office:value-type="float" office:value="-5.14138481224854">
            <text:p>-5.14</text:p>
          </table:table-cell>
          <table:table-cell table:style-name="ce7" table:formula="of:= 1200 * LOG([.K13]/[.$C13]*[.$G$3]/16;2)" office:value-type="float" office:value="-2.4552181770492">
            <text:p>-2.46</text:p>
          </table:table-cell>
          <table:table-cell table:style-name="ce7" table:formula="of:= 1200 * LOG([.M13]/[.$C13];2*[.$G$3]/16)" office:value-type="float" office:value="-0.845516481287376">
            <text:p>-0.85</text:p>
          </table:table-cell>
          <table:table-cell table:style-name="ce7" table:formula="of:= 1200 * LOG([.O13]/[.$C13];2*[.$G$3]/16)" office:value-type="float" office:value="-2.4552181770492">
            <text:p>-2.46</text:p>
          </table:table-cell>
          <table:table-cell table:style-name="ce7" table:formula="of:= 1200 * LOG([.Q13]/[.$C13];2*[.$G$3]/16)" office:value-type="float" office:value="-1.30527854721252">
            <text:p>-1.31</text:p>
          </table:table-cell>
          <table:table-cell table:style-name="ce7" table:formula="of:= 1200 * LOG([.S13]/[.$C13];2*[.$G$3]/16)" office:value-type="float" office:value="-0.44332480818851">
            <text:p>-0.44</text:p>
          </table:table-cell>
          <table:table-cell table:number-columns-repeated="996"/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G#0</text:p>
          </table:table-cell>
          <table:table-cell table:style-name="ce3" table:formula="of:=[.$C$6] * POWER(2;[.$A14] / 12)" office:value-type="float" office:value="51.9130940827264">
            <text:p>51.913</text:p>
          </table:table-cell>
          <table:table-cell table:style-name="ce5" office:value-type="string">
            <text:p>1C8</text:p>
          </table:table-cell>
          <table:table-cell table:style-name="ce3" table:formula="of:=(DECIMAL([.D14];16) * 328125) / (180224 * (COLUMN([.E14])-3) * [.$G$3] / 2)" office:value-type="float" office:value="51.8885525790128">
            <text:p>51.889</text:p>
          </table:table-cell>
          <table:table-cell table:style-name="ce5" office:value-type="float" office:value="390">
            <text:p>390</text:p>
          </table:table-cell>
          <table:table-cell table:style-name="ce3" table:formula="of:=(DECIMAL([.F14];16) * 328125) / (180224 * (COLUMN([.G14])-3) * [.$G$3] / 2)" office:value-type="float" office:value="51.8885525790128">
            <text:p>51.889</text:p>
          </table:table-cell>
          <table:table-cell table:style-name="ce5" office:value-type="string">
            <text:p>558</text:p>
          </table:table-cell>
          <table:table-cell table:style-name="ce3" table:formula="of:=(DECIMAL([.H14];16) * 328125) / (180224 * (COLUMN([.I14])-3) * [.$G$3] / 2)" office:value-type="float" office:value="51.8885525790128">
            <text:p>51.889</text:p>
          </table:table-cell>
          <table:table-cell table:style-name="ce5" office:value-type="float" office:value="720">
            <text:p>720</text:p>
          </table:table-cell>
          <table:table-cell table:style-name="ce3" table:formula="of:=(DECIMAL([.J14];16) * 328125) / (180224 * (COLUMN([.K14])-3) * [.$G$3] / 2)" office:value-type="float" office:value="51.8885525790128">
            <text:p>51.889</text:p>
          </table:table-cell>
          <table:table-cell table:style-name="ce5" office:value-type="string">
            <text:p>8E8</text:p>
          </table:table-cell>
          <table:table-cell table:style-name="ce3" table:formula="of:=(DECIMAL([.L14];16) * 328125) / (180224 * (COLUMN([.M14])-3) * [.$G$3] / 2)" office:value-type="float" office:value="51.8885525790128">
            <text:p>51.889</text:p>
          </table:table-cell>
          <table:table-cell table:style-name="ce5" office:value-type="string">
            <text:p>AB0</text:p>
          </table:table-cell>
          <table:table-cell table:style-name="ce3" table:formula="of:=(DECIMAL([.N14];16) * 328125) / (180224 * (COLUMN([.O14])-3) * [.$G$3] / 2)" office:value-type="float" office:value="51.8885525790128">
            <text:p>51.889</text:p>
          </table:table-cell>
          <table:table-cell table:style-name="ce5" office:value-type="string">
            <text:p>C78</text:p>
          </table:table-cell>
          <table:table-cell table:style-name="ce3" table:formula="of:=(DECIMAL([.P14];16) * 328125) / (180224 * (COLUMN([.Q14])-3) * [.$G$3] / 2)" office:value-type="float" office:value="51.8885525790128">
            <text:p>51.889</text:p>
          </table:table-cell>
          <table:table-cell table:style-name="ce5" office:value-type="string">
            <text:p>E40</text:p>
          </table:table-cell>
          <table:table-cell table:style-name="ce3" table:formula="of:=(DECIMAL([.R14];16) * 328125) / (180224 * (COLUMN([.S14])-3) * [.$G$3] / 2)" office:value-type="float" office:value="51.8885525790128">
            <text:p>51.889</text:p>
          </table:table-cell>
          <table:table-cell/>
          <table:table-cell table:style-name="ce7" table:formula="of:= 1200 * LOG([.E14]/[.$C14]*[.$G$3]/16;2)" office:value-type="float" office:value="-0.818620686711238">
            <text:p>-0.82</text:p>
          </table:table-cell>
          <table:table-cell table:style-name="ce7" table:formula="of:= 1200 * LOG([.G14]/[.$C14]*[.$G$3]/16;2)" office:value-type="float" office:value="-0.818620686711238">
            <text:p>-0.82</text:p>
          </table:table-cell>
          <table:table-cell table:style-name="ce7" table:formula="of:= 1200 * LOG([.I14]/[.$C14]*[.$G$3]/16;2)" office:value-type="float" office:value="-0.818620686711238">
            <text:p>-0.82</text:p>
          </table:table-cell>
          <table:table-cell table:style-name="ce7" table:formula="of:= 1200 * LOG([.K14]/[.$C14]*[.$G$3]/16;2)" office:value-type="float" office:value="-0.818620686711238">
            <text:p>-0.82</text:p>
          </table:table-cell>
          <table:table-cell table:style-name="ce7" table:formula="of:= 1200 * LOG([.M14]/[.$C14];2*[.$G$3]/16)" office:value-type="float" office:value="-0.818620686711238">
            <text:p>-0.82</text:p>
          </table:table-cell>
          <table:table-cell table:style-name="ce7" table:formula="of:= 1200 * LOG([.O14]/[.$C14];2*[.$G$3]/16)" office:value-type="float" office:value="-0.818620686711238">
            <text:p>-0.82</text:p>
          </table:table-cell>
          <table:table-cell table:style-name="ce7" table:formula="of:= 1200 * LOG([.Q14]/[.$C14];2*[.$G$3]/16)" office:value-type="float" office:value="-0.818620686711238">
            <text:p>-0.82</text:p>
          </table:table-cell>
          <table:table-cell table:style-name="ce7" table:formula="of:= 1200 * LOG([.S14]/[.$C14];2*[.$G$3]/16)" office:value-type="float" office:value="-0.818620686711238">
            <text:p>-0.82</text:p>
          </table:table-cell>
          <table:table-cell table:number-columns-repeated="996"/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A-0</text:p>
          </table:table-cell>
          <table:table-cell table:style-name="ce3" table:formula="of:=[.$C$6] * POWER(2;[.$A15] / 12)" office:value-type="float" office:value="55.0000072946506">
            <text:p>55.000</text:p>
          </table:table-cell>
          <table:table-cell table:style-name="ce5" table:formula="of:=&quot;1E0&quot;" office:value-type="string" office:string-value="1E0">
            <text:p>1E0</text:p>
          </table:table-cell>
          <table:table-cell table:style-name="ce3" table:formula="of:=(DECIMAL([.D15];16) * 328125) / (180224 * (COLUMN([.E15])-3) * [.$G$3] / 2)" office:value-type="float" office:value="54.6195290305398">
            <text:p>54.620</text:p>
          </table:table-cell>
          <table:table-cell table:style-name="ce5" office:value-type="string">
            <text:p>3C4</text:p>
          </table:table-cell>
          <table:table-cell table:style-name="ce3" table:formula="of:=(DECIMAL([.F15];16) * 328125) / (180224 * (COLUMN([.G15])-3) * [.$G$3] / 2)" office:value-type="float" office:value="54.8471104015004">
            <text:p>54.847</text:p>
          </table:table-cell>
          <table:table-cell table:style-name="ce5" office:value-type="string">
            <text:p>5A8</text:p>
          </table:table-cell>
          <table:table-cell table:style-name="ce3" table:formula="of:=(DECIMAL([.H15];16) * 328125) / (180224 * (COLUMN([.I15])-3) * [.$G$3] / 2)" office:value-type="float" office:value="54.9229708584872">
            <text:p>54.923</text:p>
          </table:table-cell>
          <table:table-cell table:style-name="ce5" office:value-type="string">
            <text:p>78C</text:p>
          </table:table-cell>
          <table:table-cell table:style-name="ce3" table:formula="of:=(DECIMAL([.J15];16) * 328125) / (180224 * (COLUMN([.K15])-3) * [.$G$3] / 2)" office:value-type="float" office:value="54.9609010869806">
            <text:p>54.961</text:p>
          </table:table-cell>
          <table:table-cell table:style-name="ce5" office:value-type="string">
            <text:p>970</text:p>
          </table:table-cell>
          <table:table-cell table:style-name="ce3" table:formula="of:=(DECIMAL([.L15];16) * 328125) / (180224 * (COLUMN([.M15])-3) * [.$G$3] / 2)" office:value-type="float" office:value="54.9836592240767">
            <text:p>54.984</text:p>
          </table:table-cell>
          <table:table-cell table:style-name="ce5" office:value-type="string">
            <text:p>B54</text:p>
          </table:table-cell>
          <table:table-cell table:style-name="ce3" table:formula="of:=(DECIMAL([.N15];16) * 328125) / (180224 * (COLUMN([.O15])-3) * [.$G$3] / 2)" office:value-type="float" office:value="54.9988313154741">
            <text:p>54.999</text:p>
          </table:table-cell>
          <table:table-cell table:style-name="ce5" office:value-type="string">
            <text:p>D34</text:p>
          </table:table-cell>
          <table:table-cell table:style-name="ce3" table:formula="of:=(DECIMAL([.P15];16) * 328125) / (180224 * (COLUMN([.Q15])-3) * [.$G$3] / 2)" office:value-type="float" office:value="54.9446452747692">
            <text:p>54.945</text:p>
          </table:table-cell>
          <table:table-cell table:style-name="ce5" office:value-type="string">
            <text:p>F18</text:p>
          </table:table-cell>
          <table:table-cell table:style-name="ce3" table:formula="of:=(DECIMAL([.R15];16) * 328125) / (180224 * (COLUMN([.S15])-3) * [.$G$3] / 2)" office:value-type="float" office:value="54.9609010869806">
            <text:p>54.961</text:p>
          </table:table-cell>
          <table:table-cell/>
          <table:table-cell table:style-name="ce7" table:formula="of:= 1200 * LOG([.E15]/[.$C15]*[.$G$3]/16;2)" office:value-type="float" office:value="-12.017922954179">
            <text:p>-12.02</text:p>
          </table:table-cell>
          <table:table-cell table:style-name="ce7" table:formula="of:= 1200 * LOG([.G15]/[.$C15]*[.$G$3]/16;2)" office:value-type="float" office:value="-4.81943420844737">
            <text:p>-4.82</text:p>
          </table:table-cell>
          <table:table-cell table:style-name="ce7" table:formula="of:= 1200 * LOG([.I15]/[.$C15]*[.$G$3]/16;2)" office:value-type="float" office:value="-2.42657404994208">
            <text:p>-2.43</text:p>
          </table:table-cell>
          <table:table-cell table:style-name="ce7" table:formula="of:= 1200 * LOG([.K15]/[.$C15]*[.$G$3]/16;2)" office:value-type="float" office:value="-1.23138308147349">
            <text:p>-1.23</text:p>
          </table:table-cell>
          <table:table-cell table:style-name="ce7" table:formula="of:= 1200 * LOG([.M15]/[.$C15];2*[.$G$3]/16)" office:value-type="float" office:value="-0.514664359141477">
            <text:p>-0.51</text:p>
          </table:table-cell>
          <table:table-cell table:style-name="ce7" table:formula="of:= 1200 * LOG([.O15]/[.$C15];2*[.$G$3]/16)" office:value-type="float" office:value="-0.0370166670325036">
            <text:p>-0.04</text:p>
          </table:table-cell>
          <table:table-cell table:style-name="ce7" table:formula="of:= 1200 * LOG([.Q15]/[.$C15];2*[.$G$3]/16)" office:value-type="float" office:value="-1.74350675007007">
            <text:p>-1.74</text:p>
          </table:table-cell>
          <table:table-cell table:style-name="ce7" table:formula="of:= 1200 * LOG([.S15]/[.$C15];2*[.$G$3]/16)" office:value-type="float" office:value="-1.23138308147349">
            <text:p>-1.23</text:p>
          </table:table-cell>
          <table:table-cell table:number-columns-repeated="996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A#0</text:p>
          </table:table-cell>
          <table:table-cell table:style-name="ce3" table:formula="of:=[.$C$6] * POWER(2;[.$A16] / 12)" office:value-type="float" office:value="58.2704779181743">
            <text:p>58.270</text:p>
          </table:table-cell>
          <table:table-cell table:style-name="ce5" office:value-type="float" office:value="200">
            <text:p>200</text:p>
          </table:table-cell>
          <table:table-cell table:style-name="ce3" table:formula="of:=(DECIMAL([.D16];16) * 328125) / (180224 * (COLUMN([.E16])-3) * [.$G$3] / 2)" office:value-type="float" office:value="58.2608309659091">
            <text:p>58.261</text:p>
          </table:table-cell>
          <table:table-cell table:style-name="ce5" office:value-type="float" office:value="400">
            <text:p>400</text:p>
          </table:table-cell>
          <table:table-cell table:style-name="ce3" table:formula="of:=(DECIMAL([.F16];16) * 328125) / (180224 * (COLUMN([.G16])-3) * [.$G$3] / 2)" office:value-type="float" office:value="58.2608309659091">
            <text:p>58.261</text:p>
          </table:table-cell>
          <table:table-cell table:style-name="ce5" office:value-type="string">
            <text:p>600</text:p>
          </table:table-cell>
          <table:table-cell table:style-name="ce3" table:formula="of:=(DECIMAL([.H16];16) * 328125) / (180224 * (COLUMN([.I16])-3) * [.$G$3] / 2)" office:value-type="float" office:value="58.2608309659091">
            <text:p>58.261</text:p>
          </table:table-cell>
          <table:table-cell table:style-name="ce5" office:value-type="float" office:value="800">
            <text:p>800</text:p>
          </table:table-cell>
          <table:table-cell table:style-name="ce3" table:formula="of:=(DECIMAL([.J16];16) * 328125) / (180224 * (COLUMN([.K16])-3) * [.$G$3] / 2)" office:value-type="float" office:value="58.2608309659091">
            <text:p>58.261</text:p>
          </table:table-cell>
          <table:table-cell table:style-name="ce5" office:value-type="string">
            <text:p>A00</text:p>
          </table:table-cell>
          <table:table-cell table:style-name="ce3" table:formula="of:=(DECIMAL([.L16];16) * 328125) / (180224 * (COLUMN([.M16])-3) * [.$G$3] / 2)" office:value-type="float" office:value="58.2608309659091">
            <text:p>58.261</text:p>
          </table:table-cell>
          <table:table-cell table:style-name="ce5" office:value-type="string">
            <text:p>C00</text:p>
          </table:table-cell>
          <table:table-cell table:style-name="ce3" table:formula="of:=(DECIMAL([.N16];16) * 328125) / (180224 * (COLUMN([.O16])-3) * [.$G$3] / 2)" office:value-type="float" office:value="58.2608309659091">
            <text:p>58.261</text:p>
          </table:table-cell>
          <table:table-cell table:style-name="ce5" office:value-type="string">
            <text:p>E00</text:p>
          </table:table-cell>
          <table:table-cell table:style-name="ce3" table:formula="of:=(DECIMAL([.P16];16) * 328125) / (180224 * (COLUMN([.Q16])-3) * [.$G$3] / 2)" office:value-type="float" office:value="58.2608309659091">
            <text:p>58.261</text:p>
          </table:table-cell>
          <table:table-cell table:style-name="ce5" office:value-type="float" office:value="1000">
            <text:p>1000</text:p>
          </table:table-cell>
          <table:table-cell table:style-name="ce3" table:formula="of:=(DECIMAL([.R16];16) * 328125) / (180224 * (COLUMN([.S16])-3) * [.$G$3] / 2)" office:value-type="float" office:value="58.2608309659091">
            <text:p>58.261</text:p>
          </table:table-cell>
          <table:table-cell/>
          <table:table-cell table:style-name="ce7" table:formula="of:= 1200 * LOG([.E16]/[.$C16]*[.$G$3]/16;2)" office:value-type="float" office:value="-0.286637684401175">
            <text:p>-0.29</text:p>
          </table:table-cell>
          <table:table-cell table:style-name="ce7" table:formula="of:= 1200 * LOG([.G16]/[.$C16]*[.$G$3]/16;2)" office:value-type="float" office:value="-0.286637684401175">
            <text:p>-0.29</text:p>
          </table:table-cell>
          <table:table-cell table:style-name="ce7" table:formula="of:= 1200 * LOG([.I16]/[.$C16]*[.$G$3]/16;2)" office:value-type="float" office:value="-0.286637684401175">
            <text:p>-0.29</text:p>
          </table:table-cell>
          <table:table-cell table:style-name="ce7" table:formula="of:= 1200 * LOG([.K16]/[.$C16]*[.$G$3]/16;2)" office:value-type="float" office:value="-0.286637684401175">
            <text:p>-0.29</text:p>
          </table:table-cell>
          <table:table-cell table:style-name="ce7" table:formula="of:= 1200 * LOG([.M16]/[.$C16];2*[.$G$3]/16)" office:value-type="float" office:value="-0.286637684401175">
            <text:p>-0.29</text:p>
          </table:table-cell>
          <table:table-cell table:style-name="ce7" table:formula="of:= 1200 * LOG([.O16]/[.$C16];2*[.$G$3]/16)" office:value-type="float" office:value="-0.286637684401175">
            <text:p>-0.29</text:p>
          </table:table-cell>
          <table:table-cell table:style-name="ce7" table:formula="of:= 1200 * LOG([.Q16]/[.$C16];2*[.$G$3]/16)" office:value-type="float" office:value="-0.286637684401175">
            <text:p>-0.29</text:p>
          </table:table-cell>
          <table:table-cell table:style-name="ce7" table:formula="of:= 1200 * LOG([.S16]/[.$C16];2*[.$G$3]/16)" office:value-type="float" office:value="-0.286637684401175">
            <text:p>-0.29</text:p>
          </table:table-cell>
          <table:table-cell table:number-columns-repeated="996"/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B-0</text:p>
          </table:table-cell>
          <table:table-cell table:style-name="ce3" table:formula="of:=[.$C$6] * POWER(2;[.$A17] / 12)" office:value-type="float" office:value="61.7354208449839">
            <text:p>61.735</text:p>
          </table:table-cell>
          <table:table-cell table:style-name="ce5" office:value-type="string">
            <text:p>21C</text:p>
          </table:table-cell>
          <table:table-cell table:style-name="ce3" table:formula="of:=(DECIMAL([.D17];16) * 328125) / (180224 * (COLUMN([.E17])-3) * [.$G$3] / 2)" office:value-type="float" office:value="61.4469701593572">
            <text:p>61.447</text:p>
          </table:table-cell>
          <table:table-cell table:style-name="ce5" office:value-type="string">
            <text:p>43C</text:p>
          </table:table-cell>
          <table:table-cell table:style-name="ce3" table:formula="of:=(DECIMAL([.F17];16) * 328125) / (180224 * (COLUMN([.G17])-3) * [.$G$3] / 2)" office:value-type="float" office:value="61.6745515303178">
            <text:p>61.675</text:p>
          </table:table-cell>
          <table:table-cell table:style-name="ce5" office:value-type="string">
            <text:p>658</text:p>
          </table:table-cell>
          <table:table-cell table:style-name="ce3" table:formula="of:=(DECIMAL([.H17];16) * 328125) / (180224 * (COLUMN([.I17])-3) * [.$G$3] / 2)" office:value-type="float" office:value="61.598691073331">
            <text:p>61.599</text:p>
          </table:table-cell>
          <table:table-cell table:style-name="ce5" office:value-type="float" office:value="878">
            <text:p>878</text:p>
          </table:table-cell>
          <table:table-cell table:style-name="ce3" table:formula="of:=(DECIMAL([.J17];16) * 328125) / (180224 * (COLUMN([.K17])-3) * [.$G$3] / 2)" office:value-type="float" office:value="61.6745515303178">
            <text:p>61.675</text:p>
          </table:table-cell>
          <table:table-cell table:style-name="ce5" office:value-type="string">
            <text:p>A98</text:p>
          </table:table-cell>
          <table:table-cell table:style-name="ce3" table:formula="of:=(DECIMAL([.L17];16) * 328125) / (180224 * (COLUMN([.M17])-3) * [.$G$3] / 2)" office:value-type="float" office:value="61.7200678045099">
            <text:p>61.720</text:p>
          </table:table-cell>
          <table:table-cell table:style-name="ce5" office:value-type="string">
            <text:p>CB4</text:p>
          </table:table-cell>
          <table:table-cell table:style-name="ce3" table:formula="of:=(DECIMAL([.N17];16) * 328125) / (180224 * (COLUMN([.O17])-3) * [.$G$3] / 2)" office:value-type="float" office:value="61.6745515303178">
            <text:p>61.675</text:p>
          </table:table-cell>
          <table:table-cell table:style-name="ce5" office:value-type="string">
            <text:p>ED4</text:p>
          </table:table-cell>
          <table:table-cell table:style-name="ce3" table:formula="of:=(DECIMAL([.P17];16) * 328125) / (180224 * (COLUMN([.Q17])-3) * [.$G$3] / 2)" office:value-type="float" office:value="61.7070631547408">
            <text:p>61.707</text:p>
          </table:table-cell>
          <table:table-cell table:style-name="ce5" office:value-type="string">
            <text:p>10F4</text:p>
          </table:table-cell>
          <table:table-cell table:style-name="ce3" table:formula="of:=(DECIMAL([.R17];16) * 328125) / (180224 * (COLUMN([.S17])-3) * [.$G$3] / 2)" office:value-type="float" office:value="61.731446873058">
            <text:p>61.731</text:p>
          </table:table-cell>
          <table:table-cell/>
          <table:table-cell table:style-name="ce7" table:formula="of:= 1200 * LOG([.E17]/[.$C17]*[.$G$3]/16;2)" office:value-type="float" office:value="-8.10792122340398">
            <text:p>-8.11</text:p>
          </table:table-cell>
          <table:table-cell table:style-name="ce7" table:formula="of:= 1200 * LOG([.G17]/[.$C17]*[.$G$3]/16;2)" office:value-type="float" office:value="-1.7077880597552">
            <text:p>-1.71</text:p>
          </table:table-cell>
          <table:table-cell table:style-name="ce7" table:formula="of:= 1200 * LOG([.I17]/[.$C17]*[.$G$3]/16;2)" office:value-type="float" office:value="-3.83853792757695">
            <text:p>-3.84</text:p>
          </table:table-cell>
          <table:table-cell table:style-name="ce7" table:formula="of:= 1200 * LOG([.K17]/[.$C17]*[.$G$3]/16;2)" office:value-type="float" office:value="-1.7077880597552">
            <text:p>-1.71</text:p>
          </table:table-cell>
          <table:table-cell table:style-name="ce7" table:formula="of:= 1200 * LOG([.M17]/[.$C17];2*[.$G$3]/16)" office:value-type="float" office:value="-0.430595785623188">
            <text:p>-0.43</text:p>
          </table:table-cell>
          <table:table-cell table:style-name="ce7" table:formula="of:= 1200 * LOG([.O17]/[.$C17];2*[.$G$3]/16)" office:value-type="float" office:value="-1.7077880597552">
            <text:p>-1.71</text:p>
          </table:table-cell>
          <table:table-cell table:style-name="ce7" table:formula="of:= 1200 * LOG([.Q17]/[.$C17];2*[.$G$3]/16)" office:value-type="float" office:value="-0.795411728194791">
            <text:p>-0.80</text:p>
          </table:table-cell>
          <table:table-cell table:style-name="ce7" table:formula="of:= 1200 * LOG([.S17]/[.$C17];2*[.$G$3]/16)" office:value-type="float" office:value="-0.111444886191177">
            <text:p>-0.11</text:p>
          </table:table-cell>
          <table:table-cell table:number-columns-repeated="996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C-1</text:p>
          </table:table-cell>
          <table:table-cell table:style-name="ce3" table:formula="of:=[.$C$6] * POWER(2;[.$A18] / 12)" office:value-type="float" office:value="65.4064">
            <text:p>65.406</text:p>
          </table:table-cell>
          <table:table-cell table:style-name="ce5" office:value-type="string">
            <text:p>23C</text:p>
          </table:table-cell>
          <table:table-cell table:style-name="ce3" table:formula="of:=(DECIMAL([.D18];16) * 328125) / (180224 * (COLUMN([.E18])-3) * [.$G$3] / 2)" office:value-type="float" office:value="65.0882720947266">
            <text:p>65.088</text:p>
          </table:table-cell>
          <table:table-cell table:style-name="ce5" office:value-type="string">
            <text:p>47C</text:p>
          </table:table-cell>
          <table:table-cell table:style-name="ce3" table:formula="of:=(DECIMAL([.F18];16) * 328125) / (180224 * (COLUMN([.G18])-3) * [.$G$3] / 2)" office:value-type="float" office:value="65.3158534656871">
            <text:p>65.316</text:p>
          </table:table-cell>
          <table:table-cell table:style-name="ce5" office:value-type="string">
            <text:p>6BC</text:p>
          </table:table-cell>
          <table:table-cell table:style-name="ce3" table:formula="of:=(DECIMAL([.H18];16) * 328125) / (180224 * (COLUMN([.I18])-3) * [.$G$3] / 2)" office:value-type="float" office:value="65.391713922674">
            <text:p>65.392</text:p>
          </table:table-cell>
          <table:table-cell table:style-name="ce5" office:value-type="string">
            <text:p>8F8</text:p>
          </table:table-cell>
          <table:table-cell table:style-name="ce3" table:formula="of:=(DECIMAL([.J18];16) * 328125) / (180224 * (COLUMN([.K18])-3) * [.$G$3] / 2)" office:value-type="float" office:value="65.3158534656871">
            <text:p>65.316</text:p>
          </table:table-cell>
          <table:table-cell table:style-name="ce5" office:value-type="string">
            <text:p>B38</text:p>
          </table:table-cell>
          <table:table-cell table:style-name="ce3" table:formula="of:=(DECIMAL([.L18];16) * 328125) / (180224 * (COLUMN([.M18])-3) * [.$G$3] / 2)" office:value-type="float" office:value="65.3613697398793">
            <text:p>65.361</text:p>
          </table:table-cell>
          <table:table-cell table:style-name="ce5" office:value-type="string">
            <text:p>D78</text:p>
          </table:table-cell>
          <table:table-cell table:style-name="ce3" table:formula="of:=(DECIMAL([.N18];16) * 328125) / (180224 * (COLUMN([.O18])-3) * [.$G$3] / 2)" office:value-type="float" office:value="65.391713922674">
            <text:p>65.392</text:p>
          </table:table-cell>
          <table:table-cell table:style-name="ce5" office:value-type="string">
            <text:p>FB4</text:p>
          </table:table-cell>
          <table:table-cell table:style-name="ce3" table:formula="of:=(DECIMAL([.P18];16) * 328125) / (180224 * (COLUMN([.Q18])-3) * [.$G$3] / 2)" office:value-type="float" office:value="65.3483650901101">
            <text:p>65.348</text:p>
          </table:table-cell>
          <table:table-cell table:style-name="ce5" office:value-type="string">
            <text:p>11F4</text:p>
          </table:table-cell>
          <table:table-cell table:style-name="ce3" table:formula="of:=(DECIMAL([.R18];16) * 328125) / (180224 * (COLUMN([.S18])-3) * [.$G$3] / 2)" office:value-type="float" office:value="65.3727488084273">
            <text:p>65.373</text:p>
          </table:table-cell>
          <table:table-cell/>
          <table:table-cell table:style-name="ce7" table:formula="of:= 1200 * LOG([.E18]/[.$C18]*[.$G$3]/16;2)" office:value-type="float" office:value="-8.44103355033396">
            <text:p>-8.44</text:p>
          </table:table-cell>
          <table:table-cell table:style-name="ce7" table:formula="of:= 1200 * LOG([.G18]/[.$C18]*[.$G$3]/16;2)" office:value-type="float" office:value="-2.39832567357595">
            <text:p>-2.40</text:p>
          </table:table-cell>
          <table:table-cell table:style-name="ce7" table:formula="of:= 1200 * LOG([.I18]/[.$C18]*[.$G$3]/16;2)" office:value-type="float" office:value="-0.388767642871048">
            <text:p>-0.39</text:p>
          </table:table-cell>
          <table:table-cell table:style-name="ce7" table:formula="of:= 1200 * LOG([.K18]/[.$C18]*[.$G$3]/16;2)" office:value-type="float" office:value="-2.39832567357595">
            <text:p>-2.40</text:p>
          </table:table-cell>
          <table:table-cell table:style-name="ce7" table:formula="of:= 1200 * LOG([.M18]/[.$C18];2*[.$G$3]/16)" office:value-type="float" office:value="-1.19231096157437">
            <text:p>-1.19</text:p>
          </table:table-cell>
          <table:table-cell table:style-name="ce7" table:formula="of:= 1200 * LOG([.O18]/[.$C18];2*[.$G$3]/16)" office:value-type="float" office:value="-0.388767642871048">
            <text:p>-0.39</text:p>
          </table:table-cell>
          <table:table-cell table:style-name="ce7" table:formula="of:= 1200 * LOG([.Q18]/[.$C18];2*[.$G$3]/16)" office:value-type="float" office:value="-1.53680087397723">
            <text:p>-1.54</text:p>
          </table:table-cell>
          <table:table-cell table:style-name="ce7" table:formula="of:= 1200 * LOG([.S18]/[.$C18];2*[.$G$3]/16)" office:value-type="float" office:value="-0.890938509065358">
            <text:p>-0.89</text:p>
          </table:table-cell>
          <table:table-cell table:number-columns-repeated="996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C#1</text:p>
          </table:table-cell>
          <table:table-cell table:style-name="ce3" table:formula="of:=[.$C$6] * POWER(2;[.$A19] / 12)" office:value-type="float" office:value="69.2956669349018">
            <text:p>69.296</text:p>
          </table:table-cell>
          <table:table-cell table:style-name="ce5" office:value-type="float" office:value="260">
            <text:p>260</text:p>
          </table:table-cell>
          <table:table-cell table:style-name="ce3" table:formula="of:=(DECIMAL([.D19];16) * 328125) / (180224 * (COLUMN([.E19])-3) * [.$G$3] / 2)" office:value-type="float" office:value="69.1847367720171">
            <text:p>69.185</text:p>
          </table:table-cell>
          <table:table-cell table:style-name="ce5" office:value-type="string">
            <text:p>4C0</text:p>
          </table:table-cell>
          <table:table-cell table:style-name="ce3" table:formula="of:=(DECIMAL([.F19];16) * 328125) / (180224 * (COLUMN([.G19])-3) * [.$G$3] / 2)" office:value-type="float" office:value="69.1847367720171">
            <text:p>69.185</text:p>
          </table:table-cell>
          <table:table-cell table:style-name="ce5" office:value-type="string">
            <text:p>720</text:p>
          </table:table-cell>
          <table:table-cell table:style-name="ce3" table:formula="of:=(DECIMAL([.H19];16) * 328125) / (180224 * (COLUMN([.I19])-3) * [.$G$3] / 2)" office:value-type="float" office:value="69.1847367720171">
            <text:p>69.185</text:p>
          </table:table-cell>
          <table:table-cell table:style-name="ce5" office:value-type="float" office:value="980">
            <text:p>980</text:p>
          </table:table-cell>
          <table:table-cell table:style-name="ce3" table:formula="of:=(DECIMAL([.J19];16) * 328125) / (180224 * (COLUMN([.K19])-3) * [.$G$3] / 2)" office:value-type="float" office:value="69.1847367720171">
            <text:p>69.185</text:p>
          </table:table-cell>
          <table:table-cell table:style-name="ce5" office:value-type="string">
            <text:p>BE4</text:p>
          </table:table-cell>
          <table:table-cell table:style-name="ce3" table:formula="of:=(DECIMAL([.L19];16) * 328125) / (180224 * (COLUMN([.M19])-3) * [.$G$3] / 2)" office:value-type="float" office:value="69.2757693204013">
            <text:p>69.276</text:p>
          </table:table-cell>
          <table:table-cell table:style-name="ce5" office:value-type="string">
            <text:p>E44</text:p>
          </table:table-cell>
          <table:table-cell table:style-name="ce3" table:formula="of:=(DECIMAL([.N19];16) * 328125) / (180224 * (COLUMN([.O19])-3) * [.$G$3] / 2)" office:value-type="float" office:value="69.2605972290039">
            <text:p>69.261</text:p>
          </table:table-cell>
          <table:table-cell table:style-name="ce5" office:value-type="string">
            <text:p>10A4</text:p>
          </table:table-cell>
          <table:table-cell table:style-name="ce3" table:formula="of:=(DECIMAL([.P19];16) * 328125) / (180224 * (COLUMN([.Q19])-3) * [.$G$3] / 2)" office:value-type="float" office:value="69.2497600208629">
            <text:p>69.250</text:p>
          </table:table-cell>
          <table:table-cell table:style-name="ce5" office:value-type="float" office:value="1304">
            <text:p>1304</text:p>
          </table:table-cell>
          <table:table-cell table:style-name="ce3" table:formula="of:=(DECIMAL([.R19];16) * 328125) / (180224 * (COLUMN([.S19])-3) * [.$G$3] / 2)" office:value-type="float" office:value="69.2416321147572">
            <text:p>69.242</text:p>
          </table:table-cell>
          <table:table-cell/>
          <table:table-cell table:style-name="ce7" table:formula="of:= 1200 * LOG([.E19]/[.$C19]*[.$G$3]/16;2)" office:value-type="float" office:value="-2.77362155209879">
            <text:p>-2.77</text:p>
          </table:table-cell>
          <table:table-cell table:style-name="ce7" table:formula="of:= 1200 * LOG([.G19]/[.$C19]*[.$G$3]/16;2)" office:value-type="float" office:value="-2.77362155209879">
            <text:p>-2.77</text:p>
          </table:table-cell>
          <table:table-cell table:style-name="ce7" table:formula="of:= 1200 * LOG([.I19]/[.$C19]*[.$G$3]/16;2)" office:value-type="float" office:value="-2.77362155209879">
            <text:p>-2.77</text:p>
          </table:table-cell>
          <table:table-cell table:style-name="ce7" table:formula="of:= 1200 * LOG([.K19]/[.$C19]*[.$G$3]/16;2)" office:value-type="float" office:value="-2.77362155209879">
            <text:p>-2.77</text:p>
          </table:table-cell>
          <table:table-cell table:style-name="ce7" table:formula="of:= 1200 * LOG([.M19]/[.$C19];2*[.$G$3]/16)" office:value-type="float" office:value="-0.497179344981527">
            <text:p>-0.50</text:p>
          </table:table-cell>
          <table:table-cell table:style-name="ce7" table:formula="of:= 1200 * LOG([.O19]/[.$C19];2*[.$G$3]/16)" office:value-type="float" office:value="-0.876378568722359">
            <text:p>-0.88</text:p>
          </table:table-cell>
          <table:table-cell table:style-name="ce7" table:formula="of:= 1200 * LOG([.Q19]/[.$C19];2*[.$G$3]/16)" office:value-type="float" office:value="-1.14728601768555">
            <text:p>-1.15</text:p>
          </table:table-cell>
          <table:table-cell table:style-name="ce7" table:formula="of:= 1200 * LOG([.S19]/[.$C19];2*[.$G$3]/16)" office:value-type="float" office:value="-1.35049442792712">
            <text:p>-1.35</text:p>
          </table:table-cell>
          <table:table-cell table:number-columns-repeated="996"/>
        </table:table-row>
        <table:table-row table:style-name="ro1">
          <table:table-cell office:value-type="float" office:value="14">
            <text:p>14</text:p>
          </table:table-cell>
          <table:table-cell office:value-type="string">
            <text:p>D-1</text:p>
          </table:table-cell>
          <table:table-cell table:style-name="ce3" table:formula="of:=[.$C$6] * POWER(2;[.$A20] / 12)" office:value-type="float" office:value="73.4162017165422">
            <text:p>73.416</text:p>
          </table:table-cell>
          <table:table-cell table:style-name="ce5" office:value-type="float" office:value="284">
            <text:p>284</text:p>
          </table:table-cell>
          <table:table-cell table:style-name="ce3" table:formula="of:=(DECIMAL([.D20];16) * 328125) / (180224 * (COLUMN([.E20])-3) * [.$G$3] / 2)" office:value-type="float" office:value="73.2812014493075">
            <text:p>73.281</text:p>
          </table:table-cell>
          <table:table-cell table:style-name="ce5" office:value-type="float" office:value="508">
            <text:p>508</text:p>
          </table:table-cell>
          <table:table-cell table:style-name="ce3" table:formula="of:=(DECIMAL([.F20];16) * 328125) / (180224 * (COLUMN([.G20])-3) * [.$G$3] / 2)" office:value-type="float" office:value="73.2812014493075">
            <text:p>73.281</text:p>
          </table:table-cell>
          <table:table-cell table:style-name="ce5" office:value-type="string">
            <text:p>78C</text:p>
          </table:table-cell>
          <table:table-cell table:style-name="ce3" table:formula="of:=(DECIMAL([.H20];16) * 328125) / (180224 * (COLUMN([.I20])-3) * [.$G$3] / 2)" office:value-type="float" office:value="73.2812014493075">
            <text:p>73.281</text:p>
          </table:table-cell>
          <table:table-cell table:style-name="ce5" office:value-type="string">
            <text:p>A14</text:p>
          </table:table-cell>
          <table:table-cell table:style-name="ce3" table:formula="of:=(DECIMAL([.J20];16) * 328125) / (180224 * (COLUMN([.K20])-3) * [.$G$3] / 2)" office:value-type="float" office:value="73.3949921347878">
            <text:p>73.395</text:p>
          </table:table-cell>
          <table:table-cell table:style-name="ce5" office:value-type="string">
            <text:p>C98</text:p>
          </table:table-cell>
          <table:table-cell table:style-name="ce3" table:formula="of:=(DECIMAL([.L20];16) * 328125) / (180224 * (COLUMN([.M20])-3) * [.$G$3] / 2)" office:value-type="float" office:value="73.3722339976918">
            <text:p>73.372</text:p>
          </table:table-cell>
          <table:table-cell table:style-name="ce5" office:value-type="string">
            <text:p>F1C</text:p>
          </table:table-cell>
          <table:table-cell table:style-name="ce3" table:formula="of:=(DECIMAL([.N20];16) * 328125) / (180224 * (COLUMN([.O20])-3) * [.$G$3] / 2)" office:value-type="float" office:value="73.3570619062944">
            <text:p>73.357</text:p>
          </table:table-cell>
          <table:table-cell table:style-name="ce5" office:value-type="string">
            <text:p>11A4</text:p>
          </table:table-cell>
          <table:table-cell table:style-name="ce3" table:formula="of:=(DECIMAL([.P20];16) * 328125) / (180224 * (COLUMN([.Q20])-3) * [.$G$3] / 2)" office:value-type="float" office:value="73.4112479469993">
            <text:p>73.411</text:p>
          </table:table-cell>
          <table:table-cell table:style-name="ce5" office:value-type="float" office:value="1428">
            <text:p>1428</text:p>
          </table:table-cell>
          <table:table-cell table:style-name="ce3" table:formula="of:=(DECIMAL([.R20];16) * 328125) / (180224 * (COLUMN([.S20])-3) * [.$G$3] / 2)" office:value-type="float" office:value="73.3949921347878">
            <text:p>73.395</text:p>
          </table:table-cell>
          <table:table-cell/>
          <table:table-cell table:style-name="ce7" table:formula="of:= 1200 * LOG([.E20]/[.$C20]*[.$G$3]/16;2)" office:value-type="float" office:value="-3.18638394686076">
            <text:p>-3.19</text:p>
          </table:table-cell>
          <table:table-cell table:style-name="ce7" table:formula="of:= 1200 * LOG([.G20]/[.$C20]*[.$G$3]/16;2)" office:value-type="float" office:value="-3.18638394686076">
            <text:p>-3.19</text:p>
          </table:table-cell>
          <table:table-cell table:style-name="ce7" table:formula="of:= 1200 * LOG([.I20]/[.$C20]*[.$G$3]/16;2)" office:value-type="float" office:value="-3.18638394686076">
            <text:p>-3.19</text:p>
          </table:table-cell>
          <table:table-cell table:style-name="ce7" table:formula="of:= 1200 * LOG([.K20]/[.$C20]*[.$G$3]/16;2)" office:value-type="float" office:value="-0.500217311661653">
            <text:p>-0.50</text:p>
          </table:table-cell>
          <table:table-cell table:style-name="ce7" table:formula="of:= 1200 * LOG([.M20]/[.$C20];2*[.$G$3]/16)" office:value-type="float" office:value="-1.03711731567503">
            <text:p>-1.04</text:p>
          </table:table-cell>
          <table:table-cell table:style-name="ce7" table:formula="of:= 1200 * LOG([.O20]/[.$C20];2*[.$G$3]/16)" office:value-type="float" office:value="-1.39514317757924">
            <text:p>-1.40</text:p>
          </table:table-cell>
          <table:table-cell table:style-name="ce7" table:formula="of:= 1200 * LOG([.Q20]/[.$C20];2*[.$G$3]/16)" office:value-type="float" office:value="-0.116819225924908">
            <text:p>-0.12</text:p>
          </table:table-cell>
          <table:table-cell table:style-name="ce7" table:formula="of:= 1200 * LOG([.S20]/[.$C20];2*[.$G$3]/16)" office:value-type="float" office:value="-0.500217311661653">
            <text:p>-0.50</text:p>
          </table:table-cell>
          <table:table-cell table:number-columns-repeated="996"/>
        </table:table-row>
        <table:table-row table:style-name="ro1">
          <table:table-cell office:value-type="float" office:value="15">
            <text:p>15</text:p>
          </table:table-cell>
          <table:table-cell office:value-type="string">
            <text:p>D#1</text:p>
          </table:table-cell>
          <table:table-cell table:style-name="ce3" table:formula="of:=[.$C$6] * POWER(2;[.$A21] / 12)" office:value-type="float" office:value="77.781756246714">
            <text:p>77.782</text:p>
          </table:table-cell>
          <table:table-cell table:style-name="ce5" office:value-type="string">
            <text:p>2A8</text:p>
          </table:table-cell>
          <table:table-cell table:style-name="ce3" table:formula="of:=(DECIMAL([.D21];16) * 328125) / (180224 * (COLUMN([.E21])-3) * [.$G$3] / 2)" office:value-type="float" office:value="77.377666126598">
            <text:p>77.378</text:p>
          </table:table-cell>
          <table:table-cell table:style-name="ce5" office:value-type="float" office:value="554">
            <text:p>554</text:p>
          </table:table-cell>
          <table:table-cell table:style-name="ce3" table:formula="of:=(DECIMAL([.F21];16) * 328125) / (180224 * (COLUMN([.G21])-3) * [.$G$3] / 2)" office:value-type="float" office:value="77.6052474975586">
            <text:p>77.605</text:p>
          </table:table-cell>
          <table:table-cell table:style-name="ce5" office:value-type="string">
            <text:p>800</text:p>
          </table:table-cell>
          <table:table-cell table:style-name="ce3" table:formula="of:=(DECIMAL([.H21];16) * 328125) / (180224 * (COLUMN([.I21])-3) * [.$G$3] / 2)" office:value-type="float" office:value="77.6811079545455">
            <text:p>77.681</text:p>
          </table:table-cell>
          <table:table-cell table:style-name="ce5" office:value-type="string">
            <text:p>AAC</text:p>
          </table:table-cell>
          <table:table-cell table:style-name="ce3" table:formula="of:=(DECIMAL([.J21];16) * 328125) / (180224 * (COLUMN([.K21])-3) * [.$G$3] / 2)" office:value-type="float" office:value="77.7190381830389">
            <text:p>77.719</text:p>
          </table:table-cell>
          <table:table-cell table:style-name="ce5" office:value-type="string">
            <text:p>D58</text:p>
          </table:table-cell>
          <table:table-cell table:style-name="ce3" table:formula="of:=(DECIMAL([.L21];16) * 328125) / (180224 * (COLUMN([.M21])-3) * [.$G$3] / 2)" office:value-type="float" office:value="77.7417963201349">
            <text:p>77.742</text:p>
          </table:table-cell>
          <table:table-cell table:style-name="ce5" office:value-type="string">
            <text:p>1004</text:p>
          </table:table-cell>
          <table:table-cell table:style-name="ce3" table:formula="of:=(DECIMAL([.N21];16) * 328125) / (180224 * (COLUMN([.O21])-3) * [.$G$3] / 2)" office:value-type="float" office:value="77.7569684115323">
            <text:p>77.757</text:p>
          </table:table-cell>
          <table:table-cell table:style-name="ce5" office:value-type="string">
            <text:p>12B0</text:p>
          </table:table-cell>
          <table:table-cell table:style-name="ce3" table:formula="of:=(DECIMAL([.P21];16) * 328125) / (180224 * (COLUMN([.Q21])-3) * [.$G$3] / 2)" office:value-type="float" office:value="77.7678056196733">
            <text:p>77.768</text:p>
          </table:table-cell>
          <table:table-cell table:style-name="ce5" office:value-type="string">
            <text:p>155C</text:p>
          </table:table-cell>
          <table:table-cell table:style-name="ce3" table:formula="of:=(DECIMAL([.R21];16) * 328125) / (180224 * (COLUMN([.S21])-3) * [.$G$3] / 2)" office:value-type="float" office:value="77.775933525779">
            <text:p>77.776</text:p>
          </table:table-cell>
          <table:table-cell/>
          <table:table-cell table:style-name="ce7" table:formula="of:= 1200 * LOG([.E21]/[.$C21]*[.$G$3]/16;2)" office:value-type="float" office:value="-9.01751431915906">
            <text:p>-9.02</text:p>
          </table:table-cell>
          <table:table-cell table:style-name="ce7" table:formula="of:= 1200 * LOG([.G21]/[.$C21]*[.$G$3]/16;2)" office:value-type="float" office:value="-3.93312285539444">
            <text:p>-3.93</text:p>
          </table:table-cell>
          <table:table-cell table:style-name="ce7" table:formula="of:= 1200 * LOG([.I21]/[.$C21]*[.$G$3]/16;2)" office:value-type="float" office:value="-2.24163854978882">
            <text:p>-2.24</text:p>
          </table:table-cell>
          <table:table-cell table:style-name="ce7" table:formula="of:= 1200 * LOG([.K21]/[.$C21]*[.$G$3]/16;2)" office:value-type="float" office:value="-1.39651573629257">
            <text:p>-1.40</text:p>
          </table:table-cell>
          <table:table-cell table:style-name="ce7" table:formula="of:= 1200 * LOG([.M21]/[.$C21];2*[.$G$3]/16)" office:value-type="float" office:value="-0.889640004647694">
            <text:p>-0.89</text:p>
          </table:table-cell>
          <table:table-cell table:style-name="ce7" table:formula="of:= 1200 * LOG([.O21]/[.$C21];2*[.$G$3]/16)" office:value-type="float" office:value="-0.551805278418767">
            <text:p>-0.55</text:p>
          </table:table-cell>
          <table:table-cell table:style-name="ce7" table:formula="of:= 1200 * LOG([.Q21]/[.$C21];2*[.$G$3]/16)" office:value-type="float" office:value="-0.310535115800198">
            <text:p>-0.31</text:p>
          </table:table-cell>
          <table:table-cell table:style-name="ce7" table:formula="of:= 1200 * LOG([.S21]/[.$C21];2*[.$G$3]/16)" office:value-type="float" office:value="-0.129604557129457">
            <text:p>-0.13</text:p>
          </table:table-cell>
          <table:table-cell table:number-columns-repeated="996"/>
        </table:table-row>
        <table:table-row table:style-name="ro1">
          <table:table-cell office:value-type="float" office:value="16">
            <text:p>16</text:p>
          </table:table-cell>
          <table:table-cell office:value-type="string">
            <text:p>E-1</text:p>
          </table:table-cell>
          <table:table-cell table:style-name="ce3" table:formula="of:=[.$C$6] * POWER(2;[.$A22] / 12)" office:value-type="float" office:value="82.406900157844">
            <text:p>82.407</text:p>
          </table:table-cell>
          <table:table-cell table:style-name="ce5" office:value-type="string">
            <text:p>2D4</text:p>
          </table:table-cell>
          <table:table-cell table:style-name="ce3" table:formula="of:=(DECIMAL([.D22];16) * 328125) / (180224 * (COLUMN([.E22])-3) * [.$G$3] / 2)" office:value-type="float" office:value="82.3844562877308">
            <text:p>82.384</text:p>
          </table:table-cell>
          <table:table-cell table:style-name="ce5" office:value-type="string">
            <text:p>5A8</text:p>
          </table:table-cell>
          <table:table-cell table:style-name="ce3" table:formula="of:=(DECIMAL([.F22];16) * 328125) / (180224 * (COLUMN([.G22])-3) * [.$G$3] / 2)" office:value-type="float" office:value="82.3844562877308">
            <text:p>82.384</text:p>
          </table:table-cell>
          <table:table-cell table:style-name="ce5" office:value-type="string">
            <text:p>87C</text:p>
          </table:table-cell>
          <table:table-cell table:style-name="ce3" table:formula="of:=(DECIMAL([.H22];16) * 328125) / (180224 * (COLUMN([.I22])-3) * [.$G$3] / 2)" office:value-type="float" office:value="82.3844562877308">
            <text:p>82.384</text:p>
          </table:table-cell>
          <table:table-cell table:style-name="ce5" office:value-type="string">
            <text:p>B50</text:p>
          </table:table-cell>
          <table:table-cell table:style-name="ce3" table:formula="of:=(DECIMAL([.J22];16) * 328125) / (180224 * (COLUMN([.K22])-3) * [.$G$3] / 2)" office:value-type="float" office:value="82.3844562877308">
            <text:p>82.384</text:p>
          </table:table-cell>
          <table:table-cell table:style-name="ce5" office:value-type="string">
            <text:p>E24</text:p>
          </table:table-cell>
          <table:table-cell table:style-name="ce3" table:formula="of:=(DECIMAL([.L22];16) * 328125) / (180224 * (COLUMN([.M22])-3) * [.$G$3] / 2)" office:value-type="float" office:value="82.3844562877308">
            <text:p>82.384</text:p>
          </table:table-cell>
          <table:table-cell table:style-name="ce5" office:value-type="string">
            <text:p>10F8</text:p>
          </table:table-cell>
          <table:table-cell table:style-name="ce3" table:formula="of:=(DECIMAL([.N22];16) * 328125) / (180224 * (COLUMN([.O22])-3) * [.$G$3] / 2)" office:value-type="float" office:value="82.3844562877308">
            <text:p>82.384</text:p>
          </table:table-cell>
          <table:table-cell table:style-name="ce5" office:value-type="string">
            <text:p>13CC</text:p>
          </table:table-cell>
          <table:table-cell table:style-name="ce3" table:formula="of:=(DECIMAL([.P22];16) * 328125) / (180224 * (COLUMN([.Q22])-3) * [.$G$3] / 2)" office:value-type="float" office:value="82.3844562877308">
            <text:p>82.384</text:p>
          </table:table-cell>
          <table:table-cell table:style-name="ce5" office:value-type="string">
            <text:p>16A0</text:p>
          </table:table-cell>
          <table:table-cell table:style-name="ce3" table:formula="of:=(DECIMAL([.R22];16) * 328125) / (180224 * (COLUMN([.S22])-3) * [.$G$3] / 2)" office:value-type="float" office:value="82.3844562877308">
            <text:p>82.384</text:p>
          </table:table-cell>
          <table:table-cell/>
          <table:table-cell table:style-name="ce7" table:formula="of:= 1200 * LOG([.E22]/[.$C22]*[.$G$3]/16;2)" office:value-type="float" office:value="-0.471573184554776">
            <text:p>-0.47</text:p>
          </table:table-cell>
          <table:table-cell table:style-name="ce7" table:formula="of:= 1200 * LOG([.G22]/[.$C22]*[.$G$3]/16;2)" office:value-type="float" office:value="-0.471573184554776">
            <text:p>-0.47</text:p>
          </table:table-cell>
          <table:table-cell table:style-name="ce7" table:formula="of:= 1200 * LOG([.I22]/[.$C22]*[.$G$3]/16;2)" office:value-type="float" office:value="-0.471573184554776">
            <text:p>-0.47</text:p>
          </table:table-cell>
          <table:table-cell table:style-name="ce7" table:formula="of:= 1200 * LOG([.K22]/[.$C22]*[.$G$3]/16;2)" office:value-type="float" office:value="-0.471573184554776">
            <text:p>-0.47</text:p>
          </table:table-cell>
          <table:table-cell table:style-name="ce7" table:formula="of:= 1200 * LOG([.M22]/[.$C22];2*[.$G$3]/16)" office:value-type="float" office:value="-0.471573184554776">
            <text:p>-0.47</text:p>
          </table:table-cell>
          <table:table-cell table:style-name="ce7" table:formula="of:= 1200 * LOG([.O22]/[.$C22];2*[.$G$3]/16)" office:value-type="float" office:value="-0.471573184554776">
            <text:p>-0.47</text:p>
          </table:table-cell>
          <table:table-cell table:style-name="ce7" table:formula="of:= 1200 * LOG([.Q22]/[.$C22];2*[.$G$3]/16)" office:value-type="float" office:value="-0.471573184554776">
            <text:p>-0.47</text:p>
          </table:table-cell>
          <table:table-cell table:style-name="ce7" table:formula="of:= 1200 * LOG([.S22]/[.$C22];2*[.$G$3]/16)" office:value-type="float" office:value="-0.471573184554776">
            <text:p>-0.47</text:p>
          </table:table-cell>
          <table:table-cell table:number-columns-repeated="996"/>
        </table:table-row>
        <table:table-row table:style-name="ro1">
          <table:table-cell office:value-type="float" office:value="17">
            <text:p>17</text:p>
          </table:table-cell>
          <table:table-cell office:value-type="string">
            <text:p>F-1</text:p>
          </table:table-cell>
          <table:table-cell table:style-name="ce3" table:formula="of:=[.$C$6] * POWER(2;[.$A23] / 12)" office:value-type="float" office:value="87.3070694377869">
            <text:p>87.307</text:p>
          </table:table-cell>
          <table:table-cell table:style-name="ce5" office:value-type="string">
            <text:p>2FC</text:p>
          </table:table-cell>
          <table:table-cell table:style-name="ce3" table:formula="of:=(DECIMAL([.D23];16) * 328125) / (180224 * (COLUMN([.E23])-3) * [.$G$3] / 2)" office:value-type="float" office:value="86.9360837069425">
            <text:p>86.936</text:p>
          </table:table-cell>
          <table:table-cell table:style-name="ce5" office:value-type="string">
            <text:p>5FC</text:p>
          </table:table-cell>
          <table:table-cell table:style-name="ce3" table:formula="of:=(DECIMAL([.F23];16) * 328125) / (180224 * (COLUMN([.G23])-3) * [.$G$3] / 2)" office:value-type="float" office:value="87.1636650779031">
            <text:p>87.164</text:p>
          </table:table-cell>
          <table:table-cell table:style-name="ce5" office:value-type="string">
            <text:p>8FC</text:p>
          </table:table-cell>
          <table:table-cell table:style-name="ce3" table:formula="of:=(DECIMAL([.H23];16) * 328125) / (180224 * (COLUMN([.I23])-3) * [.$G$3] / 2)" office:value-type="float" office:value="87.2395255348899">
            <text:p>87.240</text:p>
          </table:table-cell>
          <table:table-cell table:style-name="ce5" office:value-type="string">
            <text:p>BFC</text:p>
          </table:table-cell>
          <table:table-cell table:style-name="ce3" table:formula="of:=(DECIMAL([.J23];16) * 328125) / (180224 * (COLUMN([.K23])-3) * [.$G$3] / 2)" office:value-type="float" office:value="87.2774557633833">
            <text:p>87.277</text:p>
          </table:table-cell>
          <table:table-cell table:style-name="ce5" office:value-type="string">
            <text:p>EFC</text:p>
          </table:table-cell>
          <table:table-cell table:style-name="ce3" table:formula="of:=(DECIMAL([.L23];16) * 328125) / (180224 * (COLUMN([.M23])-3) * [.$G$3] / 2)" office:value-type="float" office:value="87.3002139004794">
            <text:p>87.300</text:p>
          </table:table-cell>
          <table:table-cell table:style-name="ce5" office:value-type="string">
            <text:p>11F8</text:p>
          </table:table-cell>
          <table:table-cell table:style-name="ce3" table:formula="of:=(DECIMAL([.N23];16) * 328125) / (180224 * (COLUMN([.O23])-3) * [.$G$3] / 2)" office:value-type="float" office:value="87.2395255348899">
            <text:p>87.240</text:p>
          </table:table-cell>
          <table:table-cell table:style-name="ce5" office:value-type="string">
            <text:p>14F8</text:p>
          </table:table-cell>
          <table:table-cell table:style-name="ce3" table:formula="of:=(DECIMAL([.P23];16) * 328125) / (180224 * (COLUMN([.Q23])-3) * [.$G$3] / 2)" office:value-type="float" office:value="87.2611999511719">
            <text:p>87.261</text:p>
          </table:table-cell>
          <table:table-cell table:style-name="ce5" office:value-type="string">
            <text:p>17F8</text:p>
          </table:table-cell>
          <table:table-cell table:style-name="ce3" table:formula="of:=(DECIMAL([.R23];16) * 328125) / (180224 * (COLUMN([.S23])-3) * [.$G$3] / 2)" office:value-type="float" office:value="87.2774557633833">
            <text:p>87.277</text:p>
          </table:table-cell>
          <table:table-cell/>
          <table:table-cell table:style-name="ce7" table:formula="of:= 1200 * LOG([.E23]/[.$C23]*[.$G$3]/16;2)" office:value-type="float" office:value="-7.37204404150275">
            <text:p>-7.37</text:p>
          </table:table-cell>
          <table:table-cell table:style-name="ce7" table:formula="of:= 1200 * LOG([.G23]/[.$C23]*[.$G$3]/16;2)" office:value-type="float" office:value="-2.84593937445273">
            <text:p>-2.85</text:p>
          </table:table-cell>
          <table:table-cell table:style-name="ce7" table:formula="of:= 1200 * LOG([.I23]/[.$C23]*[.$G$3]/16;2)" office:value-type="float" office:value="-1.33986355170339">
            <text:p>-1.34</text:p>
          </table:table-cell>
          <table:table-cell table:style-name="ce7" table:formula="of:= 1200 * LOG([.K23]/[.$C23]*[.$G$3]/16;2)" office:value-type="float" office:value="-0.587316680881156">
            <text:p>-0.59</text:p>
          </table:table-cell>
          <table:table-cell table:style-name="ce7" table:formula="of:= 1200 * LOG([.M23]/[.$C23];2*[.$G$3]/16)" office:value-type="float" office:value="-0.13594552747894">
            <text:p>-0.14</text:p>
          </table:table-cell>
          <table:table-cell table:style-name="ce7" table:formula="of:= 1200 * LOG([.O23]/[.$C23];2*[.$G$3]/16)" office:value-type="float" office:value="-1.33986355170339">
            <text:p>-1.34</text:p>
          </table:table-cell>
          <table:table-cell table:style-name="ce7" table:formula="of:= 1200 * LOG([.Q23]/[.$C23];2*[.$G$3]/16)" office:value-type="float" office:value="-0.90979671330589">
            <text:p>-0.91</text:p>
          </table:table-cell>
          <table:table-cell table:style-name="ce7" table:formula="of:= 1200 * LOG([.S23]/[.$C23];2*[.$G$3]/16)" office:value-type="float" office:value="-0.587316680881156">
            <text:p>-0.59</text:p>
          </table:table-cell>
          <table:table-cell table:number-columns-repeated="996"/>
        </table:table-row>
        <table:table-row table:style-name="ro1">
          <table:table-cell office:value-type="float" office:value="18">
            <text:p>18</text:p>
          </table:table-cell>
          <table:table-cell office:value-type="string">
            <text:p>F#1</text:p>
          </table:table-cell>
          <table:table-cell table:style-name="ce3" table:formula="of:=[.$C$6] * POWER(2;[.$A24] / 12)" office:value-type="float" office:value="92.4986179459996">
            <text:p>92.499</text:p>
          </table:table-cell>
          <table:table-cell table:style-name="ce5" office:value-type="string">
            <text:p>32C</text:p>
          </table:table-cell>
          <table:table-cell table:style-name="ce3" table:formula="of:=(DECIMAL([.D24];16) * 328125) / (180224 * (COLUMN([.E24])-3) * [.$G$3] / 2)" office:value-type="float" office:value="92.3980366099964">
            <text:p>92.398</text:p>
          </table:table-cell>
          <table:table-cell table:style-name="ce5" office:value-type="float" office:value="658">
            <text:p>658</text:p>
          </table:table-cell>
          <table:table-cell table:style-name="ce3" table:formula="of:=(DECIMAL([.F24];16) * 328125) / (180224 * (COLUMN([.G24])-3) * [.$G$3] / 2)" office:value-type="float" office:value="92.3980366099964">
            <text:p>92.398</text:p>
          </table:table-cell>
          <table:table-cell table:style-name="ce5" office:value-type="string">
            <text:p>984</text:p>
          </table:table-cell>
          <table:table-cell table:style-name="ce3" table:formula="of:=(DECIMAL([.H24];16) * 328125) / (180224 * (COLUMN([.I24])-3) * [.$G$3] / 2)" office:value-type="float" office:value="92.3980366099964">
            <text:p>92.398</text:p>
          </table:table-cell>
          <table:table-cell table:style-name="ce5" office:value-type="string">
            <text:p>CB0</text:p>
          </table:table-cell>
          <table:table-cell table:style-name="ce3" table:formula="of:=(DECIMAL([.J24];16) * 328125) / (180224 * (COLUMN([.K24])-3) * [.$G$3] / 2)" office:value-type="float" office:value="92.3980366099964">
            <text:p>92.398</text:p>
          </table:table-cell>
          <table:table-cell table:style-name="ce5" office:value-type="string">
            <text:p>FE0</text:p>
          </table:table-cell>
          <table:table-cell table:style-name="ce3" table:formula="of:=(DECIMAL([.L24];16) * 328125) / (180224 * (COLUMN([.M24])-3) * [.$G$3] / 2)" office:value-type="float" office:value="92.4890691583807">
            <text:p>92.489</text:p>
          </table:table-cell>
          <table:table-cell table:style-name="ce5" office:value-type="string">
            <text:p>130C</text:p>
          </table:table-cell>
          <table:table-cell table:style-name="ce3" table:formula="of:=(DECIMAL([.N24];16) * 328125) / (180224 * (COLUMN([.O24])-3) * [.$G$3] / 2)" office:value-type="float" office:value="92.4738970669833">
            <text:p>92.474</text:p>
          </table:table-cell>
          <table:table-cell table:style-name="ce5" office:value-type="string">
            <text:p>1638</text:p>
          </table:table-cell>
          <table:table-cell table:style-name="ce3" table:formula="of:=(DECIMAL([.P24];16) * 328125) / (180224 * (COLUMN([.Q24])-3) * [.$G$3] / 2)" office:value-type="float" office:value="92.4630598588423">
            <text:p>92.463</text:p>
          </table:table-cell>
          <table:table-cell table:style-name="ce5" office:value-type="float" office:value="1964">
            <text:p>1964</text:p>
          </table:table-cell>
          <table:table-cell table:style-name="ce3" table:formula="of:=(DECIMAL([.R24];16) * 328125) / (180224 * (COLUMN([.S24])-3) * [.$G$3] / 2)" office:value-type="float" office:value="92.4549319527366">
            <text:p>92.455</text:p>
          </table:table-cell>
          <table:table-cell/>
          <table:table-cell table:style-name="ce7" table:formula="of:= 1200 * LOG([.E24]/[.$C24]*[.$G$3]/16;2)" office:value-type="float" office:value="-1.88353706218983">
            <text:p>-1.88</text:p>
          </table:table-cell>
          <table:table-cell table:style-name="ce7" table:formula="of:= 1200 * LOG([.G24]/[.$C24]*[.$G$3]/16;2)" office:value-type="float" office:value="-1.88353706218983">
            <text:p>-1.88</text:p>
          </table:table-cell>
          <table:table-cell table:style-name="ce7" table:formula="of:= 1200 * LOG([.I24]/[.$C24]*[.$G$3]/16;2)" office:value-type="float" office:value="-1.88353706218983">
            <text:p>-1.88</text:p>
          </table:table-cell>
          <table:table-cell table:style-name="ce7" table:formula="of:= 1200 * LOG([.K24]/[.$C24]*[.$G$3]/16;2)" office:value-type="float" office:value="-1.88353706218983">
            <text:p>-1.88</text:p>
          </table:table-cell>
          <table:table-cell table:style-name="ce7" table:formula="of:= 1200 * LOG([.M24]/[.$C24];2*[.$G$3]/16)" office:value-type="float" office:value="-0.178727422637075">
            <text:p>-0.18</text:p>
          </table:table-cell>
          <table:table-cell table:style-name="ce7" table:formula="of:= 1200 * LOG([.O24]/[.$C24];2*[.$G$3]/16)" office:value-type="float" office:value="-0.46274580553421">
            <text:p>-0.46</text:p>
          </table:table-cell>
          <table:table-cell table:style-name="ce7" table:formula="of:= 1200 * LOG([.Q24]/[.$C24];2*[.$G$3]/16)" office:value-type="float" office:value="-0.665644610227818">
            <text:p>-0.67</text:p>
          </table:table-cell>
          <table:table-cell table:style-name="ce7" table:formula="of:= 1200 * LOG([.S24]/[.$C24];2*[.$G$3]/16)" office:value-type="float" office:value="-0.817834320586223">
            <text:p>-0.82</text:p>
          </table:table-cell>
          <table:table-cell table:number-columns-repeated="996"/>
        </table:table-row>
        <table:table-row table:style-name="ro1">
          <table:table-cell office:value-type="float" office:value="19">
            <text:p>19</text:p>
          </table:table-cell>
          <table:table-cell office:value-type="string">
            <text:p>G-1</text:p>
          </table:table-cell>
          <table:table-cell table:style-name="ce3" table:formula="of:=[.$C$6] * POWER(2;[.$A25] / 12)" office:value-type="float" office:value="97.998871993027">
            <text:p>97.999</text:p>
          </table:table-cell>
          <table:table-cell table:style-name="ce5" office:value-type="string">
            <text:p>35C</text:p>
          </table:table-cell>
          <table:table-cell table:style-name="ce3" table:formula="of:=(DECIMAL([.D25];16) * 328125) / (180224 * (COLUMN([.E25])-3) * [.$G$3] / 2)" office:value-type="float" office:value="97.8599895130504">
            <text:p>97.860</text:p>
          </table:table-cell>
          <table:table-cell table:style-name="ce5" office:value-type="string">
            <text:p>6B8</text:p>
          </table:table-cell>
          <table:table-cell table:style-name="ce3" table:formula="of:=(DECIMAL([.F25];16) * 328125) / (180224 * (COLUMN([.G25])-3) * [.$G$3] / 2)" office:value-type="float" office:value="97.8599895130504">
            <text:p>97.860</text:p>
          </table:table-cell>
          <table:table-cell table:style-name="ce5" office:value-type="string">
            <text:p>A14</text:p>
          </table:table-cell>
          <table:table-cell table:style-name="ce3" table:formula="of:=(DECIMAL([.H25];16) * 328125) / (180224 * (COLUMN([.I25])-3) * [.$G$3] / 2)" office:value-type="float" office:value="97.8599895130504">
            <text:p>97.860</text:p>
          </table:table-cell>
          <table:table-cell table:style-name="ce5" office:value-type="string">
            <text:p>D74</text:p>
          </table:table-cell>
          <table:table-cell table:style-name="ce3" table:formula="of:=(DECIMAL([.J25];16) * 328125) / (180224 * (COLUMN([.K25])-3) * [.$G$3] / 2)" office:value-type="float" office:value="97.9737801985307">
            <text:p>97.974</text:p>
          </table:table-cell>
          <table:table-cell table:style-name="ce5" office:value-type="string">
            <text:p>10D0</text:p>
          </table:table-cell>
          <table:table-cell table:style-name="ce3" table:formula="of:=(DECIMAL([.L25];16) * 328125) / (180224 * (COLUMN([.M25])-3) * [.$G$3] / 2)" office:value-type="float" office:value="97.9510220614347">
            <text:p>97.951</text:p>
          </table:table-cell>
          <table:table-cell table:style-name="ce5" office:value-type="string">
            <text:p>142C</text:p>
          </table:table-cell>
          <table:table-cell table:style-name="ce3" table:formula="of:=(DECIMAL([.N25];16) * 328125) / (180224 * (COLUMN([.O25])-3) * [.$G$3] / 2)" office:value-type="float" office:value="97.9358499700373">
            <text:p>97.936</text:p>
          </table:table-cell>
          <table:table-cell table:style-name="ce5" office:value-type="string">
            <text:p>178C</text:p>
          </table:table-cell>
          <table:table-cell table:style-name="ce3" table:formula="of:=(DECIMAL([.P25];16) * 328125) / (180224 * (COLUMN([.Q25])-3) * [.$G$3] / 2)" office:value-type="float" office:value="97.9900360107422">
            <text:p>97.990</text:p>
          </table:table-cell>
          <table:table-cell table:style-name="ce5" office:value-type="string">
            <text:p>1AE8</text:p>
          </table:table-cell>
          <table:table-cell table:style-name="ce3" table:formula="of:=(DECIMAL([.R25];16) * 328125) / (180224 * (COLUMN([.S25])-3) * [.$G$3] / 2)" office:value-type="float" office:value="97.9737801985307">
            <text:p>97.974</text:p>
          </table:table-cell>
          <table:table-cell/>
          <table:table-cell table:style-name="ce7" table:formula="of:= 1200 * LOG([.E25]/[.$C25]*[.$G$3]/16;2)" office:value-type="float" office:value="-2.4552181770492">
            <text:p>-2.46</text:p>
          </table:table-cell>
          <table:table-cell table:style-name="ce7" table:formula="of:= 1200 * LOG([.G25]/[.$C25]*[.$G$3]/16;2)" office:value-type="float" office:value="-2.4552181770492">
            <text:p>-2.46</text:p>
          </table:table-cell>
          <table:table-cell table:style-name="ce7" table:formula="of:= 1200 * LOG([.I25]/[.$C25]*[.$G$3]/16;2)" office:value-type="float" office:value="-2.4552181770492">
            <text:p>-2.46</text:p>
          </table:table-cell>
          <table:table-cell table:style-name="ce7" table:formula="of:= 1200 * LOG([.K25]/[.$C25]*[.$G$3]/16;2)" office:value-type="float" office:value="-0.44332480818851">
            <text:p>-0.44</text:p>
          </table:table-cell>
          <table:table-cell table:style-name="ce7" table:formula="of:= 1200 * LOG([.M25]/[.$C25];2*[.$G$3]/16)" office:value-type="float" office:value="-0.845516481287376">
            <text:p>-0.85</text:p>
          </table:table-cell>
          <table:table-cell table:style-name="ce7" table:formula="of:= 1200 * LOG([.O25]/[.$C25];2*[.$G$3]/16)" office:value-type="float" office:value="-1.11369618116018">
            <text:p>-1.11</text:p>
          </table:table-cell>
          <table:table-cell table:style-name="ce7" table:formula="of:= 1200 * LOG([.Q25]/[.$C25];2*[.$G$3]/16)" office:value-type="float" office:value="-0.156102236137607">
            <text:p>-0.16</text:p>
          </table:table-cell>
          <table:table-cell table:style-name="ce7" table:formula="of:= 1200 * LOG([.S25]/[.$C25];2*[.$G$3]/16)" office:value-type="float" office:value="-0.44332480818851">
            <text:p>-0.44</text:p>
          </table:table-cell>
          <table:table-cell table:number-columns-repeated="996"/>
        </table:table-row>
        <table:table-row table:style-name="ro1">
          <table:table-cell office:value-type="float" office:value="20">
            <text:p>20</text:p>
          </table:table-cell>
          <table:table-cell office:value-type="string">
            <text:p>G#1</text:p>
          </table:table-cell>
          <table:table-cell table:style-name="ce3" table:formula="of:=[.$C$6] * POWER(2;[.$A26] / 12)" office:value-type="float" office:value="103.826188165453">
            <text:p>103.826</text:p>
          </table:table-cell>
          <table:table-cell table:style-name="ce5" office:value-type="float" office:value="390">
            <text:p>390</text:p>
          </table:table-cell>
          <table:table-cell table:style-name="ce3" table:formula="of:=(DECIMAL([.D26];16) * 328125) / (180224 * (COLUMN([.E26])-3) * [.$G$3] / 2)" office:value-type="float" office:value="103.777105158026">
            <text:p>103.777</text:p>
          </table:table-cell>
          <table:table-cell table:style-name="ce5" office:value-type="float" office:value="720">
            <text:p>720</text:p>
          </table:table-cell>
          <table:table-cell table:style-name="ce3" table:formula="of:=(DECIMAL([.F26];16) * 328125) / (180224 * (COLUMN([.G26])-3) * [.$G$3] / 2)" office:value-type="float" office:value="103.777105158026">
            <text:p>103.777</text:p>
          </table:table-cell>
          <table:table-cell table:style-name="ce5" office:value-type="string">
            <text:p>AB0</text:p>
          </table:table-cell>
          <table:table-cell table:style-name="ce3" table:formula="of:=(DECIMAL([.H26];16) * 328125) / (180224 * (COLUMN([.I26])-3) * [.$G$3] / 2)" office:value-type="float" office:value="103.777105158026">
            <text:p>103.777</text:p>
          </table:table-cell>
          <table:table-cell table:style-name="ce5" office:value-type="string">
            <text:p>E40</text:p>
          </table:table-cell>
          <table:table-cell table:style-name="ce3" table:formula="of:=(DECIMAL([.J26];16) * 328125) / (180224 * (COLUMN([.K26])-3) * [.$G$3] / 2)" office:value-type="float" office:value="103.777105158026">
            <text:p>103.777</text:p>
          </table:table-cell>
          <table:table-cell table:style-name="ce5" office:value-type="string">
            <text:p>11D0</text:p>
          </table:table-cell>
          <table:table-cell table:style-name="ce3" table:formula="of:=(DECIMAL([.L26];16) * 328125) / (180224 * (COLUMN([.M26])-3) * [.$G$3] / 2)" office:value-type="float" office:value="103.777105158026">
            <text:p>103.777</text:p>
          </table:table-cell>
          <table:table-cell table:style-name="ce5" office:value-type="string">
            <text:p>1560</text:p>
          </table:table-cell>
          <table:table-cell table:style-name="ce3" table:formula="of:=(DECIMAL([.N26];16) * 328125) / (180224 * (COLUMN([.O26])-3) * [.$G$3] / 2)" office:value-type="float" office:value="103.777105158026">
            <text:p>103.777</text:p>
          </table:table-cell>
          <table:table-cell table:style-name="ce5" office:value-type="string">
            <text:p>18F0</text:p>
          </table:table-cell>
          <table:table-cell table:style-name="ce3" table:formula="of:=(DECIMAL([.P26];16) * 328125) / (180224 * (COLUMN([.Q26])-3) * [.$G$3] / 2)" office:value-type="float" office:value="103.777105158026">
            <text:p>103.777</text:p>
          </table:table-cell>
          <table:table-cell table:style-name="ce5" office:value-type="string">
            <text:p>1C80</text:p>
          </table:table-cell>
          <table:table-cell table:style-name="ce3" table:formula="of:=(DECIMAL([.R26];16) * 328125) / (180224 * (COLUMN([.S26])-3) * [.$G$3] / 2)" office:value-type="float" office:value="103.777105158026">
            <text:p>103.777</text:p>
          </table:table-cell>
          <table:table-cell/>
          <table:table-cell table:style-name="ce7" table:formula="of:= 1200 * LOG([.E26]/[.$C26]*[.$G$3]/16;2)" office:value-type="float" office:value="-0.818620686711622">
            <text:p>-0.82</text:p>
          </table:table-cell>
          <table:table-cell table:style-name="ce7" table:formula="of:= 1200 * LOG([.G26]/[.$C26]*[.$G$3]/16;2)" office:value-type="float" office:value="-0.818620686711622">
            <text:p>-0.82</text:p>
          </table:table-cell>
          <table:table-cell table:style-name="ce7" table:formula="of:= 1200 * LOG([.I26]/[.$C26]*[.$G$3]/16;2)" office:value-type="float" office:value="-0.818620686711622">
            <text:p>-0.82</text:p>
          </table:table-cell>
          <table:table-cell table:style-name="ce7" table:formula="of:= 1200 * LOG([.K26]/[.$C26]*[.$G$3]/16;2)" office:value-type="float" office:value="-0.818620686711622">
            <text:p>-0.82</text:p>
          </table:table-cell>
          <table:table-cell table:style-name="ce7" table:formula="of:= 1200 * LOG([.M26]/[.$C26];2*[.$G$3]/16)" office:value-type="float" office:value="-0.818620686711622">
            <text:p>-0.82</text:p>
          </table:table-cell>
          <table:table-cell table:style-name="ce7" table:formula="of:= 1200 * LOG([.O26]/[.$C26];2*[.$G$3]/16)" office:value-type="float" office:value="-0.818620686711622">
            <text:p>-0.82</text:p>
          </table:table-cell>
          <table:table-cell table:style-name="ce7" table:formula="of:= 1200 * LOG([.Q26]/[.$C26];2*[.$G$3]/16)" office:value-type="float" office:value="-0.818620686711622">
            <text:p>-0.82</text:p>
          </table:table-cell>
          <table:table-cell table:style-name="ce7" table:formula="of:= 1200 * LOG([.S26]/[.$C26];2*[.$G$3]/16)" office:value-type="float" office:value="-0.818620686711622">
            <text:p>-0.82</text:p>
          </table:table-cell>
          <table:table-cell table:number-columns-repeated="996"/>
        </table:table-row>
        <table:table-row table:style-name="ro1">
          <table:table-cell office:value-type="float" office:value="21">
            <text:p>21</text:p>
          </table:table-cell>
          <table:table-cell office:value-type="string">
            <text:p>A-1</text:p>
          </table:table-cell>
          <table:table-cell table:style-name="ce3" table:formula="of:=[.$C$6] * POWER(2;[.$A27] / 12)" office:value-type="float" office:value="110.000014589301">
            <text:p>110.000</text:p>
          </table:table-cell>
          <table:table-cell table:style-name="ce5" office:value-type="string">
            <text:p>3C4</text:p>
          </table:table-cell>
          <table:table-cell table:style-name="ce3" table:formula="of:=(DECIMAL([.D27];16) * 328125) / (180224 * (COLUMN([.E27])-3) * [.$G$3] / 2)" office:value-type="float" office:value="109.694220803001">
            <text:p>109.694</text:p>
          </table:table-cell>
          <table:table-cell table:style-name="ce5" office:value-type="string">
            <text:p>78C</text:p>
          </table:table-cell>
          <table:table-cell table:style-name="ce3" table:formula="of:=(DECIMAL([.F27];16) * 328125) / (180224 * (COLUMN([.G27])-3) * [.$G$3] / 2)" office:value-type="float" office:value="109.921802173961">
            <text:p>109.922</text:p>
          </table:table-cell>
          <table:table-cell table:style-name="ce5" office:value-type="string">
            <text:p>B54</text:p>
          </table:table-cell>
          <table:table-cell table:style-name="ce3" table:formula="of:=(DECIMAL([.H27];16) * 328125) / (180224 * (COLUMN([.I27])-3) * [.$G$3] / 2)" office:value-type="float" office:value="109.997662630948">
            <text:p>109.998</text:p>
          </table:table-cell>
          <table:table-cell table:style-name="ce5" office:value-type="string">
            <text:p>F18</text:p>
          </table:table-cell>
          <table:table-cell table:style-name="ce3" table:formula="of:=(DECIMAL([.J27];16) * 328125) / (180224 * (COLUMN([.K27])-3) * [.$G$3] / 2)" office:value-type="float" office:value="109.921802173961">
            <text:p>109.922</text:p>
          </table:table-cell>
          <table:table-cell table:style-name="ce5" office:value-type="string">
            <text:p>12E0</text:p>
          </table:table-cell>
          <table:table-cell table:style-name="ce3" table:formula="of:=(DECIMAL([.L27];16) * 328125) / (180224 * (COLUMN([.M27])-3) * [.$G$3] / 2)" office:value-type="float" office:value="109.967318448153">
            <text:p>109.967</text:p>
          </table:table-cell>
          <table:table-cell table:style-name="ce5" office:value-type="string">
            <text:p>16A8</text:p>
          </table:table-cell>
          <table:table-cell table:style-name="ce3" table:formula="of:=(DECIMAL([.N27];16) * 328125) / (180224 * (COLUMN([.O27])-3) * [.$G$3] / 2)" office:value-type="float" office:value="109.997662630948">
            <text:p>109.998</text:p>
          </table:table-cell>
          <table:table-cell table:style-name="ce5" office:value-type="string">
            <text:p>1A6C</text:p>
          </table:table-cell>
          <table:table-cell table:style-name="ce3" table:formula="of:=(DECIMAL([.P27];16) * 328125) / (180224 * (COLUMN([.Q27])-3) * [.$G$3] / 2)" office:value-type="float" office:value="109.954313798384">
            <text:p>109.954</text:p>
          </table:table-cell>
          <table:table-cell table:style-name="ce5" table:formula="of:=&quot;1E34&quot;" office:value-type="string" office:string-value="1E34">
            <text:p>1E34</text:p>
          </table:table-cell>
          <table:table-cell table:style-name="ce3" table:formula="of:=(DECIMAL([.R27];16) * 328125) / (180224 * (COLUMN([.S27])-3) * [.$G$3] / 2)" office:value-type="float" office:value="109.978697516701">
            <text:p>109.979</text:p>
          </table:table-cell>
          <table:table-cell/>
          <table:table-cell table:style-name="ce7" table:formula="of:= 1200 * LOG([.E27]/[.$C27]*[.$G$3]/16;2)" office:value-type="float" office:value="-4.81943420844737">
            <text:p>-4.82</text:p>
          </table:table-cell>
          <table:table-cell table:style-name="ce7" table:formula="of:= 1200 * LOG([.G27]/[.$C27]*[.$G$3]/16;2)" office:value-type="float" office:value="-1.23138308147349">
            <text:p>-1.23</text:p>
          </table:table-cell>
          <table:table-cell table:style-name="ce7" table:formula="of:= 1200 * LOG([.I27]/[.$C27]*[.$G$3]/16;2)" office:value-type="float" office:value="-0.0370166670325036">
            <text:p>-0.04</text:p>
          </table:table-cell>
          <table:table-cell table:style-name="ce7" table:formula="of:= 1200 * LOG([.K27]/[.$C27]*[.$G$3]/16;2)" office:value-type="float" office:value="-1.23138308147349">
            <text:p>-1.23</text:p>
          </table:table-cell>
          <table:table-cell table:style-name="ce7" table:formula="of:= 1200 * LOG([.M27]/[.$C27];2*[.$G$3]/16)" office:value-type="float" office:value="-0.514664359141477">
            <text:p>-0.51</text:p>
          </table:table-cell>
          <table:table-cell table:style-name="ce7" table:formula="of:= 1200 * LOG([.O27]/[.$C27];2*[.$G$3]/16)" office:value-type="float" office:value="-0.0370166670325036">
            <text:p>-0.04</text:p>
          </table:table-cell>
          <table:table-cell table:style-name="ce7" table:formula="of:= 1200 * LOG([.Q27]/[.$C27];2*[.$G$3]/16)" office:value-type="float" office:value="-0.719410861546248">
            <text:p>-0.72</text:p>
          </table:table-cell>
          <table:table-cell table:style-name="ce7" table:formula="of:= 1200 * LOG([.S27]/[.$C27];2*[.$G$3]/16)" office:value-type="float" office:value="-0.335531030918333">
            <text:p>-0.34</text:p>
          </table:table-cell>
          <table:table-cell table:number-columns-repeated="996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A#1</text:p>
          </table:table-cell>
          <table:table-cell table:style-name="ce3" table:formula="of:=[.$C$6] * POWER(2;[.$A28] / 12)" office:value-type="float" office:value="116.540955836349">
            <text:p>116.541</text:p>
          </table:table-cell>
          <table:table-cell table:style-name="ce5" office:value-type="float" office:value="400">
            <text:p>400</text:p>
          </table:table-cell>
          <table:table-cell table:style-name="ce3" table:formula="of:=(DECIMAL([.D28];16) * 328125) / (180224 * (COLUMN([.E28])-3) * [.$G$3] / 2)" office:value-type="float" office:value="116.521661931818">
            <text:p>116.522</text:p>
          </table:table-cell>
          <table:table-cell table:style-name="ce5" office:value-type="float" office:value="800">
            <text:p>800</text:p>
          </table:table-cell>
          <table:table-cell table:style-name="ce3" table:formula="of:=(DECIMAL([.F28];16) * 328125) / (180224 * (COLUMN([.G28])-3) * [.$G$3] / 2)" office:value-type="float" office:value="116.521661931818">
            <text:p>116.522</text:p>
          </table:table-cell>
          <table:table-cell table:style-name="ce5" office:value-type="string">
            <text:p>C00</text:p>
          </table:table-cell>
          <table:table-cell table:style-name="ce3" table:formula="of:=(DECIMAL([.H28];16) * 328125) / (180224 * (COLUMN([.I28])-3) * [.$G$3] / 2)" office:value-type="float" office:value="116.521661931818">
            <text:p>116.522</text:p>
          </table:table-cell>
          <table:table-cell table:style-name="ce5" office:value-type="float" office:value="1000">
            <text:p>1000</text:p>
          </table:table-cell>
          <table:table-cell table:style-name="ce3" table:formula="of:=(DECIMAL([.J28];16) * 328125) / (180224 * (COLUMN([.K28])-3) * [.$G$3] / 2)" office:value-type="float" office:value="116.521661931818">
            <text:p>116.522</text:p>
          </table:table-cell>
          <table:table-cell table:style-name="ce5" office:value-type="string">
            <text:p>1400</text:p>
          </table:table-cell>
          <table:table-cell table:style-name="ce3" table:formula="of:=(DECIMAL([.L28];16) * 328125) / (180224 * (COLUMN([.M28])-3) * [.$G$3] / 2)" office:value-type="float" office:value="116.521661931818">
            <text:p>116.522</text:p>
          </table:table-cell>
          <table:table-cell table:style-name="ce5" office:value-type="string">
            <text:p>1800</text:p>
          </table:table-cell>
          <table:table-cell table:style-name="ce3" table:formula="of:=(DECIMAL([.N28];16) * 328125) / (180224 * (COLUMN([.O28])-3) * [.$G$3] / 2)" office:value-type="float" office:value="116.521661931818">
            <text:p>116.522</text:p>
          </table:table-cell>
          <table:table-cell table:style-name="ce5" office:value-type="string">
            <text:p>1C00</text:p>
          </table:table-cell>
          <table:table-cell table:style-name="ce3" table:formula="of:=(DECIMAL([.P28];16) * 328125) / (180224 * (COLUMN([.Q28])-3) * [.$G$3] / 2)" office:value-type="float" office:value="116.521661931818">
            <text:p>116.522</text:p>
          </table:table-cell>
          <table:table-cell table:style-name="ce5" office:value-type="float" office:value="2000">
            <text:p>2000</text:p>
          </table:table-cell>
          <table:table-cell table:style-name="ce3" table:formula="of:=(DECIMAL([.R28];16) * 328125) / (180224 * (COLUMN([.S28])-3) * [.$G$3] / 2)" office:value-type="float" office:value="116.521661931818">
            <text:p>116.522</text:p>
          </table:table-cell>
          <table:table-cell/>
          <table:table-cell table:style-name="ce7" table:formula="of:= 1200 * LOG([.E28]/[.$C28]*[.$G$3]/16;2)" office:value-type="float" office:value="-0.286637684401175">
            <text:p>-0.29</text:p>
          </table:table-cell>
          <table:table-cell table:style-name="ce7" table:formula="of:= 1200 * LOG([.G28]/[.$C28]*[.$G$3]/16;2)" office:value-type="float" office:value="-0.286637684401175">
            <text:p>-0.29</text:p>
          </table:table-cell>
          <table:table-cell table:style-name="ce7" table:formula="of:= 1200 * LOG([.I28]/[.$C28]*[.$G$3]/16;2)" office:value-type="float" office:value="-0.286637684401175">
            <text:p>-0.29</text:p>
          </table:table-cell>
          <table:table-cell table:style-name="ce7" table:formula="of:= 1200 * LOG([.K28]/[.$C28]*[.$G$3]/16;2)" office:value-type="float" office:value="-0.286637684401175">
            <text:p>-0.29</text:p>
          </table:table-cell>
          <table:table-cell table:style-name="ce7" table:formula="of:= 1200 * LOG([.M28]/[.$C28];2*[.$G$3]/16)" office:value-type="float" office:value="-0.286637684401175">
            <text:p>-0.29</text:p>
          </table:table-cell>
          <table:table-cell table:style-name="ce7" table:formula="of:= 1200 * LOG([.O28]/[.$C28];2*[.$G$3]/16)" office:value-type="float" office:value="-0.286637684401175">
            <text:p>-0.29</text:p>
          </table:table-cell>
          <table:table-cell table:style-name="ce7" table:formula="of:= 1200 * LOG([.Q28]/[.$C28];2*[.$G$3]/16)" office:value-type="float" office:value="-0.286637684401175">
            <text:p>-0.29</text:p>
          </table:table-cell>
          <table:table-cell table:style-name="ce7" table:formula="of:= 1200 * LOG([.S28]/[.$C28];2*[.$G$3]/16)" office:value-type="float" office:value="-0.286637684401175">
            <text:p>-0.29</text:p>
          </table:table-cell>
          <table:table-cell table:number-columns-repeated="996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B-1</text:p>
          </table:table-cell>
          <table:table-cell table:style-name="ce3" table:formula="of:=[.$C$6] * POWER(2;[.$A29] / 12)" office:value-type="float" office:value="123.470841689968">
            <text:p>123.471</text:p>
          </table:table-cell>
          <table:table-cell table:style-name="ce5" office:value-type="string">
            <text:p>43C</text:p>
          </table:table-cell>
          <table:table-cell table:style-name="ce3" table:formula="of:=(DECIMAL([.D29];16) * 328125) / (180224 * (COLUMN([.E29])-3) * [.$G$3] / 2)" office:value-type="float" office:value="123.349103060636">
            <text:p>123.349</text:p>
          </table:table-cell>
          <table:table-cell table:style-name="ce5" office:value-type="float" office:value="878">
            <text:p>878</text:p>
          </table:table-cell>
          <table:table-cell table:style-name="ce3" table:formula="of:=(DECIMAL([.F29];16) * 328125) / (180224 * (COLUMN([.G29])-3) * [.$G$3] / 2)" office:value-type="float" office:value="123.349103060636">
            <text:p>123.349</text:p>
          </table:table-cell>
          <table:table-cell table:style-name="ce5" office:value-type="string">
            <text:p>CB4</text:p>
          </table:table-cell>
          <table:table-cell table:style-name="ce3" table:formula="of:=(DECIMAL([.H29];16) * 328125) / (180224 * (COLUMN([.I29])-3) * [.$G$3] / 2)" office:value-type="float" office:value="123.349103060636">
            <text:p>123.349</text:p>
          </table:table-cell>
          <table:table-cell table:style-name="ce5" office:value-type="string">
            <text:p>10F4</text:p>
          </table:table-cell>
          <table:table-cell table:style-name="ce3" table:formula="of:=(DECIMAL([.J29];16) * 328125) / (180224 * (COLUMN([.K29])-3) * [.$G$3] / 2)" office:value-type="float" office:value="123.462893746116">
            <text:p>123.463</text:p>
          </table:table-cell>
          <table:table-cell table:style-name="ce5" office:value-type="string">
            <text:p>1530</text:p>
          </table:table-cell>
          <table:table-cell table:style-name="ce3" table:formula="of:=(DECIMAL([.L29];16) * 328125) / (180224 * (COLUMN([.M29])-3) * [.$G$3] / 2)" office:value-type="float" office:value="123.44013560902">
            <text:p>123.440</text:p>
          </table:table-cell>
          <table:table-cell table:style-name="ce5" office:value-type="string">
            <text:p>196C</text:p>
          </table:table-cell>
          <table:table-cell table:style-name="ce3" table:formula="of:=(DECIMAL([.N29];16) * 328125) / (180224 * (COLUMN([.O29])-3) * [.$G$3] / 2)" office:value-type="float" office:value="123.424963517623">
            <text:p>123.425</text:p>
          </table:table-cell>
          <table:table-cell table:style-name="ce5" office:value-type="string">
            <text:p>1DA8</text:p>
          </table:table-cell>
          <table:table-cell table:style-name="ce3" table:formula="of:=(DECIMAL([.P29];16) * 328125) / (180224 * (COLUMN([.Q29])-3) * [.$G$3] / 2)" office:value-type="float" office:value="123.414126309482">
            <text:p>123.414</text:p>
          </table:table-cell>
          <table:table-cell table:style-name="ce5" table:formula="of:=&quot;21E8&quot;" office:value-type="string" office:string-value="21E8">
            <text:p>21E8</text:p>
          </table:table-cell>
          <table:table-cell table:style-name="ce3" table:formula="of:=(DECIMAL([.R29];16) * 328125) / (180224 * (COLUMN([.S29])-3) * [.$G$3] / 2)" office:value-type="float" office:value="123.462893746116">
            <text:p>123.463</text:p>
          </table:table-cell>
          <table:table-cell/>
          <table:table-cell table:style-name="ce7" table:formula="of:= 1200 * LOG([.E29]/[.$C29]*[.$G$3]/16;2)" office:value-type="float" office:value="-1.70778805975558">
            <text:p>-1.71</text:p>
          </table:table-cell>
          <table:table-cell table:style-name="ce7" table:formula="of:= 1200 * LOG([.G29]/[.$C29]*[.$G$3]/16;2)" office:value-type="float" office:value="-1.70778805975558">
            <text:p>-1.71</text:p>
          </table:table-cell>
          <table:table-cell table:style-name="ce7" table:formula="of:= 1200 * LOG([.I29]/[.$C29]*[.$G$3]/16;2)" office:value-type="float" office:value="-1.70778805975558">
            <text:p>-1.71</text:p>
          </table:table-cell>
          <table:table-cell table:style-name="ce7" table:formula="of:= 1200 * LOG([.K29]/[.$C29]*[.$G$3]/16;2)" office:value-type="float" office:value="-0.111444886191561">
            <text:p>-0.11</text:p>
          </table:table-cell>
          <table:table-cell table:style-name="ce7" table:formula="of:= 1200 * LOG([.M29]/[.$C29];2*[.$G$3]/16)" office:value-type="float" office:value="-0.430595785623572">
            <text:p>-0.43</text:p>
          </table:table-cell>
          <table:table-cell table:style-name="ce7" table:formula="of:= 1200 * LOG([.O29]/[.$C29];2*[.$G$3]/16)" office:value-type="float" office:value="-0.643395742755438">
            <text:p>-0.64</text:p>
          </table:table-cell>
          <table:table-cell table:style-name="ce7" table:formula="of:= 1200 * LOG([.Q29]/[.$C29];2*[.$G$3]/16)" office:value-type="float" office:value="-0.795411728195176">
            <text:p>-0.80</text:p>
          </table:table-cell>
          <table:table-cell table:style-name="ce7" table:formula="of:= 1200 * LOG([.S29]/[.$C29];2*[.$G$3]/16)" office:value-type="float" office:value="-0.111444886191561">
            <text:p>-0.11</text:p>
          </table:table-cell>
          <table:table-cell table:number-columns-repeated="996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C-2</text:p>
          </table:table-cell>
          <table:table-cell table:style-name="ce3" table:formula="of:=[.$C$6] * POWER(2;[.$A30] / 12)" office:value-type="float" office:value="130.8128">
            <text:p>130.813</text:p>
          </table:table-cell>
          <table:table-cell table:style-name="ce5" office:value-type="string">
            <text:p>47C</text:p>
          </table:table-cell>
          <table:table-cell table:style-name="ce3" table:formula="of:=(DECIMAL([.D30];16) * 328125) / (180224 * (COLUMN([.E30])-3) * [.$G$3] / 2)" office:value-type="float" office:value="130.631706931374">
            <text:p>130.632</text:p>
          </table:table-cell>
          <table:table-cell table:style-name="ce5" office:value-type="string">
            <text:p>8F8</text:p>
          </table:table-cell>
          <table:table-cell table:style-name="ce3" table:formula="of:=(DECIMAL([.F30];16) * 328125) / (180224 * (COLUMN([.G30])-3) * [.$G$3] / 2)" office:value-type="float" office:value="130.631706931374">
            <text:p>130.632</text:p>
          </table:table-cell>
          <table:table-cell table:style-name="ce5" office:value-type="string">
            <text:p>D78</text:p>
          </table:table-cell>
          <table:table-cell table:style-name="ce3" table:formula="of:=(DECIMAL([.H30];16) * 328125) / (180224 * (COLUMN([.I30])-3) * [.$G$3] / 2)" office:value-type="float" office:value="130.783427845348">
            <text:p>130.783</text:p>
          </table:table-cell>
          <table:table-cell table:style-name="ce5" office:value-type="string">
            <text:p>11F4</text:p>
          </table:table-cell>
          <table:table-cell table:style-name="ce3" table:formula="of:=(DECIMAL([.J30];16) * 328125) / (180224 * (COLUMN([.K30])-3) * [.$G$3] / 2)" office:value-type="float" office:value="130.745497616855">
            <text:p>130.745</text:p>
          </table:table-cell>
          <table:table-cell table:style-name="ce5" office:value-type="string">
            <text:p>1670</text:p>
          </table:table-cell>
          <table:table-cell table:style-name="ce3" table:formula="of:=(DECIMAL([.L30];16) * 328125) / (180224 * (COLUMN([.M30])-3) * [.$G$3] / 2)" office:value-type="float" office:value="130.722739479759">
            <text:p>130.723</text:p>
          </table:table-cell>
          <table:table-cell table:style-name="ce5" office:value-type="string">
            <text:p>1AF0</text:p>
          </table:table-cell>
          <table:table-cell table:style-name="ce3" table:formula="of:=(DECIMAL([.N30];16) * 328125) / (180224 * (COLUMN([.O30])-3) * [.$G$3] / 2)" office:value-type="float" office:value="130.783427845348">
            <text:p>130.783</text:p>
          </table:table-cell>
          <table:table-cell table:style-name="ce5" office:value-type="string">
            <text:p>1F6C</text:p>
          </table:table-cell>
          <table:table-cell table:style-name="ce3" table:formula="of:=(DECIMAL([.P30];16) * 328125) / (180224 * (COLUMN([.Q30])-3) * [.$G$3] / 2)" office:value-type="float" office:value="130.761753429066">
            <text:p>130.762</text:p>
          </table:table-cell>
          <table:table-cell table:style-name="ce5" office:value-type="string">
            <text:p>23EC</text:p>
          </table:table-cell>
          <table:table-cell table:style-name="ce3" table:formula="of:=(DECIMAL([.R30];16) * 328125) / (180224 * (COLUMN([.S30])-3) * [.$G$3] / 2)" office:value-type="float" office:value="130.802392959595">
            <text:p>130.802</text:p>
          </table:table-cell>
          <table:table-cell/>
          <table:table-cell table:style-name="ce7" table:formula="of:= 1200 * LOG([.E30]/[.$C30]*[.$G$3]/16;2)" office:value-type="float" office:value="-2.39832567357595">
            <text:p>-2.40</text:p>
          </table:table-cell>
          <table:table-cell table:style-name="ce7" table:formula="of:= 1200 * LOG([.G30]/[.$C30]*[.$G$3]/16;2)" office:value-type="float" office:value="-2.39832567357595">
            <text:p>-2.40</text:p>
          </table:table-cell>
          <table:table-cell table:style-name="ce7" table:formula="of:= 1200 * LOG([.I30]/[.$C30]*[.$G$3]/16;2)" office:value-type="float" office:value="-0.388767642871048">
            <text:p>-0.39</text:p>
          </table:table-cell>
          <table:table-cell table:style-name="ce7" table:formula="of:= 1200 * LOG([.K30]/[.$C30]*[.$G$3]/16;2)" office:value-type="float" office:value="-0.890938509065358">
            <text:p>-0.89</text:p>
          </table:table-cell>
          <table:table-cell table:style-name="ce7" table:formula="of:= 1200 * LOG([.M30]/[.$C30];2*[.$G$3]/16)" office:value-type="float" office:value="-1.19231096157437">
            <text:p>-1.19</text:p>
          </table:table-cell>
          <table:table-cell table:style-name="ce7" table:formula="of:= 1200 * LOG([.O30]/[.$C30];2*[.$G$3]/16)" office:value-type="float" office:value="-0.388767642871048">
            <text:p>-0.39</text:p>
          </table:table-cell>
          <table:table-cell table:style-name="ce7" table:formula="of:= 1200 * LOG([.Q30]/[.$C30];2*[.$G$3]/16)" office:value-type="float" office:value="-0.675704587103882">
            <text:p>-0.68</text:p>
          </table:table-cell>
          <table:table-cell table:style-name="ce7" table:formula="of:= 1200 * LOG([.S30]/[.$C30];2*[.$G$3]/16)" office:value-type="float" office:value="-0.137736822585252">
            <text:p>-0.14</text:p>
          </table:table-cell>
          <table:table-cell table:number-columns-repeated="996"/>
        </table:table-row>
        <table:table-row table:style-name="ro1">
          <table:table-cell office:value-type="float" office:value="25">
            <text:p>25</text:p>
          </table:table-cell>
          <table:table-cell office:value-type="string">
            <text:p>C#2</text:p>
          </table:table-cell>
          <table:table-cell table:style-name="ce3" table:formula="of:=[.$C$6] * POWER(2;[.$A31] / 12)" office:value-type="float" office:value="138.591333869804">
            <text:p>138.591</text:p>
          </table:table-cell>
          <table:table-cell table:style-name="ce5" office:value-type="string">
            <text:p>4C0</text:p>
          </table:table-cell>
          <table:table-cell table:style-name="ce3" table:formula="of:=(DECIMAL([.D31];16) * 328125) / (180224 * (COLUMN([.E31])-3) * [.$G$3] / 2)" office:value-type="float" office:value="138.369473544034">
            <text:p>138.369</text:p>
          </table:table-cell>
          <table:table-cell table:style-name="ce5" office:value-type="float" office:value="980">
            <text:p>980</text:p>
          </table:table-cell>
          <table:table-cell table:style-name="ce3" table:formula="of:=(DECIMAL([.F31];16) * 328125) / (180224 * (COLUMN([.G31])-3) * [.$G$3] / 2)" office:value-type="float" office:value="138.369473544034">
            <text:p>138.369</text:p>
          </table:table-cell>
          <table:table-cell table:style-name="ce5" office:value-type="string">
            <text:p>E44</text:p>
          </table:table-cell>
          <table:table-cell table:style-name="ce3" table:formula="of:=(DECIMAL([.H31];16) * 328125) / (180224 * (COLUMN([.I31])-3) * [.$G$3] / 2)" office:value-type="float" office:value="138.521194458008">
            <text:p>138.521</text:p>
          </table:table-cell>
          <table:table-cell table:style-name="ce5" office:value-type="float" office:value="1304">
            <text:p>1304</text:p>
          </table:table-cell>
          <table:table-cell table:style-name="ce3" table:formula="of:=(DECIMAL([.J31];16) * 328125) / (180224 * (COLUMN([.K31])-3) * [.$G$3] / 2)" office:value-type="float" office:value="138.483264229514">
            <text:p>138.483</text:p>
          </table:table-cell>
          <table:table-cell table:style-name="ce5" office:value-type="string">
            <text:p>17C8</text:p>
          </table:table-cell>
          <table:table-cell table:style-name="ce3" table:formula="of:=(DECIMAL([.L31];16) * 328125) / (180224 * (COLUMN([.M31])-3) * [.$G$3] / 2)" office:value-type="float" office:value="138.551538640803">
            <text:p>138.552</text:p>
          </table:table-cell>
          <table:table-cell table:style-name="ce5" office:value-type="string">
            <text:p>1C88</text:p>
          </table:table-cell>
          <table:table-cell table:style-name="ce3" table:formula="of:=(DECIMAL([.N31];16) * 328125) / (180224 * (COLUMN([.O31])-3) * [.$G$3] / 2)" office:value-type="float" office:value="138.521194458008">
            <text:p>138.521</text:p>
          </table:table-cell>
          <table:table-cell table:style-name="ce5" office:value-type="string">
            <text:p>214C</text:p>
          </table:table-cell>
          <table:table-cell table:style-name="ce3" table:formula="of:=(DECIMAL([.P31];16) * 328125) / (180224 * (COLUMN([.Q31])-3) * [.$G$3] / 2)" office:value-type="float" office:value="138.564543290572">
            <text:p>138.565</text:p>
          </table:table-cell>
          <table:table-cell table:style-name="ce5" office:value-type="string">
            <text:p>260C</text:p>
          </table:table-cell>
          <table:table-cell table:style-name="ce3" table:formula="of:=(DECIMAL([.R31];16) * 328125) / (180224 * (COLUMN([.S31])-3) * [.$G$3] / 2)" office:value-type="float" office:value="138.540159572255">
            <text:p>138.540</text:p>
          </table:table-cell>
          <table:table-cell/>
          <table:table-cell table:style-name="ce7" table:formula="of:= 1200 * LOG([.E31]/[.$C31]*[.$G$3]/16;2)" office:value-type="float" office:value="-2.77362155209879">
            <text:p>-2.77</text:p>
          </table:table-cell>
          <table:table-cell table:style-name="ce7" table:formula="of:= 1200 * LOG([.G31]/[.$C31]*[.$G$3]/16;2)" office:value-type="float" office:value="-2.77362155209879">
            <text:p>-2.77</text:p>
          </table:table-cell>
          <table:table-cell table:style-name="ce7" table:formula="of:= 1200 * LOG([.I31]/[.$C31]*[.$G$3]/16;2)" office:value-type="float" office:value="-0.876378568722359">
            <text:p>-0.88</text:p>
          </table:table-cell>
          <table:table-cell table:style-name="ce7" table:formula="of:= 1200 * LOG([.K31]/[.$C31]*[.$G$3]/16;2)" office:value-type="float" office:value="-1.35049442792712">
            <text:p>-1.35</text:p>
          </table:table-cell>
          <table:table-cell table:style-name="ce7" table:formula="of:= 1200 * LOG([.M31]/[.$C31];2*[.$G$3]/16)" office:value-type="float" office:value="-0.497179344981527">
            <text:p>-0.50</text:p>
          </table:table-cell>
          <table:table-cell table:style-name="ce7" table:formula="of:= 1200 * LOG([.O31]/[.$C31];2*[.$G$3]/16)" office:value-type="float" office:value="-0.876378568722359">
            <text:p>-0.88</text:p>
          </table:table-cell>
          <table:table-cell table:style-name="ce7" table:formula="of:= 1200 * LOG([.Q31]/[.$C31];2*[.$G$3]/16)" office:value-type="float" office:value="-0.334690814282212">
            <text:p>-0.33</text:p>
          </table:table-cell>
          <table:table-cell table:style-name="ce7" table:formula="of:= 1200 * LOG([.S31]/[.$C31];2*[.$G$3]/16)" office:value-type="float" office:value="-0.639369320755845">
            <text:p>-0.64</text:p>
          </table:table-cell>
          <table:table-cell table:number-columns-repeated="996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D-2</text:p>
          </table:table-cell>
          <table:table-cell table:style-name="ce3" table:formula="of:=[.$C$6] * POWER(2;[.$A32] / 12)" office:value-type="float" office:value="146.832403433084">
            <text:p>146.832</text:p>
          </table:table-cell>
          <table:table-cell table:style-name="ce5" office:value-type="float" office:value="508">
            <text:p>508</text:p>
          </table:table-cell>
          <table:table-cell table:style-name="ce3" table:formula="of:=(DECIMAL([.D32];16) * 328125) / (180224 * (COLUMN([.E32])-3) * [.$G$3] / 2)" office:value-type="float" office:value="146.562402898615">
            <text:p>146.562</text:p>
          </table:table-cell>
          <table:table-cell table:style-name="ce5" office:value-type="string">
            <text:p>A14</text:p>
          </table:table-cell>
          <table:table-cell table:style-name="ce3" table:formula="of:=(DECIMAL([.F32];16) * 328125) / (180224 * (COLUMN([.G32])-3) * [.$G$3] / 2)" office:value-type="float" office:value="146.789984269576">
            <text:p>146.790</text:p>
          </table:table-cell>
          <table:table-cell table:style-name="ce5" office:value-type="string">
            <text:p>F1C</text:p>
          </table:table-cell>
          <table:table-cell table:style-name="ce3" table:formula="of:=(DECIMAL([.H32];16) * 328125) / (180224 * (COLUMN([.I32])-3) * [.$G$3] / 2)" office:value-type="float" office:value="146.714123812589">
            <text:p>146.714</text:p>
          </table:table-cell>
          <table:table-cell table:style-name="ce5" office:value-type="float" office:value="1428">
            <text:p>1428</text:p>
          </table:table-cell>
          <table:table-cell table:style-name="ce3" table:formula="of:=(DECIMAL([.J32];16) * 328125) / (180224 * (COLUMN([.K32])-3) * [.$G$3] / 2)" office:value-type="float" office:value="146.789984269576">
            <text:p>146.790</text:p>
          </table:table-cell>
          <table:table-cell table:style-name="ce5" office:value-type="string">
            <text:p>1930</text:p>
          </table:table-cell>
          <table:table-cell table:style-name="ce3" table:formula="of:=(DECIMAL([.L32];16) * 328125) / (180224 * (COLUMN([.M32])-3) * [.$G$3] / 2)" office:value-type="float" office:value="146.744467995384">
            <text:p>146.744</text:p>
          </table:table-cell>
          <table:table-cell table:style-name="ce5" office:value-type="string">
            <text:p>1E3C</text:p>
          </table:table-cell>
          <table:table-cell table:style-name="ce3" table:formula="of:=(DECIMAL([.N32];16) * 328125) / (180224 * (COLUMN([.O32])-3) * [.$G$3] / 2)" office:value-type="float" office:value="146.789984269576">
            <text:p>146.790</text:p>
          </table:table-cell>
          <table:table-cell table:style-name="ce5" office:value-type="string">
            <text:p>2348</text:p>
          </table:table-cell>
          <table:table-cell table:style-name="ce3" table:formula="of:=(DECIMAL([.P32];16) * 328125) / (180224 * (COLUMN([.Q32])-3) * [.$G$3] / 2)" office:value-type="float" office:value="146.822495893999">
            <text:p>146.822</text:p>
          </table:table-cell>
          <table:table-cell table:style-name="ce5" office:value-type="float" office:value="2850">
            <text:p>2850</text:p>
          </table:table-cell>
          <table:table-cell table:style-name="ce3" table:formula="of:=(DECIMAL([.R32];16) * 328125) / (180224 * (COLUMN([.S32])-3) * [.$G$3] / 2)" office:value-type="float" office:value="146.789984269576">
            <text:p>146.790</text:p>
          </table:table-cell>
          <table:table-cell/>
          <table:table-cell table:style-name="ce7" table:formula="of:= 1200 * LOG([.E32]/[.$C32]*[.$G$3]/16;2)" office:value-type="float" office:value="-3.18638394686037">
            <text:p>-3.19</text:p>
          </table:table-cell>
          <table:table-cell table:style-name="ce7" table:formula="of:= 1200 * LOG([.G32]/[.$C32]*[.$G$3]/16;2)" office:value-type="float" office:value="-0.500217311661269">
            <text:p>-0.50</text:p>
          </table:table-cell>
          <table:table-cell table:style-name="ce7" table:formula="of:= 1200 * LOG([.I32]/[.$C32]*[.$G$3]/16;2)" office:value-type="float" office:value="-1.39514317757886">
            <text:p>-1.40</text:p>
          </table:table-cell>
          <table:table-cell table:style-name="ce7" table:formula="of:= 1200 * LOG([.K32]/[.$C32]*[.$G$3]/16;2)" office:value-type="float" office:value="-0.500217311661269">
            <text:p>-0.50</text:p>
          </table:table-cell>
          <table:table-cell table:style-name="ce7" table:formula="of:= 1200 * LOG([.M32]/[.$C32];2*[.$G$3]/16)" office:value-type="float" office:value="-1.03711731567483">
            <text:p>-1.04</text:p>
          </table:table-cell>
          <table:table-cell table:style-name="ce7" table:formula="of:= 1200 * LOG([.O32]/[.$C32];2*[.$G$3]/16)" office:value-type="float" office:value="-0.500217311661269">
            <text:p>-0.50</text:p>
          </table:table-cell>
          <table:table-cell table:style-name="ce7" table:formula="of:= 1200 * LOG([.Q32]/[.$C32];2*[.$G$3]/16)" office:value-type="float" office:value="-0.116819225924715">
            <text:p>-0.12</text:p>
          </table:table-cell>
          <table:table-cell table:style-name="ce7" table:formula="of:= 1200 * LOG([.S32]/[.$C32];2*[.$G$3]/16)" office:value-type="float" office:value="-0.500217311661269">
            <text:p>-0.50</text:p>
          </table:table-cell>
          <table:table-cell table:number-columns-repeated="996"/>
        </table:table-row>
        <table:table-row table:style-name="ro1">
          <table:table-cell office:value-type="float" office:value="27">
            <text:p>27</text:p>
          </table:table-cell>
          <table:table-cell office:value-type="string">
            <text:p>D#2</text:p>
          </table:table-cell>
          <table:table-cell table:style-name="ce3" table:formula="of:=[.$C$6] * POWER(2;[.$A33] / 12)" office:value-type="float" office:value="155.563512493428">
            <text:p>155.564</text:p>
          </table:table-cell>
          <table:table-cell table:style-name="ce5" office:value-type="float" office:value="554">
            <text:p>554</text:p>
          </table:table-cell>
          <table:table-cell table:style-name="ce3" table:formula="of:=(DECIMAL([.D33];16) * 328125) / (180224 * (COLUMN([.E33])-3) * [.$G$3] / 2)" office:value-type="float" office:value="155.210494995117">
            <text:p>155.210</text:p>
          </table:table-cell>
          <table:table-cell table:style-name="ce5" office:value-type="string">
            <text:p>AAC</text:p>
          </table:table-cell>
          <table:table-cell table:style-name="ce3" table:formula="of:=(DECIMAL([.F33];16) * 328125) / (180224 * (COLUMN([.G33])-3) * [.$G$3] / 2)" office:value-type="float" office:value="155.438076366078">
            <text:p>155.438</text:p>
          </table:table-cell>
          <table:table-cell table:style-name="ce5" office:value-type="string">
            <text:p>1004</text:p>
          </table:table-cell>
          <table:table-cell table:style-name="ce3" table:formula="of:=(DECIMAL([.H33];16) * 328125) / (180224 * (COLUMN([.I33])-3) * [.$G$3] / 2)" office:value-type="float" office:value="155.513936823065">
            <text:p>155.514</text:p>
          </table:table-cell>
          <table:table-cell table:style-name="ce5" office:value-type="string">
            <text:p>155C</text:p>
          </table:table-cell>
          <table:table-cell table:style-name="ce3" table:formula="of:=(DECIMAL([.J33];16) * 328125) / (180224 * (COLUMN([.K33])-3) * [.$G$3] / 2)" office:value-type="float" office:value="155.551867051558">
            <text:p>155.552</text:p>
          </table:table-cell>
          <table:table-cell table:style-name="ce5" office:value-type="string">
            <text:p>1AB0</text:p>
          </table:table-cell>
          <table:table-cell table:style-name="ce3" table:formula="of:=(DECIMAL([.L33];16) * 328125) / (180224 * (COLUMN([.M33])-3) * [.$G$3] / 2)" office:value-type="float" office:value="155.48359264027">
            <text:p>155.484</text:p>
          </table:table-cell>
          <table:table-cell table:style-name="ce5" office:value-type="string">
            <text:p>2008</text:p>
          </table:table-cell>
          <table:table-cell table:style-name="ce3" table:formula="of:=(DECIMAL([.N33];16) * 328125) / (180224 * (COLUMN([.O33])-3) * [.$G$3] / 2)" office:value-type="float" office:value="155.513936823065">
            <text:p>155.514</text:p>
          </table:table-cell>
          <table:table-cell table:style-name="ce5" office:value-type="string">
            <text:p>2560</text:p>
          </table:table-cell>
          <table:table-cell table:style-name="ce3" table:formula="of:=(DECIMAL([.P33];16) * 328125) / (180224 * (COLUMN([.Q33])-3) * [.$G$3] / 2)" office:value-type="float" office:value="155.535611239347">
            <text:p>155.536</text:p>
          </table:table-cell>
          <table:table-cell table:style-name="ce5" office:value-type="string">
            <text:p>2AB8</text:p>
          </table:table-cell>
          <table:table-cell table:style-name="ce3" table:formula="of:=(DECIMAL([.R33];16) * 328125) / (180224 * (COLUMN([.S33])-3) * [.$G$3] / 2)" office:value-type="float" office:value="155.551867051558">
            <text:p>155.552</text:p>
          </table:table-cell>
          <table:table-cell/>
          <table:table-cell table:style-name="ce7" table:formula="of:= 1200 * LOG([.E33]/[.$C33]*[.$G$3]/16;2)" office:value-type="float" office:value="-3.93312285539444">
            <text:p>-3.93</text:p>
          </table:table-cell>
          <table:table-cell table:style-name="ce7" table:formula="of:= 1200 * LOG([.G33]/[.$C33]*[.$G$3]/16;2)" office:value-type="float" office:value="-1.39651573629257">
            <text:p>-1.40</text:p>
          </table:table-cell>
          <table:table-cell table:style-name="ce7" table:formula="of:= 1200 * LOG([.I33]/[.$C33]*[.$G$3]/16;2)" office:value-type="float" office:value="-0.551805278418767">
            <text:p>-0.55</text:p>
          </table:table-cell>
          <table:table-cell table:style-name="ce7" table:formula="of:= 1200 * LOG([.K33]/[.$C33]*[.$G$3]/16;2)" office:value-type="float" office:value="-0.129604557129457">
            <text:p>-0.13</text:p>
          </table:table-cell>
          <table:table-cell table:style-name="ce7" table:formula="of:= 1200 * LOG([.M33]/[.$C33];2*[.$G$3]/16)" office:value-type="float" office:value="-0.889640004647694">
            <text:p>-0.89</text:p>
          </table:table-cell>
          <table:table-cell table:style-name="ce7" table:formula="of:= 1200 * LOG([.O33]/[.$C33];2*[.$G$3]/16)" office:value-type="float" office:value="-0.551805278418767">
            <text:p>-0.55</text:p>
          </table:table-cell>
          <table:table-cell table:style-name="ce7" table:formula="of:= 1200 * LOG([.Q33]/[.$C33];2*[.$G$3]/16)" office:value-type="float" office:value="-0.310535115800198">
            <text:p>-0.31</text:p>
          </table:table-cell>
          <table:table-cell table:style-name="ce7" table:formula="of:= 1200 * LOG([.S33]/[.$C33];2*[.$G$3]/16)" office:value-type="float" office:value="-0.129604557129457">
            <text:p>-0.13</text:p>
          </table:table-cell>
          <table:table-cell table:number-columns-repeated="996"/>
        </table:table-row>
        <table:table-row table:style-name="ro1">
          <table:table-cell office:value-type="float" office:value="28">
            <text:p>28</text:p>
          </table:table-cell>
          <table:table-cell office:value-type="string">
            <text:p>E-2</text:p>
          </table:table-cell>
          <table:table-cell table:style-name="ce3" table:formula="of:=[.$C$6] * POWER(2;[.$A34] / 12)" office:value-type="float" office:value="164.813800315688">
            <text:p>164.814</text:p>
          </table:table-cell>
          <table:table-cell table:style-name="ce5" office:value-type="string">
            <text:p>5A8</text:p>
          </table:table-cell>
          <table:table-cell table:style-name="ce3" table:formula="of:=(DECIMAL([.D34];16) * 328125) / (180224 * (COLUMN([.E34])-3) * [.$G$3] / 2)" office:value-type="float" office:value="164.768912575462">
            <text:p>164.769</text:p>
          </table:table-cell>
          <table:table-cell table:style-name="ce5" office:value-type="string">
            <text:p>B50</text:p>
          </table:table-cell>
          <table:table-cell table:style-name="ce3" table:formula="of:=(DECIMAL([.F34];16) * 328125) / (180224 * (COLUMN([.G34])-3) * [.$G$3] / 2)" office:value-type="float" office:value="164.768912575462">
            <text:p>164.769</text:p>
          </table:table-cell>
          <table:table-cell table:style-name="ce5" office:value-type="string">
            <text:p>10F8</text:p>
          </table:table-cell>
          <table:table-cell table:style-name="ce3" table:formula="of:=(DECIMAL([.H34];16) * 328125) / (180224 * (COLUMN([.I34])-3) * [.$G$3] / 2)" office:value-type="float" office:value="164.768912575462">
            <text:p>164.769</text:p>
          </table:table-cell>
          <table:table-cell table:style-name="ce5" office:value-type="string">
            <text:p>16A0</text:p>
          </table:table-cell>
          <table:table-cell table:style-name="ce3" table:formula="of:=(DECIMAL([.J34];16) * 328125) / (180224 * (COLUMN([.K34])-3) * [.$G$3] / 2)" office:value-type="float" office:value="164.768912575462">
            <text:p>164.769</text:p>
          </table:table-cell>
          <table:table-cell table:style-name="ce5" office:value-type="string">
            <text:p>1C48</text:p>
          </table:table-cell>
          <table:table-cell table:style-name="ce3" table:formula="of:=(DECIMAL([.L34];16) * 328125) / (180224 * (COLUMN([.M34])-3) * [.$G$3] / 2)" office:value-type="float" office:value="164.768912575462">
            <text:p>164.769</text:p>
          </table:table-cell>
          <table:table-cell table:style-name="ce5" office:value-type="string">
            <text:p>21F0</text:p>
          </table:table-cell>
          <table:table-cell table:style-name="ce3" table:formula="of:=(DECIMAL([.N34];16) * 328125) / (180224 * (COLUMN([.O34])-3) * [.$G$3] / 2)" office:value-type="float" office:value="164.768912575462">
            <text:p>164.769</text:p>
          </table:table-cell>
          <table:table-cell table:style-name="ce5" office:value-type="string">
            <text:p>2798</text:p>
          </table:table-cell>
          <table:table-cell table:style-name="ce3" table:formula="of:=(DECIMAL([.P34];16) * 328125) / (180224 * (COLUMN([.Q34])-3) * [.$G$3] / 2)" office:value-type="float" office:value="164.768912575462">
            <text:p>164.769</text:p>
          </table:table-cell>
          <table:table-cell table:style-name="ce5" office:value-type="string">
            <text:p>2D40</text:p>
          </table:table-cell>
          <table:table-cell table:style-name="ce3" table:formula="of:=(DECIMAL([.R34];16) * 328125) / (180224 * (COLUMN([.S34])-3) * [.$G$3] / 2)" office:value-type="float" office:value="164.768912575462">
            <text:p>164.769</text:p>
          </table:table-cell>
          <table:table-cell/>
          <table:table-cell table:style-name="ce7" table:formula="of:= 1200 * LOG([.E34]/[.$C34]*[.$G$3]/16;2)" office:value-type="float" office:value="-0.471573184554776">
            <text:p>-0.47</text:p>
          </table:table-cell>
          <table:table-cell table:style-name="ce7" table:formula="of:= 1200 * LOG([.G34]/[.$C34]*[.$G$3]/16;2)" office:value-type="float" office:value="-0.471573184554776">
            <text:p>-0.47</text:p>
          </table:table-cell>
          <table:table-cell table:style-name="ce7" table:formula="of:= 1200 * LOG([.I34]/[.$C34]*[.$G$3]/16;2)" office:value-type="float" office:value="-0.471573184554776">
            <text:p>-0.47</text:p>
          </table:table-cell>
          <table:table-cell table:style-name="ce7" table:formula="of:= 1200 * LOG([.K34]/[.$C34]*[.$G$3]/16;2)" office:value-type="float" office:value="-0.471573184554776">
            <text:p>-0.47</text:p>
          </table:table-cell>
          <table:table-cell table:style-name="ce7" table:formula="of:= 1200 * LOG([.M34]/[.$C34];2*[.$G$3]/16)" office:value-type="float" office:value="-0.471573184554776">
            <text:p>-0.47</text:p>
          </table:table-cell>
          <table:table-cell table:style-name="ce7" table:formula="of:= 1200 * LOG([.O34]/[.$C34];2*[.$G$3]/16)" office:value-type="float" office:value="-0.471573184554776">
            <text:p>-0.47</text:p>
          </table:table-cell>
          <table:table-cell table:style-name="ce7" table:formula="of:= 1200 * LOG([.Q34]/[.$C34];2*[.$G$3]/16)" office:value-type="float" office:value="-0.471573184554776">
            <text:p>-0.47</text:p>
          </table:table-cell>
          <table:table-cell table:style-name="ce7" table:formula="of:= 1200 * LOG([.S34]/[.$C34];2*[.$G$3]/16)" office:value-type="float" office:value="-0.471573184554776">
            <text:p>-0.47</text:p>
          </table:table-cell>
          <table:table-cell table:number-columns-repeated="996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F-2</text:p>
          </table:table-cell>
          <table:table-cell table:style-name="ce3" table:formula="of:=[.$C$6] * POWER(2;[.$A35] / 12)" office:value-type="float" office:value="174.614138875574">
            <text:p>174.614</text:p>
          </table:table-cell>
          <table:table-cell table:style-name="ce5" office:value-type="string">
            <text:p>5FC</text:p>
          </table:table-cell>
          <table:table-cell table:style-name="ce3" table:formula="of:=(DECIMAL([.D35];16) * 328125) / (180224 * (COLUMN([.E35])-3) * [.$G$3] / 2)" office:value-type="float" office:value="174.327330155806">
            <text:p>174.327</text:p>
          </table:table-cell>
          <table:table-cell table:style-name="ce5" office:value-type="string">
            <text:p>BFC</text:p>
          </table:table-cell>
          <table:table-cell table:style-name="ce3" table:formula="of:=(DECIMAL([.F35];16) * 328125) / (180224 * (COLUMN([.G35])-3) * [.$G$3] / 2)" office:value-type="float" office:value="174.554911526767">
            <text:p>174.555</text:p>
          </table:table-cell>
          <table:table-cell table:style-name="ce5" office:value-type="string">
            <text:p>11F8</text:p>
          </table:table-cell>
          <table:table-cell table:style-name="ce3" table:formula="of:=(DECIMAL([.H35];16) * 328125) / (180224 * (COLUMN([.I35])-3) * [.$G$3] / 2)" office:value-type="float" office:value="174.47905106978">
            <text:p>174.479</text:p>
          </table:table-cell>
          <table:table-cell table:style-name="ce5" office:value-type="string">
            <text:p>17F8</text:p>
          </table:table-cell>
          <table:table-cell table:style-name="ce3" table:formula="of:=(DECIMAL([.J35];16) * 328125) / (180224 * (COLUMN([.K35])-3) * [.$G$3] / 2)" office:value-type="float" office:value="174.554911526767">
            <text:p>174.555</text:p>
          </table:table-cell>
          <table:table-cell table:style-name="ce5" office:value-type="string">
            <text:p>1DF8</text:p>
          </table:table-cell>
          <table:table-cell table:style-name="ce3" table:formula="of:=(DECIMAL([.L35];16) * 328125) / (180224 * (COLUMN([.M35])-3) * [.$G$3] / 2)" office:value-type="float" office:value="174.600427800959">
            <text:p>174.600</text:p>
          </table:table-cell>
          <table:table-cell table:style-name="ce5" office:value-type="string">
            <text:p>23F4</text:p>
          </table:table-cell>
          <table:table-cell table:style-name="ce3" table:formula="of:=(DECIMAL([.N35];16) * 328125) / (180224 * (COLUMN([.O35])-3) * [.$G$3] / 2)" office:value-type="float" office:value="174.554911526767">
            <text:p>174.555</text:p>
          </table:table-cell>
          <table:table-cell table:style-name="ce5" office:value-type="string">
            <text:p>29F4</text:p>
          </table:table-cell>
          <table:table-cell table:style-name="ce3" table:formula="of:=(DECIMAL([.P35];16) * 328125) / (180224 * (COLUMN([.Q35])-3) * [.$G$3] / 2)" office:value-type="float" office:value="174.58742315119">
            <text:p>174.587</text:p>
          </table:table-cell>
          <table:table-cell table:style-name="ce5" office:value-type="string">
            <text:p>2FF4</text:p>
          </table:table-cell>
          <table:table-cell table:style-name="ce3" table:formula="of:=(DECIMAL([.R35];16) * 328125) / (180224 * (COLUMN([.S35])-3) * [.$G$3] / 2)" office:value-type="float" office:value="174.611806869507">
            <text:p>174.612</text:p>
          </table:table-cell>
          <table:table-cell/>
          <table:table-cell table:style-name="ce7" table:formula="of:= 1200 * LOG([.E35]/[.$C35]*[.$G$3]/16;2)" office:value-type="float" office:value="-2.84593937445254">
            <text:p>-2.85</text:p>
          </table:table-cell>
          <table:table-cell table:style-name="ce7" table:formula="of:= 1200 * LOG([.G35]/[.$C35]*[.$G$3]/16;2)" office:value-type="float" office:value="-0.587316680880772">
            <text:p>-0.59</text:p>
          </table:table-cell>
          <table:table-cell table:style-name="ce7" table:formula="of:= 1200 * LOG([.I35]/[.$C35]*[.$G$3]/16;2)" office:value-type="float" office:value="-1.33986355170301">
            <text:p>-1.34</text:p>
          </table:table-cell>
          <table:table-cell table:style-name="ce7" table:formula="of:= 1200 * LOG([.K35]/[.$C35]*[.$G$3]/16;2)" office:value-type="float" office:value="-0.587316680880772">
            <text:p>-0.59</text:p>
          </table:table-cell>
          <table:table-cell table:style-name="ce7" table:formula="of:= 1200 * LOG([.M35]/[.$C35];2*[.$G$3]/16)" office:value-type="float" office:value="-0.135945527478556">
            <text:p>-0.14</text:p>
          </table:table-cell>
          <table:table-cell table:style-name="ce7" table:formula="of:= 1200 * LOG([.O35]/[.$C35];2*[.$G$3]/16)" office:value-type="float" office:value="-0.587316680880772">
            <text:p>-0.59</text:p>
          </table:table-cell>
          <table:table-cell table:style-name="ce7" table:formula="of:= 1200 * LOG([.Q35]/[.$C35];2*[.$G$3]/16)" office:value-type="float" office:value="-0.264896706195918">
            <text:p>-0.26</text:p>
          </table:table-cell>
          <table:table-cell table:style-name="ce7" table:formula="of:= 1200 * LOG([.S35]/[.$C35];2*[.$G$3]/16)" office:value-type="float" office:value="-0.0231211246190398">
            <text:p>-0.02</text:p>
          </table:table-cell>
          <table:table-cell table:number-columns-repeated="996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F#2</text:p>
          </table:table-cell>
          <table:table-cell table:style-name="ce3" table:formula="of:=[.$C$6] * POWER(2;[.$A36] / 12)" office:value-type="float" office:value="184.997235891999">
            <text:p>184.997</text:p>
          </table:table-cell>
          <table:table-cell table:style-name="ce5" office:value-type="float" office:value="658">
            <text:p>658</text:p>
          </table:table-cell>
          <table:table-cell table:style-name="ce3" table:formula="of:=(DECIMAL([.D36];16) * 328125) / (180224 * (COLUMN([.E36])-3) * [.$G$3] / 2)" office:value-type="float" office:value="184.796073219993">
            <text:p>184.796</text:p>
          </table:table-cell>
          <table:table-cell table:style-name="ce5" office:value-type="string">
            <text:p>CB0</text:p>
          </table:table-cell>
          <table:table-cell table:style-name="ce3" table:formula="of:=(DECIMAL([.F36];16) * 328125) / (180224 * (COLUMN([.G36])-3) * [.$G$3] / 2)" office:value-type="float" office:value="184.796073219993">
            <text:p>184.796</text:p>
          </table:table-cell>
          <table:table-cell table:style-name="ce5" office:value-type="string">
            <text:p>130C</text:p>
          </table:table-cell>
          <table:table-cell table:style-name="ce3" table:formula="of:=(DECIMAL([.H36];16) * 328125) / (180224 * (COLUMN([.I36])-3) * [.$G$3] / 2)" office:value-type="float" office:value="184.947794133967">
            <text:p>184.948</text:p>
          </table:table-cell>
          <table:table-cell table:style-name="ce5" office:value-type="float" office:value="1964">
            <text:p>1964</text:p>
          </table:table-cell>
          <table:table-cell table:style-name="ce3" table:formula="of:=(DECIMAL([.J36];16) * 328125) / (180224 * (COLUMN([.K36])-3) * [.$G$3] / 2)" office:value-type="float" office:value="184.909863905473">
            <text:p>184.910</text:p>
          </table:table-cell>
          <table:table-cell table:style-name="ce5" office:value-type="string">
            <text:p>1FC0</text:p>
          </table:table-cell>
          <table:table-cell table:style-name="ce3" table:formula="of:=(DECIMAL([.L36];16) * 328125) / (180224 * (COLUMN([.M36])-3) * [.$G$3] / 2)" office:value-type="float" office:value="184.978138316761">
            <text:p>184.978</text:p>
          </table:table-cell>
          <table:table-cell table:style-name="ce5" office:value-type="string">
            <text:p>2618</text:p>
          </table:table-cell>
          <table:table-cell table:style-name="ce3" table:formula="of:=(DECIMAL([.N36];16) * 328125) / (180224 * (COLUMN([.O36])-3) * [.$G$3] / 2)" office:value-type="float" office:value="184.947794133967">
            <text:p>184.948</text:p>
          </table:table-cell>
          <table:table-cell table:style-name="ce5" office:value-type="string">
            <text:p>2C74</text:p>
          </table:table-cell>
          <table:table-cell table:style-name="ce3" table:formula="of:=(DECIMAL([.P36];16) * 328125) / (180224 * (COLUMN([.Q36])-3) * [.$G$3] / 2)" office:value-type="float" office:value="184.991142966531">
            <text:p>184.991</text:p>
          </table:table-cell>
          <table:table-cell table:style-name="ce5" office:value-type="string">
            <text:p>32CC</text:p>
          </table:table-cell>
          <table:table-cell table:style-name="ce3" table:formula="of:=(DECIMAL([.R36];16) * 328125) / (180224 * (COLUMN([.S36])-3) * [.$G$3] / 2)" office:value-type="float" office:value="184.966759248213">
            <text:p>184.967</text:p>
          </table:table-cell>
          <table:table-cell/>
          <table:table-cell table:style-name="ce7" table:formula="of:= 1200 * LOG([.E36]/[.$C36]*[.$G$3]/16;2)" office:value-type="float" office:value="-1.88353706218983">
            <text:p>-1.88</text:p>
          </table:table-cell>
          <table:table-cell table:style-name="ce7" table:formula="of:= 1200 * LOG([.G36]/[.$C36]*[.$G$3]/16;2)" office:value-type="float" office:value="-1.88353706218983">
            <text:p>-1.88</text:p>
          </table:table-cell>
          <table:table-cell table:style-name="ce7" table:formula="of:= 1200 * LOG([.I36]/[.$C36]*[.$G$3]/16;2)" office:value-type="float" office:value="-0.46274580553421">
            <text:p>-0.46</text:p>
          </table:table-cell>
          <table:table-cell table:style-name="ce7" table:formula="of:= 1200 * LOG([.K36]/[.$C36]*[.$G$3]/16;2)" office:value-type="float" office:value="-0.817834320586223">
            <text:p>-0.82</text:p>
          </table:table-cell>
          <table:table-cell table:style-name="ce7" table:formula="of:= 1200 * LOG([.M36]/[.$C36];2*[.$G$3]/16)" office:value-type="float" office:value="-0.178727422637075">
            <text:p>-0.18</text:p>
          </table:table-cell>
          <table:table-cell table:style-name="ce7" table:formula="of:= 1200 * LOG([.O36]/[.$C36];2*[.$G$3]/16)" office:value-type="float" office:value="-0.46274580553421">
            <text:p>-0.46</text:p>
          </table:table-cell>
          <table:table-cell table:style-name="ce7" table:formula="of:= 1200 * LOG([.Q36]/[.$C36];2*[.$G$3]/16)" office:value-type="float" office:value="-0.0570195207931012">
            <text:p>-0.06</text:p>
          </table:table-cell>
          <table:table-cell table:style-name="ce7" table:formula="of:= 1200 * LOG([.S36]/[.$C36];2*[.$G$3]/16)" office:value-type="float" office:value="-0.285228855974329">
            <text:p>-0.29</text:p>
          </table:table-cell>
          <table:table-cell table:number-columns-repeated="996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G-2</text:p>
          </table:table-cell>
          <table:table-cell table:style-name="ce3" table:formula="of:=[.$C$6] * POWER(2;[.$A37] / 12)" office:value-type="float" office:value="195.997743986054">
            <text:p>195.998</text:p>
          </table:table-cell>
          <table:table-cell table:style-name="ce5" office:value-type="string">
            <text:p>6B8</text:p>
          </table:table-cell>
          <table:table-cell table:style-name="ce3" table:formula="of:=(DECIMAL([.D37];16) * 328125) / (180224 * (COLUMN([.E37])-3) * [.$G$3] / 2)" office:value-type="float" office:value="195.719979026101">
            <text:p>195.720</text:p>
          </table:table-cell>
          <table:table-cell table:style-name="ce5" office:value-type="string">
            <text:p>D74</text:p>
          </table:table-cell>
          <table:table-cell table:style-name="ce3" table:formula="of:=(DECIMAL([.F37];16) * 328125) / (180224 * (COLUMN([.G37])-3) * [.$G$3] / 2)" office:value-type="float" office:value="195.947560397061">
            <text:p>195.948</text:p>
          </table:table-cell>
          <table:table-cell table:style-name="ce5" office:value-type="string">
            <text:p>142C</text:p>
          </table:table-cell>
          <table:table-cell table:style-name="ce3" table:formula="of:=(DECIMAL([.H37];16) * 328125) / (180224 * (COLUMN([.I37])-3) * [.$G$3] / 2)" office:value-type="float" office:value="195.871699940075">
            <text:p>195.872</text:p>
          </table:table-cell>
          <table:table-cell table:style-name="ce5" office:value-type="string">
            <text:p>1AE8</text:p>
          </table:table-cell>
          <table:table-cell table:style-name="ce3" table:formula="of:=(DECIMAL([.J37];16) * 328125) / (180224 * (COLUMN([.K37])-3) * [.$G$3] / 2)" office:value-type="float" office:value="195.947560397061">
            <text:p>195.948</text:p>
          </table:table-cell>
          <table:table-cell table:style-name="ce5" office:value-type="string">
            <text:p>21A4</text:p>
          </table:table-cell>
          <table:table-cell table:style-name="ce3" table:formula="of:=(DECIMAL([.L37];16) * 328125) / (180224 * (COLUMN([.M37])-3) * [.$G$3] / 2)" office:value-type="float" office:value="195.993076671254">
            <text:p>195.993</text:p>
          </table:table-cell>
          <table:table-cell table:style-name="ce5" office:value-type="string">
            <text:p>285C</text:p>
          </table:table-cell>
          <table:table-cell table:style-name="ce3" table:formula="of:=(DECIMAL([.N37];16) * 328125) / (180224 * (COLUMN([.O37])-3) * [.$G$3] / 2)" office:value-type="float" office:value="195.947560397061">
            <text:p>195.948</text:p>
          </table:table-cell>
          <table:table-cell table:style-name="ce5" office:value-type="string">
            <text:p>2F18</text:p>
          </table:table-cell>
          <table:table-cell table:style-name="ce3" table:formula="of:=(DECIMAL([.P37];16) * 328125) / (180224 * (COLUMN([.Q37])-3) * [.$G$3] / 2)" office:value-type="float" office:value="195.980072021484">
            <text:p>195.980</text:p>
          </table:table-cell>
          <table:table-cell table:style-name="ce5" office:value-type="string">
            <text:p>35D0</text:p>
          </table:table-cell>
          <table:table-cell table:style-name="ce3" table:formula="of:=(DECIMAL([.R37];16) * 328125) / (180224 * (COLUMN([.S37])-3) * [.$G$3] / 2)" office:value-type="float" office:value="195.947560397061">
            <text:p>195.948</text:p>
          </table:table-cell>
          <table:table-cell/>
          <table:table-cell table:style-name="ce7" table:formula="of:= 1200 * LOG([.E37]/[.$C37]*[.$G$3]/16;2)" office:value-type="float" office:value="-2.45521817704939">
            <text:p>-2.46</text:p>
          </table:table-cell>
          <table:table-cell table:style-name="ce7" table:formula="of:= 1200 * LOG([.G37]/[.$C37]*[.$G$3]/16;2)" office:value-type="float" office:value="-0.443324808188895">
            <text:p>-0.44</text:p>
          </table:table-cell>
          <table:table-cell table:style-name="ce7" table:formula="of:= 1200 * LOG([.I37]/[.$C37]*[.$G$3]/16;2)" office:value-type="float" office:value="-1.11369618116037">
            <text:p>-1.11</text:p>
          </table:table-cell>
          <table:table-cell table:style-name="ce7" table:formula="of:= 1200 * LOG([.K37]/[.$C37]*[.$G$3]/16;2)" office:value-type="float" office:value="-0.443324808188895">
            <text:p>-0.44</text:p>
          </table:table-cell>
          <table:table-cell table:style-name="ce7" table:formula="of:= 1200 * LOG([.M37]/[.$C37];2*[.$G$3]/16)" office:value-type="float" office:value="-0.0412265485559546">
            <text:p>-0.04</text:p>
          </table:table-cell>
          <table:table-cell table:style-name="ce7" table:formula="of:= 1200 * LOG([.O37]/[.$C37];2*[.$G$3]/16)" office:value-type="float" office:value="-0.443324808188895">
            <text:p>-0.44</text:p>
          </table:table-cell>
          <table:table-cell table:style-name="ce7" table:formula="of:= 1200 * LOG([.Q37]/[.$C37];2*[.$G$3]/16)" office:value-type="float" office:value="-0.156102236137799">
            <text:p>-0.16</text:p>
          </table:table-cell>
          <table:table-cell table:style-name="ce7" table:formula="of:= 1200 * LOG([.S37]/[.$C37];2*[.$G$3]/16)" office:value-type="float" office:value="-0.443324808188895">
            <text:p>-0.44</text:p>
          </table:table-cell>
          <table:table-cell table:number-columns-repeated="996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#2</text:p>
          </table:table-cell>
          <table:table-cell table:style-name="ce3" table:formula="of:=[.$C$6] * POWER(2;[.$A38] / 12)" office:value-type="float" office:value="207.652376330906">
            <text:p>207.652</text:p>
          </table:table-cell>
          <table:table-cell table:style-name="ce5" office:value-type="float" office:value="720">
            <text:p>720</text:p>
          </table:table-cell>
          <table:table-cell table:style-name="ce3" table:formula="of:=(DECIMAL([.D38];16) * 328125) / (180224 * (COLUMN([.E38])-3) * [.$G$3] / 2)" office:value-type="float" office:value="207.554210316051">
            <text:p>207.554</text:p>
          </table:table-cell>
          <table:table-cell table:style-name="ce5" office:value-type="string">
            <text:p>E40</text:p>
          </table:table-cell>
          <table:table-cell table:style-name="ce3" table:formula="of:=(DECIMAL([.F38];16) * 328125) / (180224 * (COLUMN([.G38])-3) * [.$G$3] / 2)" office:value-type="float" office:value="207.554210316051">
            <text:p>207.554</text:p>
          </table:table-cell>
          <table:table-cell table:style-name="ce5" office:value-type="string">
            <text:p>1560</text:p>
          </table:table-cell>
          <table:table-cell table:style-name="ce3" table:formula="of:=(DECIMAL([.H38];16) * 328125) / (180224 * (COLUMN([.I38])-3) * [.$G$3] / 2)" office:value-type="float" office:value="207.554210316051">
            <text:p>207.554</text:p>
          </table:table-cell>
          <table:table-cell table:style-name="ce5" office:value-type="string">
            <text:p>1C80</text:p>
          </table:table-cell>
          <table:table-cell table:style-name="ce3" table:formula="of:=(DECIMAL([.J38];16) * 328125) / (180224 * (COLUMN([.K38])-3) * [.$G$3] / 2)" office:value-type="float" office:value="207.554210316051">
            <text:p>207.554</text:p>
          </table:table-cell>
          <table:table-cell table:style-name="ce5" office:value-type="string">
            <text:p>23A4</text:p>
          </table:table-cell>
          <table:table-cell table:style-name="ce3" table:formula="of:=(DECIMAL([.L38];16) * 328125) / (180224 * (COLUMN([.M38])-3) * [.$G$3] / 2)" office:value-type="float" office:value="207.645242864435">
            <text:p>207.645</text:p>
          </table:table-cell>
          <table:table-cell table:style-name="ce5" office:value-type="string">
            <text:p>2AC4</text:p>
          </table:table-cell>
          <table:table-cell table:style-name="ce3" table:formula="of:=(DECIMAL([.N38];16) * 328125) / (180224 * (COLUMN([.O38])-3) * [.$G$3] / 2)" office:value-type="float" office:value="207.630070773038">
            <text:p>207.630</text:p>
          </table:table-cell>
          <table:table-cell table:style-name="ce5" office:value-type="string">
            <text:p>31E4</text:p>
          </table:table-cell>
          <table:table-cell table:style-name="ce3" table:formula="of:=(DECIMAL([.P38];16) * 328125) / (180224 * (COLUMN([.Q38])-3) * [.$G$3] / 2)" office:value-type="float" office:value="207.619233564897">
            <text:p>207.619</text:p>
          </table:table-cell>
          <table:table-cell table:style-name="ce5" office:value-type="float" office:value="3904">
            <text:p>3904</text:p>
          </table:table-cell>
          <table:table-cell table:style-name="ce3" table:formula="of:=(DECIMAL([.R38];16) * 328125) / (180224 * (COLUMN([.S38])-3) * [.$G$3] / 2)" office:value-type="float" office:value="207.611105658791">
            <text:p>207.611</text:p>
          </table:table-cell>
          <table:table-cell/>
          <table:table-cell table:style-name="ce7" table:formula="of:= 1200 * LOG([.E38]/[.$C38]*[.$G$3]/16;2)" office:value-type="float" office:value="-0.818620686711238">
            <text:p>-0.82</text:p>
          </table:table-cell>
          <table:table-cell table:style-name="ce7" table:formula="of:= 1200 * LOG([.G38]/[.$C38]*[.$G$3]/16;2)" office:value-type="float" office:value="-0.818620686711238">
            <text:p>-0.82</text:p>
          </table:table-cell>
          <table:table-cell table:style-name="ce7" table:formula="of:= 1200 * LOG([.I38]/[.$C38]*[.$G$3]/16;2)" office:value-type="float" office:value="-0.818620686711238">
            <text:p>-0.82</text:p>
          </table:table-cell>
          <table:table-cell table:style-name="ce7" table:formula="of:= 1200 * LOG([.K38]/[.$C38]*[.$G$3]/16;2)" office:value-type="float" office:value="-0.818620686711238">
            <text:p>-0.82</text:p>
          </table:table-cell>
          <table:table-cell table:style-name="ce7" table:formula="of:= 1200 * LOG([.M38]/[.$C38];2*[.$G$3]/16)" office:value-type="float" office:value="-0.059473974671211">
            <text:p>-0.06</text:p>
          </table:table-cell>
          <table:table-cell table:style-name="ce7" table:formula="of:= 1200 * LOG([.O38]/[.$C38];2*[.$G$3]/16)" office:value-type="float" office:value="-0.185975311840994">
            <text:p>-0.19</text:p>
          </table:table-cell>
          <table:table-cell table:style-name="ce7" table:formula="of:= 1200 * LOG([.Q38]/[.$C38];2*[.$G$3]/16)" office:value-type="float" office:value="-0.276339069413699">
            <text:p>-0.28</text:p>
          </table:table-cell>
          <table:table-cell table:style-name="ce7" table:formula="of:= 1200 * LOG([.S38]/[.$C38];2*[.$G$3]/16)" office:value-type="float" office:value="-0.344114983023602">
            <text:p>-0.34</text:p>
          </table:table-cell>
          <table:table-cell table:number-columns-repeated="996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A-2</text:p>
          </table:table-cell>
          <table:table-cell table:style-name="ce3" table:formula="of:=[.$C$6] * POWER(2;[.$A39] / 12)" office:value-type="float" office:value="220.000029178602">
            <text:p>220.000</text:p>
          </table:table-cell>
          <table:table-cell table:style-name="ce5" office:value-type="string">
            <text:p>78C</text:p>
          </table:table-cell>
          <table:table-cell table:style-name="ce3" table:formula="of:=(DECIMAL([.D39];16) * 328125) / (180224 * (COLUMN([.E39])-3) * [.$G$3] / 2)" office:value-type="float" office:value="219.843604347923">
            <text:p>219.844</text:p>
          </table:table-cell>
          <table:table-cell table:style-name="ce5" office:value-type="string">
            <text:p>F18</text:p>
          </table:table-cell>
          <table:table-cell table:style-name="ce3" table:formula="of:=(DECIMAL([.F39];16) * 328125) / (180224 * (COLUMN([.G39])-3) * [.$G$3] / 2)" office:value-type="float" office:value="219.843604347923">
            <text:p>219.844</text:p>
          </table:table-cell>
          <table:table-cell table:style-name="ce5" office:value-type="string">
            <text:p>16A8</text:p>
          </table:table-cell>
          <table:table-cell table:style-name="ce3" table:formula="of:=(DECIMAL([.H39];16) * 328125) / (180224 * (COLUMN([.I39])-3) * [.$G$3] / 2)" office:value-type="float" office:value="219.995325261896">
            <text:p>219.995</text:p>
          </table:table-cell>
          <table:table-cell table:style-name="ce5" table:formula="of:=&quot;1E34&quot;" office:value-type="string" office:string-value="1E34">
            <text:p>1E34</text:p>
          </table:table-cell>
          <table:table-cell table:style-name="ce3" table:formula="of:=(DECIMAL([.J39];16) * 328125) / (180224 * (COLUMN([.K39])-3) * [.$G$3] / 2)" office:value-type="float" office:value="219.957395033403">
            <text:p>219.957</text:p>
          </table:table-cell>
          <table:table-cell table:style-name="ce5" office:value-type="string">
            <text:p>25C0</text:p>
          </table:table-cell>
          <table:table-cell table:style-name="ce3" table:formula="of:=(DECIMAL([.L39];16) * 328125) / (180224 * (COLUMN([.M39])-3) * [.$G$3] / 2)" office:value-type="float" office:value="219.934636896307">
            <text:p>219.935</text:p>
          </table:table-cell>
          <table:table-cell table:style-name="ce5" office:value-type="string">
            <text:p>2D50</text:p>
          </table:table-cell>
          <table:table-cell table:style-name="ce3" table:formula="of:=(DECIMAL([.N39];16) * 328125) / (180224 * (COLUMN([.O39])-3) * [.$G$3] / 2)" office:value-type="float" office:value="219.995325261896">
            <text:p>219.995</text:p>
          </table:table-cell>
          <table:table-cell table:style-name="ce5" office:value-type="string">
            <text:p>34DC</text:p>
          </table:table-cell>
          <table:table-cell table:style-name="ce3" table:formula="of:=(DECIMAL([.P39];16) * 328125) / (180224 * (COLUMN([.Q39])-3) * [.$G$3] / 2)" office:value-type="float" office:value="219.973650845614">
            <text:p>219.974</text:p>
          </table:table-cell>
          <table:table-cell table:style-name="ce5" office:value-type="string">
            <text:p>3C68</text:p>
          </table:table-cell>
          <table:table-cell table:style-name="ce3" table:formula="of:=(DECIMAL([.R39];16) * 328125) / (180224 * (COLUMN([.S39])-3) * [.$G$3] / 2)" office:value-type="float" office:value="219.957395033403">
            <text:p>219.957</text:p>
          </table:table-cell>
          <table:table-cell/>
          <table:table-cell table:style-name="ce7" table:formula="of:= 1200 * LOG([.E39]/[.$C39]*[.$G$3]/16;2)" office:value-type="float" office:value="-1.23138308147349">
            <text:p>-1.23</text:p>
          </table:table-cell>
          <table:table-cell table:style-name="ce7" table:formula="of:= 1200 * LOG([.G39]/[.$C39]*[.$G$3]/16;2)" office:value-type="float" office:value="-1.23138308147349">
            <text:p>-1.23</text:p>
          </table:table-cell>
          <table:table-cell table:style-name="ce7" table:formula="of:= 1200 * LOG([.I39]/[.$C39]*[.$G$3]/16;2)" office:value-type="float" office:value="-0.0370166670325036">
            <text:p>-0.04</text:p>
          </table:table-cell>
          <table:table-cell table:style-name="ce7" table:formula="of:= 1200 * LOG([.K39]/[.$C39]*[.$G$3]/16;2)" office:value-type="float" office:value="-0.335531030918333">
            <text:p>-0.34</text:p>
          </table:table-cell>
          <table:table-cell table:style-name="ce7" table:formula="of:= 1200 * LOG([.M39]/[.$C39];2*[.$G$3]/16)" office:value-type="float" office:value="-0.514664359141477">
            <text:p>-0.51</text:p>
          </table:table-cell>
          <table:table-cell table:style-name="ce7" table:formula="of:= 1200 * LOG([.O39]/[.$C39];2*[.$G$3]/16)" office:value-type="float" office:value="-0.0370166670325036">
            <text:p>-0.04</text:p>
          </table:table-cell>
          <table:table-cell table:style-name="ce7" table:formula="of:= 1200 * LOG([.Q39]/[.$C39];2*[.$G$3]/16)" office:value-type="float" office:value="-0.207590000740383">
            <text:p>-0.21</text:p>
          </table:table-cell>
          <table:table-cell table:style-name="ce7" table:formula="of:= 1200 * LOG([.S39]/[.$C39];2*[.$G$3]/16)" office:value-type="float" office:value="-0.335531030918333">
            <text:p>-0.34</text:p>
          </table:table-cell>
          <table:table-cell table:number-columns-repeated="996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A#2</text:p>
          </table:table-cell>
          <table:table-cell table:style-name="ce3" table:formula="of:=[.$C$6] * POWER(2;[.$A40] / 12)" office:value-type="float" office:value="233.081911672697">
            <text:p>233.082</text:p>
          </table:table-cell>
          <table:table-cell table:style-name="ce5" office:value-type="float" office:value="800">
            <text:p>800</text:p>
          </table:table-cell>
          <table:table-cell table:style-name="ce3" table:formula="of:=(DECIMAL([.D40];16) * 328125) / (180224 * (COLUMN([.E40])-3) * [.$G$3] / 2)" office:value-type="float" office:value="233.043323863636">
            <text:p>233.043</text:p>
          </table:table-cell>
          <table:table-cell table:style-name="ce5" office:value-type="float" office:value="1000">
            <text:p>1000</text:p>
          </table:table-cell>
          <table:table-cell table:style-name="ce3" table:formula="of:=(DECIMAL([.F40];16) * 328125) / (180224 * (COLUMN([.G40])-3) * [.$G$3] / 2)" office:value-type="float" office:value="233.043323863636">
            <text:p>233.043</text:p>
          </table:table-cell>
          <table:table-cell table:style-name="ce5" office:value-type="string">
            <text:p>1800</text:p>
          </table:table-cell>
          <table:table-cell table:style-name="ce3" table:formula="of:=(DECIMAL([.H40];16) * 328125) / (180224 * (COLUMN([.I40])-3) * [.$G$3] / 2)" office:value-type="float" office:value="233.043323863636">
            <text:p>233.043</text:p>
          </table:table-cell>
          <table:table-cell table:style-name="ce5" office:value-type="float" office:value="2000">
            <text:p>2000</text:p>
          </table:table-cell>
          <table:table-cell table:style-name="ce3" table:formula="of:=(DECIMAL([.J40];16) * 328125) / (180224 * (COLUMN([.K40])-3) * [.$G$3] / 2)" office:value-type="float" office:value="233.043323863636">
            <text:p>233.043</text:p>
          </table:table-cell>
          <table:table-cell table:style-name="ce5" office:value-type="string">
            <text:p>2800</text:p>
          </table:table-cell>
          <table:table-cell table:style-name="ce3" table:formula="of:=(DECIMAL([.L40];16) * 328125) / (180224 * (COLUMN([.M40])-3) * [.$G$3] / 2)" office:value-type="float" office:value="233.043323863636">
            <text:p>233.043</text:p>
          </table:table-cell>
          <table:table-cell table:style-name="ce5" office:value-type="string">
            <text:p>3000</text:p>
          </table:table-cell>
          <table:table-cell table:style-name="ce3" table:formula="of:=(DECIMAL([.N40];16) * 328125) / (180224 * (COLUMN([.O40])-3) * [.$G$3] / 2)" office:value-type="float" office:value="233.043323863636">
            <text:p>233.043</text:p>
          </table:table-cell>
          <table:table-cell table:style-name="ce5" office:value-type="string">
            <text:p>3800</text:p>
          </table:table-cell>
          <table:table-cell table:style-name="ce3" table:formula="of:=(DECIMAL([.P40];16) * 328125) / (180224 * (COLUMN([.Q40])-3) * [.$G$3] / 2)" office:value-type="float" office:value="233.043323863636">
            <text:p>233.043</text:p>
          </table:table-cell>
          <table:table-cell table:style-name="ce5" office:value-type="float" office:value="4000">
            <text:p>4000</text:p>
          </table:table-cell>
          <table:table-cell table:style-name="ce3" table:formula="of:=(DECIMAL([.R40];16) * 328125) / (180224 * (COLUMN([.S40])-3) * [.$G$3] / 2)" office:value-type="float" office:value="233.043323863636">
            <text:p>233.043</text:p>
          </table:table-cell>
          <table:table-cell/>
          <table:table-cell table:style-name="ce7" table:formula="of:= 1200 * LOG([.E40]/[.$C40]*[.$G$3]/16;2)" office:value-type="float" office:value="-0.286637684401367">
            <text:p>-0.29</text:p>
          </table:table-cell>
          <table:table-cell table:style-name="ce7" table:formula="of:= 1200 * LOG([.G40]/[.$C40]*[.$G$3]/16;2)" office:value-type="float" office:value="-0.286637684401367">
            <text:p>-0.29</text:p>
          </table:table-cell>
          <table:table-cell table:style-name="ce7" table:formula="of:= 1200 * LOG([.I40]/[.$C40]*[.$G$3]/16;2)" office:value-type="float" office:value="-0.286637684401367">
            <text:p>-0.29</text:p>
          </table:table-cell>
          <table:table-cell table:style-name="ce7" table:formula="of:= 1200 * LOG([.K40]/[.$C40]*[.$G$3]/16;2)" office:value-type="float" office:value="-0.286637684401367">
            <text:p>-0.29</text:p>
          </table:table-cell>
          <table:table-cell table:style-name="ce7" table:formula="of:= 1200 * LOG([.M40]/[.$C40];2*[.$G$3]/16)" office:value-type="float" office:value="-0.286637684401367">
            <text:p>-0.29</text:p>
          </table:table-cell>
          <table:table-cell table:style-name="ce7" table:formula="of:= 1200 * LOG([.O40]/[.$C40];2*[.$G$3]/16)" office:value-type="float" office:value="-0.286637684401367">
            <text:p>-0.29</text:p>
          </table:table-cell>
          <table:table-cell table:style-name="ce7" table:formula="of:= 1200 * LOG([.Q40]/[.$C40];2*[.$G$3]/16)" office:value-type="float" office:value="-0.286637684401367">
            <text:p>-0.29</text:p>
          </table:table-cell>
          <table:table-cell table:style-name="ce7" table:formula="of:= 1200 * LOG([.S40]/[.$C40];2*[.$G$3]/16)" office:value-type="float" office:value="-0.286637684401367">
            <text:p>-0.29</text:p>
          </table:table-cell>
          <table:table-cell table:number-columns-repeated="996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B-2</text:p>
          </table:table-cell>
          <table:table-cell table:style-name="ce3" table:formula="of:=[.$C$6] * POWER(2;[.$A41] / 12)" office:value-type="float" office:value="246.941683379936">
            <text:p>246.942</text:p>
          </table:table-cell>
          <table:table-cell table:style-name="ce5" office:value-type="float" office:value="878">
            <text:p>878</text:p>
          </table:table-cell>
          <table:table-cell table:style-name="ce3" table:formula="of:=(DECIMAL([.D41];16) * 328125) / (180224 * (COLUMN([.E41])-3) * [.$G$3] / 2)" office:value-type="float" office:value="246.698206121271">
            <text:p>246.698</text:p>
          </table:table-cell>
          <table:table-cell table:style-name="ce5" office:value-type="string">
            <text:p>10F4</text:p>
          </table:table-cell>
          <table:table-cell table:style-name="ce3" table:formula="of:=(DECIMAL([.F41];16) * 328125) / (180224 * (COLUMN([.G41])-3) * [.$G$3] / 2)" office:value-type="float" office:value="246.925787492232">
            <text:p>246.926</text:p>
          </table:table-cell>
          <table:table-cell table:style-name="ce5" office:value-type="string">
            <text:p>196C</text:p>
          </table:table-cell>
          <table:table-cell table:style-name="ce3" table:formula="of:=(DECIMAL([.H41];16) * 328125) / (180224 * (COLUMN([.I41])-3) * [.$G$3] / 2)" office:value-type="float" office:value="246.849927035245">
            <text:p>246.850</text:p>
          </table:table-cell>
          <table:table-cell table:style-name="ce5" table:formula="of:=&quot;21E8&quot;" office:value-type="string" office:string-value="21E8">
            <text:p>21E8</text:p>
          </table:table-cell>
          <table:table-cell table:style-name="ce3" table:formula="of:=(DECIMAL([.J41];16) * 328125) / (180224 * (COLUMN([.K41])-3) * [.$G$3] / 2)" office:value-type="float" office:value="246.925787492232">
            <text:p>246.926</text:p>
          </table:table-cell>
          <table:table-cell table:style-name="ce5" office:value-type="string">
            <text:p>2A60</text:p>
          </table:table-cell>
          <table:table-cell table:style-name="ce3" table:formula="of:=(DECIMAL([.L41];16) * 328125) / (180224 * (COLUMN([.M41])-3) * [.$G$3] / 2)" office:value-type="float" office:value="246.88027121804">
            <text:p>246.880</text:p>
          </table:table-cell>
          <table:table-cell table:style-name="ce5" office:value-type="string">
            <text:p>32DC</text:p>
          </table:table-cell>
          <table:table-cell table:style-name="ce3" table:formula="of:=(DECIMAL([.N41];16) * 328125) / (180224 * (COLUMN([.O41])-3) * [.$G$3] / 2)" office:value-type="float" office:value="246.925787492232">
            <text:p>246.926</text:p>
          </table:table-cell>
          <table:table-cell table:style-name="ce5" office:value-type="string">
            <text:p>3B54</text:p>
          </table:table-cell>
          <table:table-cell table:style-name="ce3" table:formula="of:=(DECIMAL([.P41];16) * 328125) / (180224 * (COLUMN([.Q41])-3) * [.$G$3] / 2)" office:value-type="float" office:value="246.893275867809">
            <text:p>246.893</text:p>
          </table:table-cell>
          <table:table-cell table:style-name="ce5" office:value-type="string">
            <text:p>43D0</text:p>
          </table:table-cell>
          <table:table-cell table:style-name="ce3" table:formula="of:=(DECIMAL([.R41];16) * 328125) / (180224 * (COLUMN([.S41])-3) * [.$G$3] / 2)" office:value-type="float" office:value="246.925787492232">
            <text:p>246.926</text:p>
          </table:table-cell>
          <table:table-cell/>
          <table:table-cell table:style-name="ce7" table:formula="of:= 1200 * LOG([.E41]/[.$C41]*[.$G$3]/16;2)" office:value-type="float" office:value="-1.7077880597552">
            <text:p>-1.71</text:p>
          </table:table-cell>
          <table:table-cell table:style-name="ce7" table:formula="of:= 1200 * LOG([.G41]/[.$C41]*[.$G$3]/16;2)" office:value-type="float" office:value="-0.111444886191177">
            <text:p>-0.11</text:p>
          </table:table-cell>
          <table:table-cell table:style-name="ce7" table:formula="of:= 1200 * LOG([.I41]/[.$C41]*[.$G$3]/16;2)" office:value-type="float" office:value="-0.643395742755053">
            <text:p>-0.64</text:p>
          </table:table-cell>
          <table:table-cell table:style-name="ce7" table:formula="of:= 1200 * LOG([.K41]/[.$C41]*[.$G$3]/16;2)" office:value-type="float" office:value="-0.111444886191177">
            <text:p>-0.11</text:p>
          </table:table-cell>
          <table:table-cell table:style-name="ce7" table:formula="of:= 1200 * LOG([.M41]/[.$C41];2*[.$G$3]/16)" office:value-type="float" office:value="-0.430595785623188">
            <text:p>-0.43</text:p>
          </table:table-cell>
          <table:table-cell table:style-name="ce7" table:formula="of:= 1200 * LOG([.O41]/[.$C41];2*[.$G$3]/16)" office:value-type="float" office:value="-0.111444886191177">
            <text:p>-0.11</text:p>
          </table:table-cell>
          <table:table-cell table:style-name="ce7" table:formula="of:= 1200 * LOG([.Q41]/[.$C41];2*[.$G$3]/16)" office:value-type="float" office:value="-0.339403810619119">
            <text:p>-0.34</text:p>
          </table:table-cell>
          <table:table-cell table:style-name="ce7" table:formula="of:= 1200 * LOG([.S41]/[.$C41];2*[.$G$3]/16)" office:value-type="float" office:value="-0.111444886191177">
            <text:p>-0.11</text:p>
          </table:table-cell>
          <table:table-cell table:number-columns-repeated="996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C-3</text:p>
          </table:table-cell>
          <table:table-cell table:style-name="ce3" table:formula="of:=[.$C$6] * POWER(2;[.$A42] / 12)" office:value-type="float" office:value="261.6256">
            <text:p>261.626</text:p>
          </table:table-cell>
          <table:table-cell table:style-name="ce5" office:value-type="string">
            <text:p>8F8</text:p>
          </table:table-cell>
          <table:table-cell table:style-name="ce3" table:formula="of:=(DECIMAL([.D42];16) * 328125) / (180224 * (COLUMN([.E42])-3) * [.$G$3] / 2)" office:value-type="float" office:value="261.263413862749">
            <text:p>261.263</text:p>
          </table:table-cell>
          <table:table-cell table:style-name="ce5" office:value-type="string">
            <text:p>11F4</text:p>
          </table:table-cell>
          <table:table-cell table:style-name="ce3" table:formula="of:=(DECIMAL([.F42];16) * 328125) / (180224 * (COLUMN([.G42])-3) * [.$G$3] / 2)" office:value-type="float" office:value="261.490995233709">
            <text:p>261.491</text:p>
          </table:table-cell>
          <table:table-cell table:style-name="ce5" office:value-type="string">
            <text:p>1AF0</text:p>
          </table:table-cell>
          <table:table-cell table:style-name="ce3" table:formula="of:=(DECIMAL([.H42];16) * 328125) / (180224 * (COLUMN([.I42])-3) * [.$G$3] / 2)" office:value-type="float" office:value="261.566855690696">
            <text:p>261.567</text:p>
          </table:table-cell>
          <table:table-cell table:style-name="ce5" office:value-type="string">
            <text:p>23EC</text:p>
          </table:table-cell>
          <table:table-cell table:style-name="ce3" table:formula="of:=(DECIMAL([.J42];16) * 328125) / (180224 * (COLUMN([.K42])-3) * [.$G$3] / 2)" office:value-type="float" office:value="261.604785919189">
            <text:p>261.605</text:p>
          </table:table-cell>
          <table:table-cell table:style-name="ce5" office:value-type="string">
            <text:p>2CE4</text:p>
          </table:table-cell>
          <table:table-cell table:style-name="ce3" table:formula="of:=(DECIMAL([.L42];16) * 328125) / (180224 * (COLUMN([.M42])-3) * [.$G$3] / 2)" office:value-type="float" office:value="261.536511507901">
            <text:p>261.537</text:p>
          </table:table-cell>
          <table:table-cell table:style-name="ce5" office:value-type="string">
            <text:p>35E0</text:p>
          </table:table-cell>
          <table:table-cell table:style-name="ce3" table:formula="of:=(DECIMAL([.N42];16) * 328125) / (180224 * (COLUMN([.O42])-3) * [.$G$3] / 2)" office:value-type="float" office:value="261.566855690696">
            <text:p>261.567</text:p>
          </table:table-cell>
          <table:table-cell table:style-name="ce5" office:value-type="string">
            <text:p>3EDC</text:p>
          </table:table-cell>
          <table:table-cell table:style-name="ce3" table:formula="of:=(DECIMAL([.P42];16) * 328125) / (180224 * (COLUMN([.Q42])-3) * [.$G$3] / 2)" office:value-type="float" office:value="261.588530106978">
            <text:p>261.589</text:p>
          </table:table-cell>
          <table:table-cell table:style-name="ce5" office:value-type="string">
            <text:p>47D8</text:p>
          </table:table-cell>
          <table:table-cell table:style-name="ce3" table:formula="of:=(DECIMAL([.R42];16) * 328125) / (180224 * (COLUMN([.S42])-3) * [.$G$3] / 2)" office:value-type="float" office:value="261.604785919189">
            <text:p>261.605</text:p>
          </table:table-cell>
          <table:table-cell/>
          <table:table-cell table:style-name="ce7" table:formula="of:= 1200 * LOG([.E42]/[.$C42]*[.$G$3]/16;2)" office:value-type="float" office:value="-2.39832567357595">
            <text:p>-2.40</text:p>
          </table:table-cell>
          <table:table-cell table:style-name="ce7" table:formula="of:= 1200 * LOG([.G42]/[.$C42]*[.$G$3]/16;2)" office:value-type="float" office:value="-0.890938509065358">
            <text:p>-0.89</text:p>
          </table:table-cell>
          <table:table-cell table:style-name="ce7" table:formula="of:= 1200 * LOG([.I42]/[.$C42]*[.$G$3]/16;2)" office:value-type="float" office:value="-0.388767642871048">
            <text:p>-0.39</text:p>
          </table:table-cell>
          <table:table-cell table:style-name="ce7" table:formula="of:= 1200 * LOG([.K42]/[.$C42]*[.$G$3]/16;2)" office:value-type="float" office:value="-0.137736822585252">
            <text:p>-0.14</text:p>
          </table:table-cell>
          <table:table-cell table:style-name="ce7" table:formula="of:= 1200 * LOG([.M42]/[.$C42];2*[.$G$3]/16)" office:value-type="float" office:value="-0.589618510207728">
            <text:p>-0.59</text:p>
          </table:table-cell>
          <table:table-cell table:style-name="ce7" table:formula="of:= 1200 * LOG([.O42]/[.$C42];2*[.$G$3]/16)" office:value-type="float" office:value="-0.388767642871048">
            <text:p>-0.39</text:p>
          </table:table-cell>
          <table:table-cell table:style-name="ce7" table:formula="of:= 1200 * LOG([.Q42]/[.$C42];2*[.$G$3]/16)" office:value-type="float" office:value="-0.245317002769887">
            <text:p>-0.25</text:p>
          </table:table-cell>
          <table:table-cell table:style-name="ce7" table:formula="of:= 1200 * LOG([.S42]/[.$C42];2*[.$G$3]/16)" office:value-type="float" office:value="-0.137736822585252">
            <text:p>-0.14</text:p>
          </table:table-cell>
          <table:table-cell table:number-columns-repeated="996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C#3</text:p>
          </table:table-cell>
          <table:table-cell table:style-name="ce3" table:formula="of:=[.$C$6] * POWER(2;[.$A43] / 12)" office:value-type="float" office:value="277.182667739607">
            <text:p>277.183</text:p>
          </table:table-cell>
          <table:table-cell table:style-name="ce5" office:value-type="float" office:value="980">
            <text:p>980</text:p>
          </table:table-cell>
          <table:table-cell table:style-name="ce3" table:formula="of:=(DECIMAL([.D43];16) * 328125) / (180224 * (COLUMN([.E43])-3) * [.$G$3] / 2)" office:value-type="float" office:value="276.738947088068">
            <text:p>276.739</text:p>
          </table:table-cell>
          <table:table-cell table:style-name="ce5" office:value-type="float" office:value="1304">
            <text:p>1304</text:p>
          </table:table-cell>
          <table:table-cell table:style-name="ce3" table:formula="of:=(DECIMAL([.F43];16) * 328125) / (180224 * (COLUMN([.G43])-3) * [.$G$3] / 2)" office:value-type="float" office:value="276.966528459029">
            <text:p>276.967</text:p>
          </table:table-cell>
          <table:table-cell table:style-name="ce5" office:value-type="string">
            <text:p>1C88</text:p>
          </table:table-cell>
          <table:table-cell table:style-name="ce3" table:formula="of:=(DECIMAL([.H43];16) * 328125) / (180224 * (COLUMN([.I43])-3) * [.$G$3] / 2)" office:value-type="float" office:value="277.042388916016">
            <text:p>277.042</text:p>
          </table:table-cell>
          <table:table-cell table:style-name="ce5" office:value-type="string">
            <text:p>260C</text:p>
          </table:table-cell>
          <table:table-cell table:style-name="ce3" table:formula="of:=(DECIMAL([.J43];16) * 328125) / (180224 * (COLUMN([.K43])-3) * [.$G$3] / 2)" office:value-type="float" office:value="277.080319144509">
            <text:p>277.080</text:p>
          </table:table-cell>
          <table:table-cell table:style-name="ce5" office:value-type="string">
            <text:p>2F90</text:p>
          </table:table-cell>
          <table:table-cell table:style-name="ce3" table:formula="of:=(DECIMAL([.L43];16) * 328125) / (180224 * (COLUMN([.M43])-3) * [.$G$3] / 2)" office:value-type="float" office:value="277.103077281605">
            <text:p>277.103</text:p>
          </table:table-cell>
          <table:table-cell table:style-name="ce5" office:value-type="string">
            <text:p>3914</text:p>
          </table:table-cell>
          <table:table-cell table:style-name="ce3" table:formula="of:=(DECIMAL([.N43];16) * 328125) / (180224 * (COLUMN([.O43])-3) * [.$G$3] / 2)" office:value-type="float" office:value="277.118249373002">
            <text:p>277.118</text:p>
          </table:table-cell>
          <table:table-cell table:style-name="ce5" office:value-type="string">
            <text:p>4298</text:p>
          </table:table-cell>
          <table:table-cell table:style-name="ce3" table:formula="of:=(DECIMAL([.P43];16) * 328125) / (180224 * (COLUMN([.Q43])-3) * [.$G$3] / 2)" office:value-type="float" office:value="277.129086581143">
            <text:p>277.129</text:p>
          </table:table-cell>
          <table:table-cell table:style-name="ce5" office:value-type="string">
            <text:p>4C1C</text:p>
          </table:table-cell>
          <table:table-cell table:style-name="ce3" table:formula="of:=(DECIMAL([.R43];16) * 328125) / (180224 * (COLUMN([.S43])-3) * [.$G$3] / 2)" office:value-type="float" office:value="277.137214487249">
            <text:p>277.137</text:p>
          </table:table-cell>
          <table:table-cell/>
          <table:table-cell table:style-name="ce7" table:formula="of:= 1200 * LOG([.E43]/[.$C43]*[.$G$3]/16;2)" office:value-type="float" office:value="-2.77362155209879">
            <text:p>-2.77</text:p>
          </table:table-cell>
          <table:table-cell table:style-name="ce7" table:formula="of:= 1200 * LOG([.G43]/[.$C43]*[.$G$3]/16;2)" office:value-type="float" office:value="-1.35049442792712">
            <text:p>-1.35</text:p>
          </table:table-cell>
          <table:table-cell table:style-name="ce7" table:formula="of:= 1200 * LOG([.I43]/[.$C43]*[.$G$3]/16;2)" office:value-type="float" office:value="-0.876378568722359">
            <text:p>-0.88</text:p>
          </table:table-cell>
          <table:table-cell table:style-name="ce7" table:formula="of:= 1200 * LOG([.K43]/[.$C43]*[.$G$3]/16;2)" office:value-type="float" office:value="-0.639369320755845">
            <text:p>-0.64</text:p>
          </table:table-cell>
          <table:table-cell table:style-name="ce7" table:formula="of:= 1200 * LOG([.M43]/[.$C43];2*[.$G$3]/16)" office:value-type="float" office:value="-0.497179344981527">
            <text:p>-0.50</text:p>
          </table:table-cell>
          <table:table-cell table:style-name="ce7" table:formula="of:= 1200 * LOG([.O43]/[.$C43];2*[.$G$3]/16)" office:value-type="float" office:value="-0.402392515366857">
            <text:p>-0.40</text:p>
          </table:table-cell>
          <table:table-cell table:style-name="ce7" table:formula="of:= 1200 * LOG([.Q43]/[.$C43];2*[.$G$3]/16)" office:value-type="float" office:value="-0.334690814282212">
            <text:p>-0.33</text:p>
          </table:table-cell>
          <table:table-cell table:style-name="ce7" table:formula="of:= 1200 * LOG([.S43]/[.$C43];2*[.$G$3]/16)" office:value-type="float" office:value="-0.283916275863477">
            <text:p>-0.28</text:p>
          </table:table-cell>
          <table:table-cell table:number-columns-repeated="996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D-3</text:p>
          </table:table-cell>
          <table:table-cell table:style-name="ce3" table:formula="of:=[.$C$6] * POWER(2;[.$A44] / 12)" office:value-type="float" office:value="293.664806866169">
            <text:p>293.665</text:p>
          </table:table-cell>
          <table:table-cell table:style-name="ce5" office:value-type="string">
            <text:p>A14</text:p>
          </table:table-cell>
          <table:table-cell table:style-name="ce3" table:formula="of:=(DECIMAL([.D44];16) * 328125) / (180224 * (COLUMN([.E44])-3) * [.$G$3] / 2)" office:value-type="float" office:value="293.579968539151">
            <text:p>293.580</text:p>
          </table:table-cell>
          <table:table-cell table:style-name="ce5" office:value-type="float" office:value="1428">
            <text:p>1428</text:p>
          </table:table-cell>
          <table:table-cell table:style-name="ce3" table:formula="of:=(DECIMAL([.F44];16) * 328125) / (180224 * (COLUMN([.G44])-3) * [.$G$3] / 2)" office:value-type="float" office:value="293.579968539151">
            <text:p>293.580</text:p>
          </table:table-cell>
          <table:table-cell table:style-name="ce5" office:value-type="string">
            <text:p>1E3C</text:p>
          </table:table-cell>
          <table:table-cell table:style-name="ce3" table:formula="of:=(DECIMAL([.H44];16) * 328125) / (180224 * (COLUMN([.I44])-3) * [.$G$3] / 2)" office:value-type="float" office:value="293.579968539151">
            <text:p>293.580</text:p>
          </table:table-cell>
          <table:table-cell table:style-name="ce5" office:value-type="float" office:value="2850">
            <text:p>2850</text:p>
          </table:table-cell>
          <table:table-cell table:style-name="ce3" table:formula="of:=(DECIMAL([.J44];16) * 328125) / (180224 * (COLUMN([.K44])-3) * [.$G$3] / 2)" office:value-type="float" office:value="293.579968539151">
            <text:p>293.580</text:p>
          </table:table-cell>
          <table:table-cell table:style-name="ce5" office:value-type="string">
            <text:p>3264</text:p>
          </table:table-cell>
          <table:table-cell table:style-name="ce3" table:formula="of:=(DECIMAL([.L44];16) * 328125) / (180224 * (COLUMN([.M44])-3) * [.$G$3] / 2)" office:value-type="float" office:value="293.579968539151">
            <text:p>293.580</text:p>
          </table:table-cell>
          <table:table-cell table:style-name="ce5" office:value-type="string">
            <text:p>3C7C</text:p>
          </table:table-cell>
          <table:table-cell table:style-name="ce3" table:formula="of:=(DECIMAL([.N44];16) * 328125) / (180224 * (COLUMN([.O44])-3) * [.$G$3] / 2)" office:value-type="float" office:value="293.655828996138">
            <text:p>293.656</text:p>
          </table:table-cell>
          <table:table-cell table:style-name="ce5" office:value-type="string">
            <text:p>4690</text:p>
          </table:table-cell>
          <table:table-cell table:style-name="ce3" table:formula="of:=(DECIMAL([.P44];16) * 328125) / (180224 * (COLUMN([.Q44])-3) * [.$G$3] / 2)" office:value-type="float" office:value="293.644991787997">
            <text:p>293.645</text:p>
          </table:table-cell>
          <table:table-cell table:style-name="ce5" office:value-type="string">
            <text:p>50A4</text:p>
          </table:table-cell>
          <table:table-cell table:style-name="ce3" table:formula="of:=(DECIMAL([.R44];16) * 328125) / (180224 * (COLUMN([.S44])-3) * [.$G$3] / 2)" office:value-type="float" office:value="293.636863881891">
            <text:p>293.637</text:p>
          </table:table-cell>
          <table:table-cell/>
          <table:table-cell table:style-name="ce7" table:formula="of:= 1200 * LOG([.E44]/[.$C44]*[.$G$3]/16;2)" office:value-type="float" office:value="-0.500217311661269">
            <text:p>-0.50</text:p>
          </table:table-cell>
          <table:table-cell table:style-name="ce7" table:formula="of:= 1200 * LOG([.G44]/[.$C44]*[.$G$3]/16;2)" office:value-type="float" office:value="-0.500217311661269">
            <text:p>-0.50</text:p>
          </table:table-cell>
          <table:table-cell table:style-name="ce7" table:formula="of:= 1200 * LOG([.I44]/[.$C44]*[.$G$3]/16;2)" office:value-type="float" office:value="-0.500217311661269">
            <text:p>-0.50</text:p>
          </table:table-cell>
          <table:table-cell table:style-name="ce7" table:formula="of:= 1200 * LOG([.K44]/[.$C44]*[.$G$3]/16;2)" office:value-type="float" office:value="-0.500217311661269">
            <text:p>-0.50</text:p>
          </table:table-cell>
          <table:table-cell table:style-name="ce7" table:formula="of:= 1200 * LOG([.M44]/[.$C44];2*[.$G$3]/16)" office:value-type="float" office:value="-0.500217311661269">
            <text:p>-0.50</text:p>
          </table:table-cell>
          <table:table-cell table:style-name="ce7" table:formula="of:= 1200 * LOG([.O44]/[.$C44];2*[.$G$3]/16)" office:value-type="float" office:value="-0.052927799014776">
            <text:p>-0.05</text:p>
          </table:table-cell>
          <table:table-cell table:style-name="ce7" table:formula="of:= 1200 * LOG([.Q44]/[.$C44];2*[.$G$3]/16)" office:value-type="float" office:value="-0.116819225924715">
            <text:p>-0.12</text:p>
          </table:table-cell>
          <table:table-cell table:style-name="ce7" table:formula="of:= 1200 * LOG([.S44]/[.$C44];2*[.$G$3]/16)" office:value-type="float" office:value="-0.164739343540962">
            <text:p>-0.16</text:p>
          </table:table-cell>
          <table:table-cell table:number-columns-repeated="996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D#3</text:p>
          </table:table-cell>
          <table:table-cell table:style-name="ce3" table:formula="of:=[.$C$6] * POWER(2;[.$A45] / 12)" office:value-type="float" office:value="311.127024986856">
            <text:p>311.127</text:p>
          </table:table-cell>
          <table:table-cell table:style-name="ce5" office:value-type="string">
            <text:p>AAC</text:p>
          </table:table-cell>
          <table:table-cell table:style-name="ce3" table:formula="of:=(DECIMAL([.D45];16) * 328125) / (180224 * (COLUMN([.E45])-3) * [.$G$3] / 2)" office:value-type="float" office:value="310.876152732156">
            <text:p>310.876</text:p>
          </table:table-cell>
          <table:table-cell table:style-name="ce5" office:value-type="string">
            <text:p>155C</text:p>
          </table:table-cell>
          <table:table-cell table:style-name="ce3" table:formula="of:=(DECIMAL([.F45];16) * 328125) / (180224 * (COLUMN([.G45])-3) * [.$G$3] / 2)" office:value-type="float" office:value="311.103734103116">
            <text:p>311.104</text:p>
          </table:table-cell>
          <table:table-cell table:style-name="ce5" office:value-type="string">
            <text:p>2008</text:p>
          </table:table-cell>
          <table:table-cell table:style-name="ce3" table:formula="of:=(DECIMAL([.H45];16) * 328125) / (180224 * (COLUMN([.I45])-3) * [.$G$3] / 2)" office:value-type="float" office:value="311.027873646129">
            <text:p>311.028</text:p>
          </table:table-cell>
          <table:table-cell table:style-name="ce5" office:value-type="string">
            <text:p>2AB8</text:p>
          </table:table-cell>
          <table:table-cell table:style-name="ce3" table:formula="of:=(DECIMAL([.J45];16) * 328125) / (180224 * (COLUMN([.K45])-3) * [.$G$3] / 2)" office:value-type="float" office:value="311.103734103116">
            <text:p>311.104</text:p>
          </table:table-cell>
          <table:table-cell table:style-name="ce5" office:value-type="string">
            <text:p>3564</text:p>
          </table:table-cell>
          <table:table-cell table:style-name="ce3" table:formula="of:=(DECIMAL([.L45];16) * 328125) / (180224 * (COLUMN([.M45])-3) * [.$G$3] / 2)" office:value-type="float" office:value="311.058217828924">
            <text:p>311.058</text:p>
          </table:table-cell>
          <table:table-cell table:style-name="ce5" office:value-type="string">
            <text:p>4014</text:p>
          </table:table-cell>
          <table:table-cell table:style-name="ce3" table:formula="of:=(DECIMAL([.N45];16) * 328125) / (180224 * (COLUMN([.O45])-3) * [.$G$3] / 2)" office:value-type="float" office:value="311.103734103116">
            <text:p>311.104</text:p>
          </table:table-cell>
          <table:table-cell table:style-name="ce5" office:value-type="string">
            <text:p>4AC0</text:p>
          </table:table-cell>
          <table:table-cell table:style-name="ce3" table:formula="of:=(DECIMAL([.P45];16) * 328125) / (180224 * (COLUMN([.Q45])-3) * [.$G$3] / 2)" office:value-type="float" office:value="311.071222478693">
            <text:p>311.071</text:p>
          </table:table-cell>
          <table:table-cell table:style-name="ce5" office:value-type="float" office:value="5570">
            <text:p>5570</text:p>
          </table:table-cell>
          <table:table-cell table:style-name="ce3" table:formula="of:=(DECIMAL([.R45];16) * 328125) / (180224 * (COLUMN([.S45])-3) * [.$G$3] / 2)" office:value-type="float" office:value="311.103734103116">
            <text:p>311.104</text:p>
          </table:table-cell>
          <table:table-cell/>
          <table:table-cell table:style-name="ce7" table:formula="of:= 1200 * LOG([.E45]/[.$C45]*[.$G$3]/16;2)" office:value-type="float" office:value="-1.39651573629257">
            <text:p>-1.40</text:p>
          </table:table-cell>
          <table:table-cell table:style-name="ce7" table:formula="of:= 1200 * LOG([.G45]/[.$C45]*[.$G$3]/16;2)" office:value-type="float" office:value="-0.129604557129457">
            <text:p>-0.13</text:p>
          </table:table-cell>
          <table:table-cell table:style-name="ce7" table:formula="of:= 1200 * LOG([.I45]/[.$C45]*[.$G$3]/16;2)" office:value-type="float" office:value="-0.551805278418767">
            <text:p>-0.55</text:p>
          </table:table-cell>
          <table:table-cell table:style-name="ce7" table:formula="of:= 1200 * LOG([.K45]/[.$C45]*[.$G$3]/16;2)" office:value-type="float" office:value="-0.129604557129457">
            <text:p>-0.13</text:p>
          </table:table-cell>
          <table:table-cell table:style-name="ce7" table:formula="of:= 1200 * LOG([.M45]/[.$C45];2*[.$G$3]/16)" office:value-type="float" office:value="-0.38291263411455">
            <text:p>-0.38</text:p>
          </table:table-cell>
          <table:table-cell table:style-name="ce7" table:formula="of:= 1200 * LOG([.O45]/[.$C45];2*[.$G$3]/16)" office:value-type="float" office:value="-0.129604557129457">
            <text:p>-0.13</text:p>
          </table:table-cell>
          <table:table-cell table:style-name="ce7" table:formula="of:= 1200 * LOG([.Q45]/[.$C45];2*[.$G$3]/16)" office:value-type="float" office:value="-0.310535115800198">
            <text:p>-0.31</text:p>
          </table:table-cell>
          <table:table-cell table:style-name="ce7" table:formula="of:= 1200 * LOG([.S45]/[.$C45];2*[.$G$3]/16)" office:value-type="float" office:value="-0.129604557129457">
            <text:p>-0.13</text:p>
          </table:table-cell>
          <table:table-cell table:number-columns-repeated="996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E-3</text:p>
          </table:table-cell>
          <table:table-cell table:style-name="ce3" table:formula="of:=[.$C$6] * POWER(2;[.$A46] / 12)" office:value-type="float" office:value="329.627600631376">
            <text:p>329.628</text:p>
          </table:table-cell>
          <table:table-cell table:style-name="ce5" office:value-type="string">
            <text:p>B50</text:p>
          </table:table-cell>
          <table:table-cell table:style-name="ce3" table:formula="of:=(DECIMAL([.D46];16) * 328125) / (180224 * (COLUMN([.E46])-3) * [.$G$3] / 2)" office:value-type="float" office:value="329.537825150923">
            <text:p>329.538</text:p>
          </table:table-cell>
          <table:table-cell table:style-name="ce5" office:value-type="string">
            <text:p>16A0</text:p>
          </table:table-cell>
          <table:table-cell table:style-name="ce3" table:formula="of:=(DECIMAL([.F46];16) * 328125) / (180224 * (COLUMN([.G46])-3) * [.$G$3] / 2)" office:value-type="float" office:value="329.537825150923">
            <text:p>329.538</text:p>
          </table:table-cell>
          <table:table-cell table:style-name="ce5" office:value-type="string">
            <text:p>21F0</text:p>
          </table:table-cell>
          <table:table-cell table:style-name="ce3" table:formula="of:=(DECIMAL([.H46];16) * 328125) / (180224 * (COLUMN([.I46])-3) * [.$G$3] / 2)" office:value-type="float" office:value="329.537825150923">
            <text:p>329.538</text:p>
          </table:table-cell>
          <table:table-cell table:style-name="ce5" office:value-type="string">
            <text:p>2D40</text:p>
          </table:table-cell>
          <table:table-cell table:style-name="ce3" table:formula="of:=(DECIMAL([.J46];16) * 328125) / (180224 * (COLUMN([.K46])-3) * [.$G$3] / 2)" office:value-type="float" office:value="329.537825150923">
            <text:p>329.538</text:p>
          </table:table-cell>
          <table:table-cell table:style-name="ce5" office:value-type="string">
            <text:p>3890</text:p>
          </table:table-cell>
          <table:table-cell table:style-name="ce3" table:formula="of:=(DECIMAL([.L46];16) * 328125) / (180224 * (COLUMN([.M46])-3) * [.$G$3] / 2)" office:value-type="float" office:value="329.537825150923">
            <text:p>329.538</text:p>
          </table:table-cell>
          <table:table-cell table:style-name="ce5" office:value-type="string">
            <text:p>43E4</text:p>
          </table:table-cell>
          <table:table-cell table:style-name="ce3" table:formula="of:=(DECIMAL([.N46];16) * 328125) / (180224 * (COLUMN([.O46])-3) * [.$G$3] / 2)" office:value-type="float" office:value="329.61368560791">
            <text:p>329.614</text:p>
          </table:table-cell>
          <table:table-cell table:style-name="ce5" office:value-type="string">
            <text:p>4F34</text:p>
          </table:table-cell>
          <table:table-cell table:style-name="ce3" table:formula="of:=(DECIMAL([.P46];16) * 328125) / (180224 * (COLUMN([.Q46])-3) * [.$G$3] / 2)" office:value-type="float" office:value="329.602848399769">
            <text:p>329.603</text:p>
          </table:table-cell>
          <table:table-cell table:style-name="ce5" office:value-type="string">
            <text:p>5A84</text:p>
          </table:table-cell>
          <table:table-cell table:style-name="ce3" table:formula="of:=(DECIMAL([.R46];16) * 328125) / (180224 * (COLUMN([.S46])-3) * [.$G$3] / 2)" office:value-type="float" office:value="329.594720493663">
            <text:p>329.595</text:p>
          </table:table-cell>
          <table:table-cell/>
          <table:table-cell table:style-name="ce7" table:formula="of:= 1200 * LOG([.E46]/[.$C46]*[.$G$3]/16;2)" office:value-type="float" office:value="-0.471573184554776">
            <text:p>-0.47</text:p>
          </table:table-cell>
          <table:table-cell table:style-name="ce7" table:formula="of:= 1200 * LOG([.G46]/[.$C46]*[.$G$3]/16;2)" office:value-type="float" office:value="-0.471573184554776">
            <text:p>-0.47</text:p>
          </table:table-cell>
          <table:table-cell table:style-name="ce7" table:formula="of:= 1200 * LOG([.I46]/[.$C46]*[.$G$3]/16;2)" office:value-type="float" office:value="-0.471573184554776">
            <text:p>-0.47</text:p>
          </table:table-cell>
          <table:table-cell table:style-name="ce7" table:formula="of:= 1200 * LOG([.K46]/[.$C46]*[.$G$3]/16;2)" office:value-type="float" office:value="-0.471573184554776">
            <text:p>-0.47</text:p>
          </table:table-cell>
          <table:table-cell table:style-name="ce7" table:formula="of:= 1200 * LOG([.M46]/[.$C46];2*[.$G$3]/16)" office:value-type="float" office:value="-0.471573184554776">
            <text:p>-0.47</text:p>
          </table:table-cell>
          <table:table-cell table:style-name="ce7" table:formula="of:= 1200 * LOG([.O46]/[.$C46];2*[.$G$3]/16)" office:value-type="float" office:value="-0.0730845076735923">
            <text:p>-0.07</text:p>
          </table:table-cell>
          <table:table-cell table:style-name="ce7" table:formula="of:= 1200 * LOG([.Q46]/[.$C46];2*[.$G$3]/16)" office:value-type="float" office:value="-0.130005846154368">
            <text:p>-0.13</text:p>
          </table:table-cell>
          <table:table-cell table:style-name="ce7" table:formula="of:= 1200 * LOG([.S46]/[.$C46];2*[.$G$3]/16)" office:value-type="float" office:value="-0.172698078233461">
            <text:p>-0.17</text:p>
          </table:table-cell>
          <table:table-cell table:number-columns-repeated="996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F-3</text:p>
          </table:table-cell>
          <table:table-cell table:style-name="ce3" table:formula="of:=[.$C$6] * POWER(2;[.$A47] / 12)" office:value-type="float" office:value="349.228277751148">
            <text:p>349.228</text:p>
          </table:table-cell>
          <table:table-cell table:style-name="ce5" office:value-type="string">
            <text:p>BFC</text:p>
          </table:table-cell>
          <table:table-cell table:style-name="ce3" table:formula="of:=(DECIMAL([.D47];16) * 328125) / (180224 * (COLUMN([.E47])-3) * [.$G$3] / 2)" office:value-type="float" office:value="349.109823053533">
            <text:p>349.110</text:p>
          </table:table-cell>
          <table:table-cell table:style-name="ce5" office:value-type="string">
            <text:p>17F8</text:p>
          </table:table-cell>
          <table:table-cell table:style-name="ce3" table:formula="of:=(DECIMAL([.F47];16) * 328125) / (180224 * (COLUMN([.G47])-3) * [.$G$3] / 2)" office:value-type="float" office:value="349.109823053533">
            <text:p>349.110</text:p>
          </table:table-cell>
          <table:table-cell table:style-name="ce5" office:value-type="string">
            <text:p>23F4</text:p>
          </table:table-cell>
          <table:table-cell table:style-name="ce3" table:formula="of:=(DECIMAL([.H47];16) * 328125) / (180224 * (COLUMN([.I47])-3) * [.$G$3] / 2)" office:value-type="float" office:value="349.109823053533">
            <text:p>349.110</text:p>
          </table:table-cell>
          <table:table-cell table:style-name="ce5" office:value-type="string">
            <text:p>2FF4</text:p>
          </table:table-cell>
          <table:table-cell table:style-name="ce3" table:formula="of:=(DECIMAL([.J47];16) * 328125) / (180224 * (COLUMN([.K47])-3) * [.$G$3] / 2)" office:value-type="float" office:value="349.223613739014">
            <text:p>349.224</text:p>
          </table:table-cell>
          <table:table-cell table:style-name="ce5" office:value-type="string">
            <text:p>3BF0</text:p>
          </table:table-cell>
          <table:table-cell table:style-name="ce3" table:formula="of:=(DECIMAL([.L47];16) * 328125) / (180224 * (COLUMN([.M47])-3) * [.$G$3] / 2)" office:value-type="float" office:value="349.200855601918">
            <text:p>349.201</text:p>
          </table:table-cell>
          <table:table-cell table:style-name="ce5" office:value-type="string">
            <text:p>47EC</text:p>
          </table:table-cell>
          <table:table-cell table:style-name="ce3" table:formula="of:=(DECIMAL([.N47];16) * 328125) / (180224 * (COLUMN([.O47])-3) * [.$G$3] / 2)" office:value-type="float" office:value="349.18568351052">
            <text:p>349.186</text:p>
          </table:table-cell>
          <table:table-cell table:style-name="ce5" office:value-type="string">
            <text:p>53E8</text:p>
          </table:table-cell>
          <table:table-cell table:style-name="ce3" table:formula="of:=(DECIMAL([.P47];16) * 328125) / (180224 * (COLUMN([.Q47])-3) * [.$G$3] / 2)" office:value-type="float" office:value="349.174846302379">
            <text:p>349.175</text:p>
          </table:table-cell>
          <table:table-cell table:style-name="ce5" office:value-type="string">
            <text:p>5FE8</text:p>
          </table:table-cell>
          <table:table-cell table:style-name="ce3" table:formula="of:=(DECIMAL([.R47];16) * 328125) / (180224 * (COLUMN([.S47])-3) * [.$G$3] / 2)" office:value-type="float" office:value="349.223613739014">
            <text:p>349.224</text:p>
          </table:table-cell>
          <table:table-cell/>
          <table:table-cell table:style-name="ce7" table:formula="of:= 1200 * LOG([.E47]/[.$C47]*[.$G$3]/16;2)" office:value-type="float" office:value="-0.587316680880772">
            <text:p>-0.59</text:p>
          </table:table-cell>
          <table:table-cell table:style-name="ce7" table:formula="of:= 1200 * LOG([.G47]/[.$C47]*[.$G$3]/16;2)" office:value-type="float" office:value="-0.587316680880772">
            <text:p>-0.59</text:p>
          </table:table-cell>
          <table:table-cell table:style-name="ce7" table:formula="of:= 1200 * LOG([.I47]/[.$C47]*[.$G$3]/16;2)" office:value-type="float" office:value="-0.587316680880772">
            <text:p>-0.59</text:p>
          </table:table-cell>
          <table:table-cell table:style-name="ce7" table:formula="of:= 1200 * LOG([.K47]/[.$C47]*[.$G$3]/16;2)" office:value-type="float" office:value="-0.0231211246190398">
            <text:p>-0.02</text:p>
          </table:table-cell>
          <table:table-cell table:style-name="ce7" table:formula="of:= 1200 * LOG([.M47]/[.$C47];2*[.$G$3]/16)" office:value-type="float" office:value="-0.135945527478556">
            <text:p>-0.14</text:p>
          </table:table-cell>
          <table:table-cell table:style-name="ce7" table:formula="of:= 1200 * LOG([.O47]/[.$C47];2*[.$G$3]/16)" office:value-type="float" office:value="-0.211165881124787">
            <text:p>-0.21</text:p>
          </table:table-cell>
          <table:table-cell table:style-name="ce7" table:formula="of:= 1200 * LOG([.Q47]/[.$C47];2*[.$G$3]/16)" office:value-type="float" office:value="-0.264896706195918">
            <text:p>-0.26</text:p>
          </table:table-cell>
          <table:table-cell table:style-name="ce7" table:formula="of:= 1200 * LOG([.S47]/[.$C47];2*[.$G$3]/16)" office:value-type="float" office:value="-0.0231211246190398">
            <text:p>-0.02</text:p>
          </table:table-cell>
          <table:table-cell table:number-columns-repeated="996"/>
        </table:table-row>
        <table:table-row table:style-name="ro1">
          <table:table-cell office:value-type="float" office:value="42">
            <text:p>42</text:p>
          </table:table-cell>
          <table:table-cell office:value-type="string">
            <text:p>F#3</text:p>
          </table:table-cell>
          <table:table-cell table:style-name="ce3" table:formula="of:=[.$C$6] * POWER(2;[.$A48] / 12)" office:value-type="float" office:value="369.994471783998">
            <text:p>369.994</text:p>
          </table:table-cell>
          <table:table-cell table:style-name="ce5" office:value-type="string">
            <text:p>CB0</text:p>
          </table:table-cell>
          <table:table-cell table:style-name="ce3" table:formula="of:=(DECIMAL([.D48];16) * 328125) / (180224 * (COLUMN([.E48])-3) * [.$G$3] / 2)" office:value-type="float" office:value="369.592146439986">
            <text:p>369.592</text:p>
          </table:table-cell>
          <table:table-cell table:style-name="ce5" office:value-type="float" office:value="1964">
            <text:p>1964</text:p>
          </table:table-cell>
          <table:table-cell table:style-name="ce3" table:formula="of:=(DECIMAL([.F48];16) * 328125) / (180224 * (COLUMN([.G48])-3) * [.$G$3] / 2)" office:value-type="float" office:value="369.819727810946">
            <text:p>369.820</text:p>
          </table:table-cell>
          <table:table-cell table:style-name="ce5" office:value-type="string">
            <text:p>2618</text:p>
          </table:table-cell>
          <table:table-cell table:style-name="ce3" table:formula="of:=(DECIMAL([.H48];16) * 328125) / (180224 * (COLUMN([.I48])-3) * [.$G$3] / 2)" office:value-type="float" office:value="369.895588267933">
            <text:p>369.896</text:p>
          </table:table-cell>
          <table:table-cell table:style-name="ce5" office:value-type="string">
            <text:p>32CC</text:p>
          </table:table-cell>
          <table:table-cell table:style-name="ce3" table:formula="of:=(DECIMAL([.J48];16) * 328125) / (180224 * (COLUMN([.K48])-3) * [.$G$3] / 2)" office:value-type="float" office:value="369.933518496427">
            <text:p>369.934</text:p>
          </table:table-cell>
          <table:table-cell table:style-name="ce5" office:value-type="string">
            <text:p>3F80</text:p>
          </table:table-cell>
          <table:table-cell table:style-name="ce3" table:formula="of:=(DECIMAL([.L48];16) * 328125) / (180224 * (COLUMN([.M48])-3) * [.$G$3] / 2)" office:value-type="float" office:value="369.956276633523">
            <text:p>369.956</text:p>
          </table:table-cell>
          <table:table-cell table:style-name="ce5" office:value-type="string">
            <text:p>4C34</text:p>
          </table:table-cell>
          <table:table-cell table:style-name="ce3" table:formula="of:=(DECIMAL([.N48];16) * 328125) / (180224 * (COLUMN([.O48])-3) * [.$G$3] / 2)" office:value-type="float" office:value="369.97144872492">
            <text:p>369.971</text:p>
          </table:table-cell>
          <table:table-cell table:style-name="ce5" office:value-type="string">
            <text:p>58E8</text:p>
          </table:table-cell>
          <table:table-cell table:style-name="ce3" table:formula="of:=(DECIMAL([.P48];16) * 328125) / (180224 * (COLUMN([.Q48])-3) * [.$G$3] / 2)" office:value-type="float" office:value="369.982285933061">
            <text:p>369.982</text:p>
          </table:table-cell>
          <table:table-cell table:style-name="ce5" office:value-type="string">
            <text:p>659C</text:p>
          </table:table-cell>
          <table:table-cell table:style-name="ce3" table:formula="of:=(DECIMAL([.R48];16) * 328125) / (180224 * (COLUMN([.S48])-3) * [.$G$3] / 2)" office:value-type="float" office:value="369.990413839167">
            <text:p>369.990</text:p>
          </table:table-cell>
          <table:table-cell/>
          <table:table-cell table:style-name="ce7" table:formula="of:= 1200 * LOG([.E48]/[.$C48]*[.$G$3]/16;2)" office:value-type="float" office:value="-1.88353706218983">
            <text:p>-1.88</text:p>
          </table:table-cell>
          <table:table-cell table:style-name="ce7" table:formula="of:= 1200 * LOG([.G48]/[.$C48]*[.$G$3]/16;2)" office:value-type="float" office:value="-0.817834320586223">
            <text:p>-0.82</text:p>
          </table:table-cell>
          <table:table-cell table:style-name="ce7" table:formula="of:= 1200 * LOG([.I48]/[.$C48]*[.$G$3]/16;2)" office:value-type="float" office:value="-0.46274580553421">
            <text:p>-0.46</text:p>
          </table:table-cell>
          <table:table-cell table:style-name="ce7" table:formula="of:= 1200 * LOG([.K48]/[.$C48]*[.$G$3]/16;2)" office:value-type="float" office:value="-0.285228855974329">
            <text:p>-0.29</text:p>
          </table:table-cell>
          <table:table-cell table:style-name="ce7" table:formula="of:= 1200 * LOG([.M48]/[.$C48];2*[.$G$3]/16)" office:value-type="float" office:value="-0.178727422637075">
            <text:p>-0.18</text:p>
          </table:table-cell>
          <table:table-cell table:style-name="ce7" table:formula="of:= 1200 * LOG([.O48]/[.$C48];2*[.$G$3]/16)" office:value-type="float" office:value="-0.107730106747457">
            <text:p>-0.11</text:p>
          </table:table-cell>
          <table:table-cell table:style-name="ce7" table:formula="of:= 1200 * LOG([.Q48]/[.$C48];2*[.$G$3]/16)" office:value-type="float" office:value="-0.0570195207931012">
            <text:p>-0.06</text:p>
          </table:table-cell>
          <table:table-cell table:style-name="ce7" table:formula="of:= 1200 * LOG([.S48]/[.$C48];2*[.$G$3]/16)" office:value-type="float" office:value="-0.0189875560928725">
            <text:p>-0.02</text:p>
          </table:table-cell>
          <table:table-cell table:number-columns-repeated="996"/>
        </table:table-row>
        <table:table-row table:style-name="ro1">
          <table:table-cell office:value-type="float" office:value="43">
            <text:p>43</text:p>
          </table:table-cell>
          <table:table-cell office:value-type="string">
            <text:p>G-3</text:p>
          </table:table-cell>
          <table:table-cell table:style-name="ce3" table:formula="of:=[.$C$6] * POWER(2;[.$A49] / 12)" office:value-type="float" office:value="391.995487972108">
            <text:p>391.995</text:p>
          </table:table-cell>
          <table:table-cell table:style-name="ce5" office:value-type="string">
            <text:p>D74</text:p>
          </table:table-cell>
          <table:table-cell table:style-name="ce3" table:formula="of:=(DECIMAL([.D49];16) * 328125) / (180224 * (COLUMN([.E49])-3) * [.$G$3] / 2)" office:value-type="float" office:value="391.895120794123">
            <text:p>391.895</text:p>
          </table:table-cell>
          <table:table-cell table:style-name="ce5" office:value-type="string">
            <text:p>1AE8</text:p>
          </table:table-cell>
          <table:table-cell table:style-name="ce3" table:formula="of:=(DECIMAL([.F49];16) * 328125) / (180224 * (COLUMN([.G49])-3) * [.$G$3] / 2)" office:value-type="float" office:value="391.895120794123">
            <text:p>391.895</text:p>
          </table:table-cell>
          <table:table-cell table:style-name="ce5" office:value-type="string">
            <text:p>285C</text:p>
          </table:table-cell>
          <table:table-cell table:style-name="ce3" table:formula="of:=(DECIMAL([.H49];16) * 328125) / (180224 * (COLUMN([.I49])-3) * [.$G$3] / 2)" office:value-type="float" office:value="391.895120794123">
            <text:p>391.895</text:p>
          </table:table-cell>
          <table:table-cell table:style-name="ce5" office:value-type="string">
            <text:p>35D0</text:p>
          </table:table-cell>
          <table:table-cell table:style-name="ce3" table:formula="of:=(DECIMAL([.J49];16) * 328125) / (180224 * (COLUMN([.K49])-3) * [.$G$3] / 2)" office:value-type="float" office:value="391.895120794123">
            <text:p>391.895</text:p>
          </table:table-cell>
          <table:table-cell table:style-name="ce5" office:value-type="string">
            <text:p>4348</text:p>
          </table:table-cell>
          <table:table-cell table:style-name="ce3" table:formula="of:=(DECIMAL([.L49];16) * 328125) / (180224 * (COLUMN([.M49])-3) * [.$G$3] / 2)" office:value-type="float" office:value="391.986153342507">
            <text:p>391.986</text:p>
          </table:table-cell>
          <table:table-cell table:style-name="ce5" office:value-type="string">
            <text:p>50BC</text:p>
          </table:table-cell>
          <table:table-cell table:style-name="ce3" table:formula="of:=(DECIMAL([.N49];16) * 328125) / (180224 * (COLUMN([.O49])-3) * [.$G$3] / 2)" office:value-type="float" office:value="391.97098125111">
            <text:p>391.971</text:p>
          </table:table-cell>
          <table:table-cell table:style-name="ce5" office:value-type="string">
            <text:p>5E30</text:p>
          </table:table-cell>
          <table:table-cell table:style-name="ce3" table:formula="of:=(DECIMAL([.P49];16) * 328125) / (180224 * (COLUMN([.Q49])-3) * [.$G$3] / 2)" office:value-type="float" office:value="391.960144042969">
            <text:p>391.960</text:p>
          </table:table-cell>
          <table:table-cell table:style-name="ce5" office:value-type="string">
            <text:p>6BA4</text:p>
          </table:table-cell>
          <table:table-cell table:style-name="ce3" table:formula="of:=(DECIMAL([.R49];16) * 328125) / (180224 * (COLUMN([.S49])-3) * [.$G$3] / 2)" office:value-type="float" office:value="391.952016136863">
            <text:p>391.952</text:p>
          </table:table-cell>
          <table:table-cell/>
          <table:table-cell table:style-name="ce7" table:formula="of:= 1200 * LOG([.E49]/[.$C49]*[.$G$3]/16;2)" office:value-type="float" office:value="-0.443324808188895">
            <text:p>-0.44</text:p>
          </table:table-cell>
          <table:table-cell table:style-name="ce7" table:formula="of:= 1200 * LOG([.G49]/[.$C49]*[.$G$3]/16;2)" office:value-type="float" office:value="-0.443324808188895">
            <text:p>-0.44</text:p>
          </table:table-cell>
          <table:table-cell table:style-name="ce7" table:formula="of:= 1200 * LOG([.I49]/[.$C49]*[.$G$3]/16;2)" office:value-type="float" office:value="-0.443324808188895">
            <text:p>-0.44</text:p>
          </table:table-cell>
          <table:table-cell table:style-name="ce7" table:formula="of:= 1200 * LOG([.K49]/[.$C49]*[.$G$3]/16;2)" office:value-type="float" office:value="-0.443324808188895">
            <text:p>-0.44</text:p>
          </table:table-cell>
          <table:table-cell table:style-name="ce7" table:formula="of:= 1200 * LOG([.M49]/[.$C49];2*[.$G$3]/16)" office:value-type="float" office:value="-0.0412265485559546">
            <text:p>-0.04</text:p>
          </table:table-cell>
          <table:table-cell table:style-name="ce7" table:formula="of:= 1200 * LOG([.O49]/[.$C49];2*[.$G$3]/16)" office:value-type="float" office:value="-0.108236439956668">
            <text:p>-0.11</text:p>
          </table:table-cell>
          <table:table-cell table:style-name="ce7" table:formula="of:= 1200 * LOG([.Q49]/[.$C49];2*[.$G$3]/16)" office:value-type="float" office:value="-0.156102236137799">
            <text:p>-0.16</text:p>
          </table:table-cell>
          <table:table-cell table:style-name="ce7" table:formula="of:= 1200 * LOG([.S49]/[.$C49];2*[.$G$3]/16)" office:value-type="float" office:value="-0.192002451782322">
            <text:p>-0.19</text:p>
          </table:table-cell>
          <table:table-cell table:number-columns-repeated="996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G#3</text:p>
          </table:table-cell>
          <table:table-cell table:style-name="ce3" table:formula="of:=[.$C$6] * POWER(2;[.$A50] / 12)" office:value-type="float" office:value="415.304752661811">
            <text:p>415.305</text:p>
          </table:table-cell>
          <table:table-cell table:style-name="ce5" office:value-type="string">
            <text:p>E40</text:p>
          </table:table-cell>
          <table:table-cell table:style-name="ce3" table:formula="of:=(DECIMAL([.D50];16) * 328125) / (180224 * (COLUMN([.E50])-3) * [.$G$3] / 2)" office:value-type="float" office:value="415.108420632102">
            <text:p>415.108</text:p>
          </table:table-cell>
          <table:table-cell table:style-name="ce5" office:value-type="string">
            <text:p>1C80</text:p>
          </table:table-cell>
          <table:table-cell table:style-name="ce3" table:formula="of:=(DECIMAL([.F50];16) * 328125) / (180224 * (COLUMN([.G50])-3) * [.$G$3] / 2)" office:value-type="float" office:value="415.108420632102">
            <text:p>415.108</text:p>
          </table:table-cell>
          <table:table-cell table:style-name="ce5" office:value-type="string">
            <text:p>2AC4</text:p>
          </table:table-cell>
          <table:table-cell table:style-name="ce3" table:formula="of:=(DECIMAL([.H50];16) * 328125) / (180224 * (COLUMN([.I50])-3) * [.$G$3] / 2)" office:value-type="float" office:value="415.260141546076">
            <text:p>415.260</text:p>
          </table:table-cell>
          <table:table-cell table:style-name="ce5" office:value-type="float" office:value="3904">
            <text:p>3904</text:p>
          </table:table-cell>
          <table:table-cell table:style-name="ce3" table:formula="of:=(DECIMAL([.J50];16) * 328125) / (180224 * (COLUMN([.K50])-3) * [.$G$3] / 2)" office:value-type="float" office:value="415.222211317583">
            <text:p>415.222</text:p>
          </table:table-cell>
          <table:table-cell table:style-name="ce5" office:value-type="string">
            <text:p>4748</text:p>
          </table:table-cell>
          <table:table-cell table:style-name="ce3" table:formula="of:=(DECIMAL([.L50];16) * 328125) / (180224 * (COLUMN([.M50])-3) * [.$G$3] / 2)" office:value-type="float" office:value="415.290485728871">
            <text:p>415.290</text:p>
          </table:table-cell>
          <table:table-cell table:style-name="ce5" office:value-type="string">
            <text:p>5588</text:p>
          </table:table-cell>
          <table:table-cell table:style-name="ce3" table:formula="of:=(DECIMAL([.N50];16) * 328125) / (180224 * (COLUMN([.O50])-3) * [.$G$3] / 2)" office:value-type="float" office:value="415.260141546076">
            <text:p>415.260</text:p>
          </table:table-cell>
          <table:table-cell table:style-name="ce5" office:value-type="string">
            <text:p>63CC</text:p>
          </table:table-cell>
          <table:table-cell table:style-name="ce3" table:formula="of:=(DECIMAL([.P50];16) * 328125) / (180224 * (COLUMN([.Q50])-3) * [.$G$3] / 2)" office:value-type="float" office:value="415.30349037864">
            <text:p>415.303</text:p>
          </table:table-cell>
          <table:table-cell table:style-name="ce5" office:value-type="string">
            <text:p>720C</text:p>
          </table:table-cell>
          <table:table-cell table:style-name="ce3" table:formula="of:=(DECIMAL([.R50];16) * 328125) / (180224 * (COLUMN([.S50])-3) * [.$G$3] / 2)" office:value-type="float" office:value="415.279106660323">
            <text:p>415.279</text:p>
          </table:table-cell>
          <table:table-cell/>
          <table:table-cell table:style-name="ce7" table:formula="of:= 1200 * LOG([.E50]/[.$C50]*[.$G$3]/16;2)" office:value-type="float" office:value="-0.818620686711238">
            <text:p>-0.82</text:p>
          </table:table-cell>
          <table:table-cell table:style-name="ce7" table:formula="of:= 1200 * LOG([.G50]/[.$C50]*[.$G$3]/16;2)" office:value-type="float" office:value="-0.818620686711238">
            <text:p>-0.82</text:p>
          </table:table-cell>
          <table:table-cell table:style-name="ce7" table:formula="of:= 1200 * LOG([.I50]/[.$C50]*[.$G$3]/16;2)" office:value-type="float" office:value="-0.185975311840994">
            <text:p>-0.19</text:p>
          </table:table-cell>
          <table:table-cell table:style-name="ce7" table:formula="of:= 1200 * LOG([.K50]/[.$C50]*[.$G$3]/16;2)" office:value-type="float" office:value="-0.344114983023602">
            <text:p>-0.34</text:p>
          </table:table-cell>
          <table:table-cell table:style-name="ce7" table:formula="of:= 1200 * LOG([.M50]/[.$C50];2*[.$G$3]/16)" office:value-type="float" office:value="-0.059473974671211">
            <text:p>-0.06</text:p>
          </table:table-cell>
          <table:table-cell table:style-name="ce7" table:formula="of:= 1200 * LOG([.O50]/[.$C50];2*[.$G$3]/16)" office:value-type="float" office:value="-0.185975311840994">
            <text:p>-0.19</text:p>
          </table:table-cell>
          <table:table-cell table:style-name="ce7" table:formula="of:= 1200 * LOG([.Q50]/[.$C50];2*[.$G$3]/16)" office:value-type="float" office:value="-0.0052619453859554">
            <text:p>-0.01</text:p>
          </table:table-cell>
          <table:table-cell table:style-name="ce7" table:formula="of:= 1200 * LOG([.S50]/[.$C50];2*[.$G$3]/16)" office:value-type="float" office:value="-0.106910892898755">
            <text:p>-0.11</text:p>
          </table:table-cell>
          <table:table-cell table:number-columns-repeated="996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A-3</text:p>
          </table:table-cell>
          <table:table-cell table:style-name="ce3" table:formula="of:=[.$C$6] * POWER(2;[.$A51] / 12)" office:value-type="float" office:value="440.000058357204">
            <text:p>440.000</text:p>
          </table:table-cell>
          <table:table-cell table:style-name="ce5" office:value-type="string">
            <text:p>F18</text:p>
          </table:table-cell>
          <table:table-cell table:style-name="ce3" table:formula="of:=(DECIMAL([.D51];16) * 328125) / (180224 * (COLUMN([.E51])-3) * [.$G$3] / 2)" office:value-type="float" office:value="439.687208695845">
            <text:p>439.687</text:p>
          </table:table-cell>
          <table:table-cell table:style-name="ce5" office:value-type="string">
            <text:p>1E34</text:p>
          </table:table-cell>
          <table:table-cell table:style-name="ce3" table:formula="of:=(DECIMAL([.F51];16) * 328125) / (180224 * (COLUMN([.G51])-3) * [.$G$3] / 2)" office:value-type="float" office:value="439.914790066806">
            <text:p>439.915</text:p>
          </table:table-cell>
          <table:table-cell table:style-name="ce5" office:value-type="string">
            <text:p>2D50</text:p>
          </table:table-cell>
          <table:table-cell table:style-name="ce3" table:formula="of:=(DECIMAL([.H51];16) * 328125) / (180224 * (COLUMN([.I51])-3) * [.$G$3] / 2)" office:value-type="float" office:value="439.990650523793">
            <text:p>439.991</text:p>
          </table:table-cell>
          <table:table-cell table:style-name="ce5" office:value-type="string">
            <text:p>3C68</text:p>
          </table:table-cell>
          <table:table-cell table:style-name="ce3" table:formula="of:=(DECIMAL([.J51];16) * 328125) / (180224 * (COLUMN([.K51])-3) * [.$G$3] / 2)" office:value-type="float" office:value="439.914790066806">
            <text:p>439.915</text:p>
          </table:table-cell>
          <table:table-cell table:style-name="ce5" office:value-type="string">
            <text:p>4B84</text:p>
          </table:table-cell>
          <table:table-cell table:style-name="ce3" table:formula="of:=(DECIMAL([.L51];16) * 328125) / (180224 * (COLUMN([.M51])-3) * [.$G$3] / 2)" office:value-type="float" office:value="439.960306340998">
            <text:p>439.960</text:p>
          </table:table-cell>
          <table:table-cell table:style-name="ce5" office:value-type="string">
            <text:p>5AA0</text:p>
          </table:table-cell>
          <table:table-cell table:style-name="ce3" table:formula="of:=(DECIMAL([.N51];16) * 328125) / (180224 * (COLUMN([.O51])-3) * [.$G$3] / 2)" office:value-type="float" office:value="439.990650523793">
            <text:p>439.991</text:p>
          </table:table-cell>
          <table:table-cell table:style-name="ce5" office:value-type="string">
            <text:p>69B8</text:p>
          </table:table-cell>
          <table:table-cell table:style-name="ce3" table:formula="of:=(DECIMAL([.P51];16) * 328125) / (180224 * (COLUMN([.Q51])-3) * [.$G$3] / 2)" office:value-type="float" office:value="439.947301691229">
            <text:p>439.947</text:p>
          </table:table-cell>
          <table:table-cell table:style-name="ce5" office:value-type="string">
            <text:p>78D4</text:p>
          </table:table-cell>
          <table:table-cell table:style-name="ce3" table:formula="of:=(DECIMAL([.R51];16) * 328125) / (180224 * (COLUMN([.S51])-3) * [.$G$3] / 2)" office:value-type="float" office:value="439.971685409546">
            <text:p>439.972</text:p>
          </table:table-cell>
          <table:table-cell/>
          <table:table-cell table:style-name="ce7" table:formula="of:= 1200 * LOG([.E51]/[.$C51]*[.$G$3]/16;2)" office:value-type="float" office:value="-1.23138308147349">
            <text:p>-1.23</text:p>
          </table:table-cell>
          <table:table-cell table:style-name="ce7" table:formula="of:= 1200 * LOG([.G51]/[.$C51]*[.$G$3]/16;2)" office:value-type="float" office:value="-0.335531030918333">
            <text:p>-0.34</text:p>
          </table:table-cell>
          <table:table-cell table:style-name="ce7" table:formula="of:= 1200 * LOG([.I51]/[.$C51]*[.$G$3]/16;2)" office:value-type="float" office:value="-0.0370166670325036">
            <text:p>-0.04</text:p>
          </table:table-cell>
          <table:table-cell table:style-name="ce7" table:formula="of:= 1200 * LOG([.K51]/[.$C51]*[.$G$3]/16;2)" office:value-type="float" office:value="-0.335531030918333">
            <text:p>-0.34</text:p>
          </table:table-cell>
          <table:table-cell table:style-name="ce7" table:formula="of:= 1200 * LOG([.M51]/[.$C51];2*[.$G$3]/16)" office:value-type="float" office:value="-0.156416235966141">
            <text:p>-0.16</text:p>
          </table:table-cell>
          <table:table-cell table:style-name="ce7" table:formula="of:= 1200 * LOG([.O51]/[.$C51];2*[.$G$3]/16)" office:value-type="float" office:value="-0.0370166670325036">
            <text:p>-0.04</text:p>
          </table:table-cell>
          <table:table-cell table:style-name="ce7" table:formula="of:= 1200 * LOG([.Q51]/[.$C51];2*[.$G$3]/16)" office:value-type="float" office:value="-0.207590000740383">
            <text:p>-0.21</text:p>
          </table:table-cell>
          <table:table-cell table:style-name="ce7" table:formula="of:= 1200 * LOG([.S51]/[.$C51];2*[.$G$3]/16)" office:value-type="float" office:value="-0.111640432602168">
            <text:p>-0.11</text:p>
          </table:table-cell>
          <table:table-cell table:number-columns-repeated="996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A#3</text:p>
          </table:table-cell>
          <table:table-cell table:style-name="ce3" table:formula="of:=[.$C$6] * POWER(2;[.$A52] / 12)" office:value-type="float" office:value="466.163823345394">
            <text:p>466.164</text:p>
          </table:table-cell>
          <table:table-cell table:style-name="ce5" office:value-type="float" office:value="1000">
            <text:p>1000</text:p>
          </table:table-cell>
          <table:table-cell table:style-name="ce3" table:formula="of:=(DECIMAL([.D52];16) * 328125) / (180224 * (COLUMN([.E52])-3) * [.$G$3] / 2)" office:value-type="float" office:value="466.086647727273">
            <text:p>466.087</text:p>
          </table:table-cell>
          <table:table-cell table:style-name="ce5" office:value-type="float" office:value="2000">
            <text:p>2000</text:p>
          </table:table-cell>
          <table:table-cell table:style-name="ce3" table:formula="of:=(DECIMAL([.F52];16) * 328125) / (180224 * (COLUMN([.G52])-3) * [.$G$3] / 2)" office:value-type="float" office:value="466.086647727273">
            <text:p>466.087</text:p>
          </table:table-cell>
          <table:table-cell table:style-name="ce5" office:value-type="string">
            <text:p>3000</text:p>
          </table:table-cell>
          <table:table-cell table:style-name="ce3" table:formula="of:=(DECIMAL([.H52];16) * 328125) / (180224 * (COLUMN([.I52])-3) * [.$G$3] / 2)" office:value-type="float" office:value="466.086647727273">
            <text:p>466.087</text:p>
          </table:table-cell>
          <table:table-cell table:style-name="ce5" office:value-type="float" office:value="4000">
            <text:p>4000</text:p>
          </table:table-cell>
          <table:table-cell table:style-name="ce3" table:formula="of:=(DECIMAL([.J52];16) * 328125) / (180224 * (COLUMN([.K52])-3) * [.$G$3] / 2)" office:value-type="float" office:value="466.086647727273">
            <text:p>466.087</text:p>
          </table:table-cell>
          <table:table-cell table:style-name="ce5" office:value-type="string">
            <text:p>5000</text:p>
          </table:table-cell>
          <table:table-cell table:style-name="ce3" table:formula="of:=(DECIMAL([.L52];16) * 328125) / (180224 * (COLUMN([.M52])-3) * [.$G$3] / 2)" office:value-type="float" office:value="466.086647727273">
            <text:p>466.087</text:p>
          </table:table-cell>
          <table:table-cell table:style-name="ce5" office:value-type="string">
            <text:p>6004</text:p>
          </table:table-cell>
          <table:table-cell table:style-name="ce3" table:formula="of:=(DECIMAL([.N52];16) * 328125) / (180224 * (COLUMN([.O52])-3) * [.$G$3] / 2)" office:value-type="float" office:value="466.16250818426">
            <text:p>466.163</text:p>
          </table:table-cell>
          <table:table-cell table:style-name="ce5" office:value-type="string">
            <text:p>7004</text:p>
          </table:table-cell>
          <table:table-cell table:style-name="ce3" table:formula="of:=(DECIMAL([.P52];16) * 328125) / (180224 * (COLUMN([.Q52])-3) * [.$G$3] / 2)" office:value-type="float" office:value="466.151670976119">
            <text:p>466.152</text:p>
          </table:table-cell>
          <table:table-cell table:style-name="ce5" office:value-type="float" office:value="8004">
            <text:p>8004</text:p>
          </table:table-cell>
          <table:table-cell table:style-name="ce3" table:formula="of:=(DECIMAL([.R52];16) * 328125) / (180224 * (COLUMN([.S52])-3) * [.$G$3] / 2)" office:value-type="float" office:value="466.143543070013">
            <text:p>466.144</text:p>
          </table:table-cell>
          <table:table-cell/>
          <table:table-cell table:style-name="ce7" table:formula="of:= 1200 * LOG([.E52]/[.$C52]*[.$G$3]/16;2)" office:value-type="float" office:value="-0.286637684401367">
            <text:p>-0.29</text:p>
          </table:table-cell>
          <table:table-cell table:style-name="ce7" table:formula="of:= 1200 * LOG([.G52]/[.$C52]*[.$G$3]/16;2)" office:value-type="float" office:value="-0.286637684401367">
            <text:p>-0.29</text:p>
          </table:table-cell>
          <table:table-cell table:style-name="ce7" table:formula="of:= 1200 * LOG([.I52]/[.$C52]*[.$G$3]/16;2)" office:value-type="float" office:value="-0.286637684401367">
            <text:p>-0.29</text:p>
          </table:table-cell>
          <table:table-cell table:style-name="ce7" table:formula="of:= 1200 * LOG([.K52]/[.$C52]*[.$G$3]/16;2)" office:value-type="float" office:value="-0.286637684401367">
            <text:p>-0.29</text:p>
          </table:table-cell>
          <table:table-cell table:style-name="ce7" table:formula="of:= 1200 * LOG([.M52]/[.$C52];2*[.$G$3]/16)" office:value-type="float" office:value="-0.286637684401367">
            <text:p>-0.29</text:p>
          </table:table-cell>
          <table:table-cell table:style-name="ce7" table:formula="of:= 1200 * LOG([.O52]/[.$C52];2*[.$G$3]/16)" office:value-type="float" office:value="-0.00488423776016488">
            <text:p>0.00</text:p>
          </table:table-cell>
          <table:table-cell table:style-name="ce7" table:formula="of:= 1200 * LOG([.Q52]/[.$C52];2*[.$G$3]/16)" office:value-type="float" office:value="-0.0451319228231656">
            <text:p>-0.05</text:p>
          </table:table-cell>
          <table:table-cell table:style-name="ce7" table:formula="of:= 1200 * LOG([.S52]/[.$C52];2*[.$G$3]/16)" office:value-type="float" office:value="-0.0753183006704946">
            <text:p>-0.08</text:p>
          </table:table-cell>
          <table:table-cell table:number-columns-repeated="996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B-3</text:p>
          </table:table-cell>
          <table:table-cell table:style-name="ce3" table:formula="of:=[.$C$6] * POWER(2;[.$A53] / 12)" office:value-type="float" office:value="493.883366759871">
            <text:p>493.883</text:p>
          </table:table-cell>
          <table:table-cell table:style-name="ce5" office:value-type="string">
            <text:p>10F4</text:p>
          </table:table-cell>
          <table:table-cell table:style-name="ce3" table:formula="of:=(DECIMAL([.D53];16) * 328125) / (180224 * (COLUMN([.E53])-3) * [.$G$3] / 2)" office:value-type="float" office:value="493.851574984464">
            <text:p>493.852</text:p>
          </table:table-cell>
          <table:table-cell table:style-name="ce5" office:value-type="string">
            <text:p>21E8</text:p>
          </table:table-cell>
          <table:table-cell table:style-name="ce3" table:formula="of:=(DECIMAL([.F53];16) * 328125) / (180224 * (COLUMN([.G53])-3) * [.$G$3] / 2)" office:value-type="float" office:value="493.851574984464">
            <text:p>493.852</text:p>
          </table:table-cell>
          <table:table-cell table:style-name="ce5" office:value-type="string">
            <text:p>32DC</text:p>
          </table:table-cell>
          <table:table-cell table:style-name="ce3" table:formula="of:=(DECIMAL([.H53];16) * 328125) / (180224 * (COLUMN([.I53])-3) * [.$G$3] / 2)" office:value-type="float" office:value="493.851574984464">
            <text:p>493.852</text:p>
          </table:table-cell>
          <table:table-cell table:style-name="ce5" office:value-type="string">
            <text:p>43D0</text:p>
          </table:table-cell>
          <table:table-cell table:style-name="ce3" table:formula="of:=(DECIMAL([.J53];16) * 328125) / (180224 * (COLUMN([.K53])-3) * [.$G$3] / 2)" office:value-type="float" office:value="493.851574984464">
            <text:p>493.852</text:p>
          </table:table-cell>
          <table:table-cell table:style-name="ce5" office:value-type="string">
            <text:p>54C4</text:p>
          </table:table-cell>
          <table:table-cell table:style-name="ce3" table:formula="of:=(DECIMAL([.L53];16) * 328125) / (180224 * (COLUMN([.M53])-3) * [.$G$3] / 2)" office:value-type="float" office:value="493.851574984464">
            <text:p>493.852</text:p>
          </table:table-cell>
          <table:table-cell table:style-name="ce5" office:value-type="string">
            <text:p>65B8</text:p>
          </table:table-cell>
          <table:table-cell table:style-name="ce3" table:formula="of:=(DECIMAL([.N53];16) * 328125) / (180224 * (COLUMN([.O53])-3) * [.$G$3] / 2)" office:value-type="float" office:value="493.851574984464">
            <text:p>493.852</text:p>
          </table:table-cell>
          <table:table-cell table:style-name="ce5" office:value-type="string">
            <text:p>76AC</text:p>
          </table:table-cell>
          <table:table-cell table:style-name="ce3" table:formula="of:=(DECIMAL([.P53];16) * 328125) / (180224 * (COLUMN([.Q53])-3) * [.$G$3] / 2)" office:value-type="float" office:value="493.851574984464">
            <text:p>493.852</text:p>
          </table:table-cell>
          <table:table-cell table:style-name="ce5" office:value-type="string">
            <text:p>87A0</text:p>
          </table:table-cell>
          <table:table-cell table:style-name="ce3" table:formula="of:=(DECIMAL([.R53];16) * 328125) / (180224 * (COLUMN([.S53])-3) * [.$G$3] / 2)" office:value-type="float" office:value="493.851574984464">
            <text:p>493.852</text:p>
          </table:table-cell>
          <table:table-cell/>
          <table:table-cell table:style-name="ce7" table:formula="of:= 1200 * LOG([.E53]/[.$C53]*[.$G$3]/16;2)" office:value-type="float" office:value="-0.111444886191177">
            <text:p>-0.11</text:p>
          </table:table-cell>
          <table:table-cell table:style-name="ce7" table:formula="of:= 1200 * LOG([.G53]/[.$C53]*[.$G$3]/16;2)" office:value-type="float" office:value="-0.111444886191177">
            <text:p>-0.11</text:p>
          </table:table-cell>
          <table:table-cell table:style-name="ce7" table:formula="of:= 1200 * LOG([.I53]/[.$C53]*[.$G$3]/16;2)" office:value-type="float" office:value="-0.111444886191177">
            <text:p>-0.11</text:p>
          </table:table-cell>
          <table:table-cell table:style-name="ce7" table:formula="of:= 1200 * LOG([.K53]/[.$C53]*[.$G$3]/16;2)" office:value-type="float" office:value="-0.111444886191177">
            <text:p>-0.11</text:p>
          </table:table-cell>
          <table:table-cell table:style-name="ce7" table:formula="of:= 1200 * LOG([.M53]/[.$C53];2*[.$G$3]/16)" office:value-type="float" office:value="-0.111444886191177">
            <text:p>-0.11</text:p>
          </table:table-cell>
          <table:table-cell table:style-name="ce7" table:formula="of:= 1200 * LOG([.O53]/[.$C53];2*[.$G$3]/16)" office:value-type="float" office:value="-0.111444886191177">
            <text:p>-0.11</text:p>
          </table:table-cell>
          <table:table-cell table:style-name="ce7" table:formula="of:= 1200 * LOG([.Q53]/[.$C53];2*[.$G$3]/16)" office:value-type="float" office:value="-0.111444886191177">
            <text:p>-0.11</text:p>
          </table:table-cell>
          <table:table-cell table:style-name="ce7" table:formula="of:= 1200 * LOG([.S53]/[.$C53];2*[.$G$3]/16)" office:value-type="float" office:value="-0.111444886191177">
            <text:p>-0.11</text:p>
          </table:table-cell>
          <table:table-cell table:number-columns-repeated="996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C-4</text:p>
          </table:table-cell>
          <table:table-cell table:style-name="ce3" table:formula="of:=[.$C$6] * POWER(2;[.$A54] / 12)" office:value-type="float" office:value="523.2512">
            <text:p>523.251</text:p>
          </table:table-cell>
          <table:table-cell table:style-name="ce5" office:value-type="string">
            <text:p>11F4</text:p>
          </table:table-cell>
          <table:table-cell table:style-name="ce3" table:formula="of:=(DECIMAL([.D54];16) * 328125) / (180224 * (COLUMN([.E54])-3) * [.$G$3] / 2)" office:value-type="float" office:value="522.981990467418">
            <text:p>522.982</text:p>
          </table:table-cell>
          <table:table-cell table:style-name="ce5" office:value-type="string">
            <text:p>23EC</text:p>
          </table:table-cell>
          <table:table-cell table:style-name="ce3" table:formula="of:=(DECIMAL([.F54];16) * 328125) / (180224 * (COLUMN([.G54])-3) * [.$G$3] / 2)" office:value-type="float" office:value="523.209571838379">
            <text:p>523.210</text:p>
          </table:table-cell>
          <table:table-cell table:style-name="ce5" office:value-type="string">
            <text:p>35E0</text:p>
          </table:table-cell>
          <table:table-cell table:style-name="ce3" table:formula="of:=(DECIMAL([.H54];16) * 328125) / (180224 * (COLUMN([.I54])-3) * [.$G$3] / 2)" office:value-type="float" office:value="523.133711381392">
            <text:p>523.134</text:p>
          </table:table-cell>
          <table:table-cell table:style-name="ce5" office:value-type="string">
            <text:p>47D8</text:p>
          </table:table-cell>
          <table:table-cell table:style-name="ce3" table:formula="of:=(DECIMAL([.J54];16) * 328125) / (180224 * (COLUMN([.K54])-3) * [.$G$3] / 2)" office:value-type="float" office:value="523.209571838379">
            <text:p>523.210</text:p>
          </table:table-cell>
          <table:table-cell table:style-name="ce5" office:value-type="string">
            <text:p>59CC</text:p>
          </table:table-cell>
          <table:table-cell table:style-name="ce3" table:formula="of:=(DECIMAL([.L54];16) * 328125) / (180224 * (COLUMN([.M54])-3) * [.$G$3] / 2)" office:value-type="float" office:value="523.164055564187">
            <text:p>523.164</text:p>
          </table:table-cell>
          <table:table-cell table:style-name="ce5" office:value-type="string">
            <text:p>6BC4</text:p>
          </table:table-cell>
          <table:table-cell table:style-name="ce3" table:formula="of:=(DECIMAL([.N54];16) * 328125) / (180224 * (COLUMN([.O54])-3) * [.$G$3] / 2)" office:value-type="float" office:value="523.209571838379">
            <text:p>523.210</text:p>
          </table:table-cell>
          <table:table-cell table:style-name="ce5" office:value-type="string">
            <text:p>7DBC</text:p>
          </table:table-cell>
          <table:table-cell table:style-name="ce3" table:formula="of:=(DECIMAL([.P54];16) * 328125) / (180224 * (COLUMN([.Q54])-3) * [.$G$3] / 2)" office:value-type="float" office:value="523.242083462802">
            <text:p>523.242</text:p>
          </table:table-cell>
          <table:table-cell table:style-name="ce5" office:value-type="string">
            <text:p>8FB0</text:p>
          </table:table-cell>
          <table:table-cell table:style-name="ce3" table:formula="of:=(DECIMAL([.R54];16) * 328125) / (180224 * (COLUMN([.S54])-3) * [.$G$3] / 2)" office:value-type="float" office:value="523.209571838379">
            <text:p>523.210</text:p>
          </table:table-cell>
          <table:table-cell/>
          <table:table-cell table:style-name="ce7" table:formula="of:= 1200 * LOG([.E54]/[.$C54]*[.$G$3]/16;2)" office:value-type="float" office:value="-0.890938509065358">
            <text:p>-0.89</text:p>
          </table:table-cell>
          <table:table-cell table:style-name="ce7" table:formula="of:= 1200 * LOG([.G54]/[.$C54]*[.$G$3]/16;2)" office:value-type="float" office:value="-0.137736822585252">
            <text:p>-0.14</text:p>
          </table:table-cell>
          <table:table-cell table:style-name="ce7" table:formula="of:= 1200 * LOG([.I54]/[.$C54]*[.$G$3]/16;2)" office:value-type="float" office:value="-0.388767642871048">
            <text:p>-0.39</text:p>
          </table:table-cell>
          <table:table-cell table:style-name="ce7" table:formula="of:= 1200 * LOG([.K54]/[.$C54]*[.$G$3]/16;2)" office:value-type="float" office:value="-0.137736822585252">
            <text:p>-0.14</text:p>
          </table:table-cell>
          <table:table-cell table:style-name="ce7" table:formula="of:= 1200 * LOG([.M54]/[.$C54];2*[.$G$3]/16)" office:value-type="float" office:value="-0.28835094674543">
            <text:p>-0.29</text:p>
          </table:table-cell>
          <table:table-cell table:style-name="ce7" table:formula="of:= 1200 * LOG([.O54]/[.$C54];2*[.$G$3]/16)" office:value-type="float" office:value="-0.137736822585252">
            <text:p>-0.14</text:p>
          </table:table-cell>
          <table:table-cell table:style-name="ce7" table:formula="of:= 1200 * LOG([.Q54]/[.$C54];2*[.$G$3]/16)" office:value-type="float" office:value="-0.0301633270981818">
            <text:p>-0.03</text:p>
          </table:table-cell>
          <table:table-cell table:style-name="ce7" table:formula="of:= 1200 * LOG([.S54]/[.$C54];2*[.$G$3]/16)" office:value-type="float" office:value="-0.137736822585252">
            <text:p>-0.14</text:p>
          </table:table-cell>
          <table:table-cell table:number-columns-repeated="996"/>
        </table:table-row>
        <table:table-row table:style-name="ro1">
          <table:table-cell office:value-type="float" office:value="49">
            <text:p>49</text:p>
          </table:table-cell>
          <table:table-cell office:value-type="string">
            <text:p>C#4</text:p>
          </table:table-cell>
          <table:table-cell table:style-name="ce3" table:formula="of:=[.$C$6] * POWER(2;[.$A55] / 12)" office:value-type="float" office:value="554.365335479214">
            <text:p>554.365</text:p>
          </table:table-cell>
          <table:table-cell table:style-name="ce5" office:value-type="float" office:value="1304">
            <text:p>1304</text:p>
          </table:table-cell>
          <table:table-cell table:style-name="ce3" table:formula="of:=(DECIMAL([.D55];16) * 328125) / (180224 * (COLUMN([.E55])-3) * [.$G$3] / 2)" office:value-type="float" office:value="553.933056918058">
            <text:p>553.933</text:p>
          </table:table-cell>
          <table:table-cell table:style-name="ce5" office:value-type="string">
            <text:p>260C</text:p>
          </table:table-cell>
          <table:table-cell table:style-name="ce3" table:formula="of:=(DECIMAL([.F55];16) * 328125) / (180224 * (COLUMN([.G55])-3) * [.$G$3] / 2)" office:value-type="float" office:value="554.160638289018">
            <text:p>554.161</text:p>
          </table:table-cell>
          <table:table-cell table:style-name="ce5" office:value-type="string">
            <text:p>3914</text:p>
          </table:table-cell>
          <table:table-cell table:style-name="ce3" table:formula="of:=(DECIMAL([.H55];16) * 328125) / (180224 * (COLUMN([.I55])-3) * [.$G$3] / 2)" office:value-type="float" office:value="554.236498746005">
            <text:p>554.236</text:p>
          </table:table-cell>
          <table:table-cell table:style-name="ce5" office:value-type="string">
            <text:p>4C1C</text:p>
          </table:table-cell>
          <table:table-cell table:style-name="ce3" table:formula="of:=(DECIMAL([.J55];16) * 328125) / (180224 * (COLUMN([.K55])-3) * [.$G$3] / 2)" office:value-type="float" office:value="554.274428974498">
            <text:p>554.274</text:p>
          </table:table-cell>
          <table:table-cell table:style-name="ce5" office:value-type="string">
            <text:p>5F24</text:p>
          </table:table-cell>
          <table:table-cell table:style-name="ce3" table:formula="of:=(DECIMAL([.L55];16) * 328125) / (180224 * (COLUMN([.M55])-3) * [.$G$3] / 2)" office:value-type="float" office:value="554.297187111594">
            <text:p>554.297</text:p>
          </table:table-cell>
          <table:table-cell table:style-name="ce5" office:value-type="string">
            <text:p>722C</text:p>
          </table:table-cell>
          <table:table-cell table:style-name="ce3" table:formula="of:=(DECIMAL([.N55];16) * 328125) / (180224 * (COLUMN([.O55])-3) * [.$G$3] / 2)" office:value-type="float" office:value="554.312359202992">
            <text:p>554.312</text:p>
          </table:table-cell>
          <table:table-cell table:style-name="ce5" office:value-type="string">
            <text:p>8534</text:p>
          </table:table-cell>
          <table:table-cell table:style-name="ce3" table:formula="of:=(DECIMAL([.P55];16) * 328125) / (180224 * (COLUMN([.Q55])-3) * [.$G$3] / 2)" office:value-type="float" office:value="554.323196411133">
            <text:p>554.323</text:p>
          </table:table-cell>
          <table:table-cell table:style-name="ce5" office:value-type="string">
            <text:p>983C</text:p>
          </table:table-cell>
          <table:table-cell table:style-name="ce3" table:formula="of:=(DECIMAL([.R55];16) * 328125) / (180224 * (COLUMN([.S55])-3) * [.$G$3] / 2)" office:value-type="float" office:value="554.331324317239">
            <text:p>554.331</text:p>
          </table:table-cell>
          <table:table-cell/>
          <table:table-cell table:style-name="ce7" table:formula="of:= 1200 * LOG([.E55]/[.$C55]*[.$G$3]/16;2)" office:value-type="float" office:value="-1.35049442792674">
            <text:p>-1.35</text:p>
          </table:table-cell>
          <table:table-cell table:style-name="ce7" table:formula="of:= 1200 * LOG([.G55]/[.$C55]*[.$G$3]/16;2)" office:value-type="float" office:value="-0.639369320755461">
            <text:p>-0.64</text:p>
          </table:table-cell>
          <table:table-cell table:style-name="ce7" table:formula="of:= 1200 * LOG([.I55]/[.$C55]*[.$G$3]/16;2)" office:value-type="float" office:value="-0.402392515366665">
            <text:p>-0.40</text:p>
          </table:table-cell>
          <table:table-cell table:style-name="ce7" table:formula="of:= 1200 * LOG([.K55]/[.$C55]*[.$G$3]/16;2)" office:value-type="float" office:value="-0.283916275863093">
            <text:p>-0.28</text:p>
          </table:table-cell>
          <table:table-cell table:style-name="ce7" table:formula="of:= 1200 * LOG([.M55]/[.$C55];2*[.$G$3]/16)" office:value-type="float" office:value="-0.212834423743125">
            <text:p>-0.21</text:p>
          </table:table-cell>
          <table:table-cell table:style-name="ce7" table:formula="of:= 1200 * LOG([.O55]/[.$C55];2*[.$G$3]/16)" office:value-type="float" office:value="-0.165448143674155">
            <text:p>-0.17</text:p>
          </table:table-cell>
          <table:table-cell table:style-name="ce7" table:formula="of:= 1200 * LOG([.Q55]/[.$C55];2*[.$G$3]/16)" office:value-type="float" office:value="-0.131601594849326">
            <text:p>-0.13</text:p>
          </table:table-cell>
          <table:table-cell table:style-name="ce7" table:formula="of:= 1200 * LOG([.S55]/[.$C55];2*[.$G$3]/16)" office:value-type="float" office:value="-0.106217117475878">
            <text:p>-0.11</text:p>
          </table:table-cell>
          <table:table-cell table:number-columns-repeated="996"/>
        </table:table-row>
        <table:table-row table:style-name="ro1">
          <table:table-cell office:value-type="float" office:value="50">
            <text:p>50</text:p>
          </table:table-cell>
          <table:table-cell office:value-type="string">
            <text:p>D-4</text:p>
          </table:table-cell>
          <table:table-cell table:style-name="ce3" table:formula="of:=[.$C$6] * POWER(2;[.$A56] / 12)" office:value-type="float" office:value="587.329613732338">
            <text:p>587.330</text:p>
          </table:table-cell>
          <table:table-cell table:style-name="ce5" office:value-type="float" office:value="1428">
            <text:p>1428</text:p>
          </table:table-cell>
          <table:table-cell table:style-name="ce3" table:formula="of:=(DECIMAL([.D56];16) * 328125) / (180224 * (COLUMN([.E56])-3) * [.$G$3] / 2)" office:value-type="float" office:value="587.159937078303">
            <text:p>587.160</text:p>
          </table:table-cell>
          <table:table-cell table:style-name="ce5" office:value-type="float" office:value="2850">
            <text:p>2850</text:p>
          </table:table-cell>
          <table:table-cell table:style-name="ce3" table:formula="of:=(DECIMAL([.F56];16) * 328125) / (180224 * (COLUMN([.G56])-3) * [.$G$3] / 2)" office:value-type="float" office:value="587.159937078303">
            <text:p>587.160</text:p>
          </table:table-cell>
          <table:table-cell table:style-name="ce5" office:value-type="string">
            <text:p>3C7C</text:p>
          </table:table-cell>
          <table:table-cell table:style-name="ce3" table:formula="of:=(DECIMAL([.H56];16) * 328125) / (180224 * (COLUMN([.I56])-3) * [.$G$3] / 2)" office:value-type="float" office:value="587.311657992276">
            <text:p>587.312</text:p>
          </table:table-cell>
          <table:table-cell table:style-name="ce5" office:value-type="string">
            <text:p>50A4</text:p>
          </table:table-cell>
          <table:table-cell table:style-name="ce3" table:formula="of:=(DECIMAL([.J56];16) * 328125) / (180224 * (COLUMN([.K56])-3) * [.$G$3] / 2)" office:value-type="float" office:value="587.273727763783">
            <text:p>587.274</text:p>
          </table:table-cell>
          <table:table-cell table:style-name="ce5" office:value-type="string">
            <text:p>64CC</text:p>
          </table:table-cell>
          <table:table-cell table:style-name="ce3" table:formula="of:=(DECIMAL([.L56];16) * 328125) / (180224 * (COLUMN([.M56])-3) * [.$G$3] / 2)" office:value-type="float" office:value="587.250969626687">
            <text:p>587.251</text:p>
          </table:table-cell>
          <table:table-cell table:style-name="ce5" office:value-type="string">
            <text:p>78F8</text:p>
          </table:table-cell>
          <table:table-cell table:style-name="ce3" table:formula="of:=(DECIMAL([.N56];16) * 328125) / (180224 * (COLUMN([.O56])-3) * [.$G$3] / 2)" office:value-type="float" office:value="587.311657992276">
            <text:p>587.312</text:p>
          </table:table-cell>
          <table:table-cell table:style-name="ce5" office:value-type="string">
            <text:p>8D20</text:p>
          </table:table-cell>
          <table:table-cell table:style-name="ce3" table:formula="of:=(DECIMAL([.P56];16) * 328125) / (180224 * (COLUMN([.Q56])-3) * [.$G$3] / 2)" office:value-type="float" office:value="587.289983575994">
            <text:p>587.290</text:p>
          </table:table-cell>
          <table:table-cell table:style-name="ce5" office:value-type="string">
            <text:p>A148</text:p>
          </table:table-cell>
          <table:table-cell table:style-name="ce3" table:formula="of:=(DECIMAL([.R56];16) * 328125) / (180224 * (COLUMN([.S56])-3) * [.$G$3] / 2)" office:value-type="float" office:value="587.273727763783">
            <text:p>587.274</text:p>
          </table:table-cell>
          <table:table-cell/>
          <table:table-cell table:style-name="ce7" table:formula="of:= 1200 * LOG([.E56]/[.$C56]*[.$G$3]/16;2)" office:value-type="float" office:value="-0.500217311662038">
            <text:p>-0.50</text:p>
          </table:table-cell>
          <table:table-cell table:style-name="ce7" table:formula="of:= 1200 * LOG([.G56]/[.$C56]*[.$G$3]/16;2)" office:value-type="float" office:value="-0.500217311662038">
            <text:p>-0.50</text:p>
          </table:table-cell>
          <table:table-cell table:style-name="ce7" table:formula="of:= 1200 * LOG([.I56]/[.$C56]*[.$G$3]/16;2)" office:value-type="float" office:value="-0.0529277990155448">
            <text:p>-0.05</text:p>
          </table:table-cell>
          <table:table-cell table:style-name="ce7" table:formula="of:= 1200 * LOG([.K56]/[.$C56]*[.$G$3]/16;2)" office:value-type="float" office:value="-0.164739343541539">
            <text:p>-0.16</text:p>
          </table:table-cell>
          <table:table-cell table:style-name="ce7" table:formula="of:= 1200 * LOG([.M56]/[.$C56];2*[.$G$3]/16)" office:value-type="float" office:value="-0.231829736662278">
            <text:p>-0.23</text:p>
          </table:table-cell>
          <table:table-cell table:style-name="ce7" table:formula="of:= 1200 * LOG([.O56]/[.$C56];2*[.$G$3]/16)" office:value-type="float" office:value="-0.0529277990155448">
            <text:p>-0.05</text:p>
          </table:table-cell>
          <table:table-cell table:style-name="ce7" table:formula="of:= 1200 * LOG([.Q56]/[.$C56];2*[.$G$3]/16)" office:value-type="float" office:value="-0.116819225925292">
            <text:p>-0.12</text:p>
          </table:table-cell>
          <table:table-cell table:style-name="ce7" table:formula="of:= 1200 * LOG([.S56]/[.$C56];2*[.$G$3]/16)" office:value-type="float" office:value="-0.164739343541539">
            <text:p>-0.16</text:p>
          </table:table-cell>
          <table:table-cell table:number-columns-repeated="996"/>
        </table:table-row>
        <table:table-row table:style-name="ro1">
          <table:table-cell office:value-type="float" office:value="51">
            <text:p>51</text:p>
          </table:table-cell>
          <table:table-cell office:value-type="string">
            <text:p>D#4</text:p>
          </table:table-cell>
          <table:table-cell table:style-name="ce3" table:formula="of:=[.$C$6] * POWER(2;[.$A57] / 12)" office:value-type="float" office:value="622.254049973712">
            <text:p>622.254</text:p>
          </table:table-cell>
          <table:table-cell table:style-name="ce5" office:value-type="string">
            <text:p>155C</text:p>
          </table:table-cell>
          <table:table-cell table:style-name="ce3" table:formula="of:=(DECIMAL([.D57];16) * 328125) / (180224 * (COLUMN([.E57])-3) * [.$G$3] / 2)" office:value-type="float" office:value="622.207468206232">
            <text:p>622.207</text:p>
          </table:table-cell>
          <table:table-cell table:style-name="ce5" office:value-type="string">
            <text:p>2AB8</text:p>
          </table:table-cell>
          <table:table-cell table:style-name="ce3" table:formula="of:=(DECIMAL([.F57];16) * 328125) / (180224 * (COLUMN([.G57])-3) * [.$G$3] / 2)" office:value-type="float" office:value="622.207468206232">
            <text:p>622.207</text:p>
          </table:table-cell>
          <table:table-cell table:style-name="ce5" office:value-type="string">
            <text:p>4014</text:p>
          </table:table-cell>
          <table:table-cell table:style-name="ce3" table:formula="of:=(DECIMAL([.H57];16) * 328125) / (180224 * (COLUMN([.I57])-3) * [.$G$3] / 2)" office:value-type="float" office:value="622.207468206232">
            <text:p>622.207</text:p>
          </table:table-cell>
          <table:table-cell table:style-name="ce5" office:value-type="float" office:value="5570">
            <text:p>5570</text:p>
          </table:table-cell>
          <table:table-cell table:style-name="ce3" table:formula="of:=(DECIMAL([.J57];16) * 328125) / (180224 * (COLUMN([.K57])-3) * [.$G$3] / 2)" office:value-type="float" office:value="622.207468206232">
            <text:p>622.207</text:p>
          </table:table-cell>
          <table:table-cell table:style-name="ce5" office:value-type="string">
            <text:p>6ACC</text:p>
          </table:table-cell>
          <table:table-cell table:style-name="ce3" table:formula="of:=(DECIMAL([.L57];16) * 328125) / (180224 * (COLUMN([.M57])-3) * [.$G$3] / 2)" office:value-type="float" office:value="622.207468206232">
            <text:p>622.207</text:p>
          </table:table-cell>
          <table:table-cell table:style-name="ce5" office:value-type="string">
            <text:p>8028</text:p>
          </table:table-cell>
          <table:table-cell table:style-name="ce3" table:formula="of:=(DECIMAL([.N57];16) * 328125) / (180224 * (COLUMN([.O57])-3) * [.$G$3] / 2)" office:value-type="float" office:value="622.207468206232">
            <text:p>622.207</text:p>
          </table:table-cell>
          <table:table-cell table:style-name="ce5" office:value-type="string">
            <text:p>9584</text:p>
          </table:table-cell>
          <table:table-cell table:style-name="ce3" table:formula="of:=(DECIMAL([.P57];16) * 328125) / (180224 * (COLUMN([.Q57])-3) * [.$G$3] / 2)" office:value-type="float" office:value="622.207468206232">
            <text:p>622.207</text:p>
          </table:table-cell>
          <table:table-cell table:style-name="ce5" office:value-type="string">
            <text:p>AAE0</text:p>
          </table:table-cell>
          <table:table-cell table:style-name="ce3" table:formula="of:=(DECIMAL([.R57];16) * 328125) / (180224 * (COLUMN([.S57])-3) * [.$G$3] / 2)" office:value-type="float" office:value="622.207468206232">
            <text:p>622.207</text:p>
          </table:table-cell>
          <table:table-cell/>
          <table:table-cell table:style-name="ce7" table:formula="of:= 1200 * LOG([.E57]/[.$C57]*[.$G$3]/16;2)" office:value-type="float" office:value="-0.129604557129457">
            <text:p>-0.13</text:p>
          </table:table-cell>
          <table:table-cell table:style-name="ce7" table:formula="of:= 1200 * LOG([.G57]/[.$C57]*[.$G$3]/16;2)" office:value-type="float" office:value="-0.129604557129457">
            <text:p>-0.13</text:p>
          </table:table-cell>
          <table:table-cell table:style-name="ce7" table:formula="of:= 1200 * LOG([.I57]/[.$C57]*[.$G$3]/16;2)" office:value-type="float" office:value="-0.129604557129457">
            <text:p>-0.13</text:p>
          </table:table-cell>
          <table:table-cell table:style-name="ce7" table:formula="of:= 1200 * LOG([.K57]/[.$C57]*[.$G$3]/16;2)" office:value-type="float" office:value="-0.129604557129457">
            <text:p>-0.13</text:p>
          </table:table-cell>
          <table:table-cell table:style-name="ce7" table:formula="of:= 1200 * LOG([.M57]/[.$C57];2*[.$G$3]/16)" office:value-type="float" office:value="-0.129604557129457">
            <text:p>-0.13</text:p>
          </table:table-cell>
          <table:table-cell table:style-name="ce7" table:formula="of:= 1200 * LOG([.O57]/[.$C57];2*[.$G$3]/16)" office:value-type="float" office:value="-0.129604557129457">
            <text:p>-0.13</text:p>
          </table:table-cell>
          <table:table-cell table:style-name="ce7" table:formula="of:= 1200 * LOG([.Q57]/[.$C57];2*[.$G$3]/16)" office:value-type="float" office:value="-0.129604557129457">
            <text:p>-0.13</text:p>
          </table:table-cell>
          <table:table-cell table:style-name="ce7" table:formula="of:= 1200 * LOG([.S57]/[.$C57];2*[.$G$3]/16)" office:value-type="float" office:value="-0.129604557129457">
            <text:p>-0.13</text:p>
          </table:table-cell>
          <table:table-cell table:number-columns-repeated="996"/>
        </table:table-row>
        <table:table-row table:style-name="ro1">
          <table:table-cell office:value-type="float" office:value="52">
            <text:p>52</text:p>
          </table:table-cell>
          <table:table-cell office:value-type="string">
            <text:p>E-4</text:p>
          </table:table-cell>
          <table:table-cell table:style-name="ce3" table:formula="of:=[.$C$6] * POWER(2;[.$A58] / 12)" office:value-type="float" office:value="659.255201262752">
            <text:p>659.255</text:p>
          </table:table-cell>
          <table:table-cell table:style-name="ce5" office:value-type="string">
            <text:p>16A0</text:p>
          </table:table-cell>
          <table:table-cell table:style-name="ce3" table:formula="of:=(DECIMAL([.D58];16) * 328125) / (180224 * (COLUMN([.E58])-3) * [.$G$3] / 2)" office:value-type="float" office:value="659.075650301847">
            <text:p>659.076</text:p>
          </table:table-cell>
          <table:table-cell table:style-name="ce5" office:value-type="string">
            <text:p>2D40</text:p>
          </table:table-cell>
          <table:table-cell table:style-name="ce3" table:formula="of:=(DECIMAL([.F58];16) * 328125) / (180224 * (COLUMN([.G58])-3) * [.$G$3] / 2)" office:value-type="float" office:value="659.075650301847">
            <text:p>659.076</text:p>
          </table:table-cell>
          <table:table-cell table:style-name="ce5" office:value-type="string">
            <text:p>43E4</text:p>
          </table:table-cell>
          <table:table-cell table:style-name="ce3" table:formula="of:=(DECIMAL([.H58];16) * 328125) / (180224 * (COLUMN([.I58])-3) * [.$G$3] / 2)" office:value-type="float" office:value="659.22737121582">
            <text:p>659.227</text:p>
          </table:table-cell>
          <table:table-cell table:style-name="ce5" office:value-type="string">
            <text:p>5A84</text:p>
          </table:table-cell>
          <table:table-cell table:style-name="ce3" table:formula="of:=(DECIMAL([.J58];16) * 328125) / (180224 * (COLUMN([.K58])-3) * [.$G$3] / 2)" office:value-type="float" office:value="659.189440987327">
            <text:p>659.189</text:p>
          </table:table-cell>
          <table:table-cell table:style-name="ce5" office:value-type="string">
            <text:p>7124</text:p>
          </table:table-cell>
          <table:table-cell table:style-name="ce3" table:formula="of:=(DECIMAL([.L58];16) * 328125) / (180224 * (COLUMN([.M58])-3) * [.$G$3] / 2)" office:value-type="float" office:value="659.166682850231">
            <text:p>659.167</text:p>
          </table:table-cell>
          <table:table-cell table:style-name="ce5" office:value-type="string">
            <text:p>87C8</text:p>
          </table:table-cell>
          <table:table-cell table:style-name="ce3" table:formula="of:=(DECIMAL([.N58];16) * 328125) / (180224 * (COLUMN([.O58])-3) * [.$G$3] / 2)" office:value-type="float" office:value="659.22737121582">
            <text:p>659.227</text:p>
          </table:table-cell>
          <table:table-cell table:style-name="ce5" office:value-type="string">
            <text:p>9E68</text:p>
          </table:table-cell>
          <table:table-cell table:style-name="ce3" table:formula="of:=(DECIMAL([.P58];16) * 328125) / (180224 * (COLUMN([.Q58])-3) * [.$G$3] / 2)" office:value-type="float" office:value="659.205696799538">
            <text:p>659.206</text:p>
          </table:table-cell>
          <table:table-cell table:style-name="ce5" office:value-type="string">
            <text:p>B50C</text:p>
          </table:table-cell>
          <table:table-cell table:style-name="ce3" table:formula="of:=(DECIMAL([.R58];16) * 328125) / (180224 * (COLUMN([.S58])-3) * [.$G$3] / 2)" office:value-type="float" office:value="659.246336330067">
            <text:p>659.246</text:p>
          </table:table-cell>
          <table:table-cell/>
          <table:table-cell table:style-name="ce7" table:formula="of:= 1200 * LOG([.E58]/[.$C58]*[.$G$3]/16;2)" office:value-type="float" office:value="-0.471573184554391">
            <text:p>-0.47</text:p>
          </table:table-cell>
          <table:table-cell table:style-name="ce7" table:formula="of:= 1200 * LOG([.G58]/[.$C58]*[.$G$3]/16;2)" office:value-type="float" office:value="-0.471573184554391">
            <text:p>-0.47</text:p>
          </table:table-cell>
          <table:table-cell table:style-name="ce7" table:formula="of:= 1200 * LOG([.I58]/[.$C58]*[.$G$3]/16;2)" office:value-type="float" office:value="-0.0730845076732079">
            <text:p>-0.07</text:p>
          </table:table-cell>
          <table:table-cell table:style-name="ce7" table:formula="of:= 1200 * LOG([.K58]/[.$C58]*[.$G$3]/16;2)" office:value-type="float" office:value="-0.172698078233076">
            <text:p>-0.17</text:p>
          </table:table-cell>
          <table:table-cell table:style-name="ce7" table:formula="of:= 1200 * LOG([.M58]/[.$C58];2*[.$G$3]/16)" office:value-type="float" office:value="-0.232468971887093">
            <text:p>-0.23</text:p>
          </table:table-cell>
          <table:table-cell table:style-name="ce7" table:formula="of:= 1200 * LOG([.O58]/[.$C58];2*[.$G$3]/16)" office:value-type="float" office:value="-0.0730845076732079">
            <text:p>-0.07</text:p>
          </table:table-cell>
          <table:table-cell table:style-name="ce7" table:formula="of:= 1200 * LOG([.Q58]/[.$C58];2*[.$G$3]/16)" office:value-type="float" office:value="-0.130005846153984">
            <text:p>-0.13</text:p>
          </table:table-cell>
          <table:table-cell table:style-name="ce7" table:formula="of:= 1200 * LOG([.S58]/[.$C58];2*[.$G$3]/16)" office:value-type="float" office:value="-0.0232798716873334">
            <text:p>-0.02</text:p>
          </table:table-cell>
          <table:table-cell table:number-columns-repeated="996"/>
        </table:table-row>
        <table:table-row table:style-name="ro1">
          <table:table-cell office:value-type="float" office:value="53">
            <text:p>53</text:p>
          </table:table-cell>
          <table:table-cell office:value-type="string">
            <text:p>F-4</text:p>
          </table:table-cell>
          <table:table-cell table:style-name="ce3" table:formula="of:=[.$C$6] * POWER(2;[.$A59] / 12)" office:value-type="float" office:value="698.456555502296">
            <text:p>698.457</text:p>
          </table:table-cell>
          <table:table-cell table:style-name="ce5" office:value-type="string">
            <text:p>17F8</text:p>
          </table:table-cell>
          <table:table-cell table:style-name="ce3" table:formula="of:=(DECIMAL([.D59];16) * 328125) / (180224 * (COLUMN([.E59])-3) * [.$G$3] / 2)" office:value-type="float" office:value="698.219646107067">
            <text:p>698.220</text:p>
          </table:table-cell>
          <table:table-cell table:style-name="ce5" office:value-type="string">
            <text:p>2FF4</text:p>
          </table:table-cell>
          <table:table-cell table:style-name="ce3" table:formula="of:=(DECIMAL([.F59];16) * 328125) / (180224 * (COLUMN([.G59])-3) * [.$G$3] / 2)" office:value-type="float" office:value="698.447227478027">
            <text:p>698.447</text:p>
          </table:table-cell>
          <table:table-cell table:style-name="ce5" office:value-type="string">
            <text:p>47EC</text:p>
          </table:table-cell>
          <table:table-cell table:style-name="ce3" table:formula="of:=(DECIMAL([.H59];16) * 328125) / (180224 * (COLUMN([.I59])-3) * [.$G$3] / 2)" office:value-type="float" office:value="698.37136702104">
            <text:p>698.371</text:p>
          </table:table-cell>
          <table:table-cell table:style-name="ce5" office:value-type="string">
            <text:p>5FE8</text:p>
          </table:table-cell>
          <table:table-cell table:style-name="ce3" table:formula="of:=(DECIMAL([.J59];16) * 328125) / (180224 * (COLUMN([.K59])-3) * [.$G$3] / 2)" office:value-type="float" office:value="698.447227478027">
            <text:p>698.447</text:p>
          </table:table-cell>
          <table:table-cell table:style-name="ce5" office:value-type="string">
            <text:p>77E0</text:p>
          </table:table-cell>
          <table:table-cell table:style-name="ce3" table:formula="of:=(DECIMAL([.L59];16) * 328125) / (180224 * (COLUMN([.M59])-3) * [.$G$3] / 2)" office:value-type="float" office:value="698.401711203835">
            <text:p>698.402</text:p>
          </table:table-cell>
          <table:table-cell table:style-name="ce5" office:value-type="string">
            <text:p>8FDC</text:p>
          </table:table-cell>
          <table:table-cell table:style-name="ce3" table:formula="of:=(DECIMAL([.N59];16) * 328125) / (180224 * (COLUMN([.O59])-3) * [.$G$3] / 2)" office:value-type="float" office:value="698.447227478027">
            <text:p>698.447</text:p>
          </table:table-cell>
          <table:table-cell table:style-name="ce5" office:value-type="string">
            <text:p>A7D4</text:p>
          </table:table-cell>
          <table:table-cell table:style-name="ce3" table:formula="of:=(DECIMAL([.P59];16) * 328125) / (180224 * (COLUMN([.Q59])-3) * [.$G$3] / 2)" office:value-type="float" office:value="698.414715853604">
            <text:p>698.415</text:p>
          </table:table-cell>
          <table:table-cell table:style-name="ce5" office:value-type="string">
            <text:p>BFD0</text:p>
          </table:table-cell>
          <table:table-cell table:style-name="ce3" table:formula="of:=(DECIMAL([.R59];16) * 328125) / (180224 * (COLUMN([.S59])-3) * [.$G$3] / 2)" office:value-type="float" office:value="698.447227478027">
            <text:p>698.447</text:p>
          </table:table-cell>
          <table:table-cell/>
          <table:table-cell table:style-name="ce7" table:formula="of:= 1200 * LOG([.E59]/[.$C59]*[.$G$3]/16;2)" office:value-type="float" office:value="-0.587316680881348">
            <text:p>-0.59</text:p>
          </table:table-cell>
          <table:table-cell table:style-name="ce7" table:formula="of:= 1200 * LOG([.G59]/[.$C59]*[.$G$3]/16;2)" office:value-type="float" office:value="-0.0231211246196165">
            <text:p>-0.02</text:p>
          </table:table-cell>
          <table:table-cell table:style-name="ce7" table:formula="of:= 1200 * LOG([.I59]/[.$C59]*[.$G$3]/16;2)" office:value-type="float" office:value="-0.211165881125364">
            <text:p>-0.21</text:p>
          </table:table-cell>
          <table:table-cell table:style-name="ce7" table:formula="of:= 1200 * LOG([.K59]/[.$C59]*[.$G$3]/16;2)" office:value-type="float" office:value="-0.0231211246196165">
            <text:p>-0.02</text:p>
          </table:table-cell>
          <table:table-cell table:style-name="ce7" table:formula="of:= 1200 * LOG([.M59]/[.$C59];2*[.$G$3]/16)" office:value-type="float" office:value="-0.135945527479132">
            <text:p>-0.14</text:p>
          </table:table-cell>
          <table:table-cell table:style-name="ce7" table:formula="of:= 1200 * LOG([.O59]/[.$C59];2*[.$G$3]/16)" office:value-type="float" office:value="-0.0231211246196165">
            <text:p>-0.02</text:p>
          </table:table-cell>
          <table:table-cell table:style-name="ce7" table:formula="of:= 1200 * LOG([.Q59]/[.$C59];2*[.$G$3]/16)" office:value-type="float" office:value="-0.10370923351663">
            <text:p>-0.10</text:p>
          </table:table-cell>
          <table:table-cell table:style-name="ce7" table:formula="of:= 1200 * LOG([.S59]/[.$C59];2*[.$G$3]/16)" office:value-type="float" office:value="-0.0231211246196165">
            <text:p>-0.02</text:p>
          </table:table-cell>
          <table:table-cell table:number-columns-repeated="996"/>
        </table:table-row>
        <table:table-row table:style-name="ro1">
          <table:table-cell office:value-type="float" office:value="54">
            <text:p>54</text:p>
          </table:table-cell>
          <table:table-cell office:value-type="string">
            <text:p>F#4</text:p>
          </table:table-cell>
          <table:table-cell table:style-name="ce3" table:formula="of:=[.$C$6] * POWER(2;[.$A60] / 12)" office:value-type="float" office:value="739.988943567997">
            <text:p>739.989</text:p>
          </table:table-cell>
          <table:table-cell table:style-name="ce5" office:value-type="float" office:value="1964">
            <text:p>1964</text:p>
          </table:table-cell>
          <table:table-cell table:style-name="ce3" table:formula="of:=(DECIMAL([.D60];16) * 328125) / (180224 * (COLUMN([.E60])-3) * [.$G$3] / 2)" office:value-type="float" office:value="739.639455621893">
            <text:p>739.639</text:p>
          </table:table-cell>
          <table:table-cell table:style-name="ce5" office:value-type="string">
            <text:p>32CC</text:p>
          </table:table-cell>
          <table:table-cell table:style-name="ce3" table:formula="of:=(DECIMAL([.F60];16) * 328125) / (180224 * (COLUMN([.G60])-3) * [.$G$3] / 2)" office:value-type="float" office:value="739.867036992853">
            <text:p>739.867</text:p>
          </table:table-cell>
          <table:table-cell table:style-name="ce5" office:value-type="string">
            <text:p>4C34</text:p>
          </table:table-cell>
          <table:table-cell table:style-name="ce3" table:formula="of:=(DECIMAL([.H60];16) * 328125) / (180224 * (COLUMN([.I60])-3) * [.$G$3] / 2)" office:value-type="float" office:value="739.94289744984">
            <text:p>739.943</text:p>
          </table:table-cell>
          <table:table-cell table:style-name="ce5" office:value-type="string">
            <text:p>659C</text:p>
          </table:table-cell>
          <table:table-cell table:style-name="ce3" table:formula="of:=(DECIMAL([.J60];16) * 328125) / (180224 * (COLUMN([.K60])-3) * [.$G$3] / 2)" office:value-type="float" office:value="739.980827678334">
            <text:p>739.981</text:p>
          </table:table-cell>
          <table:table-cell table:style-name="ce5" office:value-type="string">
            <text:p>7F00</text:p>
          </table:table-cell>
          <table:table-cell table:style-name="ce3" table:formula="of:=(DECIMAL([.L60];16) * 328125) / (180224 * (COLUMN([.M60])-3) * [.$G$3] / 2)" office:value-type="float" office:value="739.912553267046">
            <text:p>739.913</text:p>
          </table:table-cell>
          <table:table-cell table:style-name="ce5" office:value-type="string">
            <text:p>9868</text:p>
          </table:table-cell>
          <table:table-cell table:style-name="ce3" table:formula="of:=(DECIMAL([.N60];16) * 328125) / (180224 * (COLUMN([.O60])-3) * [.$G$3] / 2)" office:value-type="float" office:value="739.94289744984">
            <text:p>739.943</text:p>
          </table:table-cell>
          <table:table-cell table:style-name="ce5" office:value-type="string">
            <text:p>B1D0</text:p>
          </table:table-cell>
          <table:table-cell table:style-name="ce3" table:formula="of:=(DECIMAL([.P60];16) * 328125) / (180224 * (COLUMN([.Q60])-3) * [.$G$3] / 2)" office:value-type="float" office:value="739.964571866122">
            <text:p>739.965</text:p>
          </table:table-cell>
          <table:table-cell table:style-name="ce5" office:value-type="string">
            <text:p>CB38</text:p>
          </table:table-cell>
          <table:table-cell table:style-name="ce3" table:formula="of:=(DECIMAL([.R60];16) * 328125) / (180224 * (COLUMN([.S60])-3) * [.$G$3] / 2)" office:value-type="float" office:value="739.980827678334">
            <text:p>739.981</text:p>
          </table:table-cell>
          <table:table-cell/>
          <table:table-cell table:style-name="ce7" table:formula="of:= 1200 * LOG([.E60]/[.$C60]*[.$G$3]/16;2)" office:value-type="float" office:value="-0.817834320586223">
            <text:p>-0.82</text:p>
          </table:table-cell>
          <table:table-cell table:style-name="ce7" table:formula="of:= 1200 * LOG([.G60]/[.$C60]*[.$G$3]/16;2)" office:value-type="float" office:value="-0.285228855974329">
            <text:p>-0.29</text:p>
          </table:table-cell>
          <table:table-cell table:style-name="ce7" table:formula="of:= 1200 * LOG([.I60]/[.$C60]*[.$G$3]/16;2)" office:value-type="float" office:value="-0.107730106747457">
            <text:p>-0.11</text:p>
          </table:table-cell>
          <table:table-cell table:style-name="ce7" table:formula="of:= 1200 * LOG([.K60]/[.$C60]*[.$G$3]/16;2)" office:value-type="float" office:value="-0.0189875560928725">
            <text:p>-0.02</text:p>
          </table:table-cell>
          <table:table-cell table:style-name="ce7" table:formula="of:= 1200 * LOG([.M60]/[.$C60];2*[.$G$3]/16)" office:value-type="float" office:value="-0.178727422637075">
            <text:p>-0.18</text:p>
          </table:table-cell>
          <table:table-cell table:style-name="ce7" table:formula="of:= 1200 * LOG([.O60]/[.$C60];2*[.$G$3]/16)" office:value-type="float" office:value="-0.107730106747457">
            <text:p>-0.11</text:p>
          </table:table-cell>
          <table:table-cell table:style-name="ce7" table:formula="of:= 1200 * LOG([.Q60]/[.$C60];2*[.$G$3]/16)" office:value-type="float" office:value="-0.0570195207931012">
            <text:p>-0.06</text:p>
          </table:table-cell>
          <table:table-cell table:style-name="ce7" table:formula="of:= 1200 * LOG([.S60]/[.$C60];2*[.$G$3]/16)" office:value-type="float" office:value="-0.0189875560928725">
            <text:p>-0.02</text:p>
          </table:table-cell>
          <table:table-cell table:number-columns-repeated="996"/>
        </table:table-row>
        <table:table-row table:style-name="ro1">
          <table:table-cell office:value-type="float" office:value="55">
            <text:p>55</text:p>
          </table:table-cell>
          <table:table-cell office:value-type="string">
            <text:p>G-4</text:p>
          </table:table-cell>
          <table:table-cell table:style-name="ce3" table:formula="of:=[.$C$6] * POWER(2;[.$A61] / 12)" office:value-type="float" office:value="783.990975944216">
            <text:p>783.991</text:p>
          </table:table-cell>
          <table:table-cell table:style-name="ce5" office:value-type="string">
            <text:p>1AE8</text:p>
          </table:table-cell>
          <table:table-cell table:style-name="ce3" table:formula="of:=(DECIMAL([.D61];16) * 328125) / (180224 * (COLUMN([.E61])-3) * [.$G$3] / 2)" office:value-type="float" office:value="783.790241588246">
            <text:p>783.790</text:p>
          </table:table-cell>
          <table:table-cell table:style-name="ce5" office:value-type="string">
            <text:p>35D0</text:p>
          </table:table-cell>
          <table:table-cell table:style-name="ce3" table:formula="of:=(DECIMAL([.F61];16) * 328125) / (180224 * (COLUMN([.G61])-3) * [.$G$3] / 2)" office:value-type="float" office:value="783.790241588246">
            <text:p>783.790</text:p>
          </table:table-cell>
          <table:table-cell table:style-name="ce5" office:value-type="string">
            <text:p>50BC</text:p>
          </table:table-cell>
          <table:table-cell table:style-name="ce3" table:formula="of:=(DECIMAL([.H61];16) * 328125) / (180224 * (COLUMN([.I61])-3) * [.$G$3] / 2)" office:value-type="float" office:value="783.941962502219">
            <text:p>783.942</text:p>
          </table:table-cell>
          <table:table-cell table:style-name="ce5" office:value-type="string">
            <text:p>6BA4</text:p>
          </table:table-cell>
          <table:table-cell table:style-name="ce3" table:formula="of:=(DECIMAL([.J61];16) * 328125) / (180224 * (COLUMN([.K61])-3) * [.$G$3] / 2)" office:value-type="float" office:value="783.904032273726">
            <text:p>783.904</text:p>
          </table:table-cell>
          <table:table-cell table:style-name="ce5" office:value-type="string">
            <text:p>8690</text:p>
          </table:table-cell>
          <table:table-cell table:style-name="ce3" table:formula="of:=(DECIMAL([.L61];16) * 328125) / (180224 * (COLUMN([.M61])-3) * [.$G$3] / 2)" office:value-type="float" office:value="783.972306685014">
            <text:p>783.972</text:p>
          </table:table-cell>
          <table:table-cell table:style-name="ce5" office:value-type="string">
            <text:p>A178</text:p>
          </table:table-cell>
          <table:table-cell table:style-name="ce3" table:formula="of:=(DECIMAL([.N61];16) * 328125) / (180224 * (COLUMN([.O61])-3) * [.$G$3] / 2)" office:value-type="float" office:value="783.941962502219">
            <text:p>783.942</text:p>
          </table:table-cell>
          <table:table-cell table:style-name="ce5" office:value-type="string">
            <text:p>BC64</text:p>
          </table:table-cell>
          <table:table-cell table:style-name="ce3" table:formula="of:=(DECIMAL([.P61];16) * 328125) / (180224 * (COLUMN([.Q61])-3) * [.$G$3] / 2)" office:value-type="float" office:value="783.985311334783">
            <text:p>783.985</text:p>
          </table:table-cell>
          <table:table-cell table:style-name="ce5" office:value-type="string">
            <text:p>D74C</text:p>
          </table:table-cell>
          <table:table-cell table:style-name="ce3" table:formula="of:=(DECIMAL([.R61];16) * 328125) / (180224 * (COLUMN([.S61])-3) * [.$G$3] / 2)" office:value-type="float" office:value="783.960927616466">
            <text:p>783.961</text:p>
          </table:table-cell>
          <table:table-cell/>
          <table:table-cell table:style-name="ce7" table:formula="of:= 1200 * LOG([.E61]/[.$C61]*[.$G$3]/16;2)" office:value-type="float" office:value="-0.443324808188318">
            <text:p>-0.44</text:p>
          </table:table-cell>
          <table:table-cell table:style-name="ce7" table:formula="of:= 1200 * LOG([.G61]/[.$C61]*[.$G$3]/16;2)" office:value-type="float" office:value="-0.443324808188318">
            <text:p>-0.44</text:p>
          </table:table-cell>
          <table:table-cell table:style-name="ce7" table:formula="of:= 1200 * LOG([.I61]/[.$C61]*[.$G$3]/16;2)" office:value-type="float" office:value="-0.108236439956283">
            <text:p>-0.11</text:p>
          </table:table-cell>
          <table:table-cell table:style-name="ce7" table:formula="of:= 1200 * LOG([.K61]/[.$C61]*[.$G$3]/16;2)" office:value-type="float" office:value="-0.192002451781745">
            <text:p>-0.19</text:p>
          </table:table-cell>
          <table:table-cell table:style-name="ce7" table:formula="of:= 1200 * LOG([.M61]/[.$C61];2*[.$G$3]/16)" office:value-type="float" office:value="-0.0412265485553779">
            <text:p>-0.04</text:p>
          </table:table-cell>
          <table:table-cell table:style-name="ce7" table:formula="of:= 1200 * LOG([.O61]/[.$C61];2*[.$G$3]/16)" office:value-type="float" office:value="-0.108236439956283">
            <text:p>-0.11</text:p>
          </table:table-cell>
          <table:table-cell table:style-name="ce7" table:formula="of:= 1200 * LOG([.Q61]/[.$C61];2*[.$G$3]/16)" office:value-type="float" office:value="-0.0125088176443365">
            <text:p>-0.01</text:p>
          </table:table-cell>
          <table:table-cell table:style-name="ce7" table:formula="of:= 1200 * LOG([.S61]/[.$C61];2*[.$G$3]/16)" office:value-type="float" office:value="-0.0663549538809406">
            <text:p>-0.07</text:p>
          </table:table-cell>
          <table:table-cell table:number-columns-repeated="996"/>
        </table:table-row>
        <table:table-row table:style-name="ro1">
          <table:table-cell office:value-type="float" office:value="56">
            <text:p>56</text:p>
          </table:table-cell>
          <table:table-cell office:value-type="string">
            <text:p>G#4</text:p>
          </table:table-cell>
          <table:table-cell table:style-name="ce3" table:formula="of:=[.$C$6] * POWER(2;[.$A62] / 12)" office:value-type="float" office:value="830.609505323623">
            <text:p>830.610</text:p>
          </table:table-cell>
          <table:table-cell table:style-name="ce5" office:value-type="string">
            <text:p>1C80</text:p>
          </table:table-cell>
          <table:table-cell table:style-name="ce3" table:formula="of:=(DECIMAL([.D62];16) * 328125) / (180224 * (COLUMN([.E62])-3) * [.$G$3] / 2)" office:value-type="float" office:value="830.216841264205">
            <text:p>830.217</text:p>
          </table:table-cell>
          <table:table-cell table:style-name="ce5" office:value-type="float" office:value="3904">
            <text:p>3904</text:p>
          </table:table-cell>
          <table:table-cell table:style-name="ce3" table:formula="of:=(DECIMAL([.F62];16) * 328125) / (180224 * (COLUMN([.G62])-3) * [.$G$3] / 2)" office:value-type="float" office:value="830.444422635165">
            <text:p>830.444</text:p>
          </table:table-cell>
          <table:table-cell table:style-name="ce5" office:value-type="string">
            <text:p>5588</text:p>
          </table:table-cell>
          <table:table-cell table:style-name="ce3" table:formula="of:=(DECIMAL([.H62];16) * 328125) / (180224 * (COLUMN([.I62])-3) * [.$G$3] / 2)" office:value-type="float" office:value="830.520283092152">
            <text:p>830.520</text:p>
          </table:table-cell>
          <table:table-cell table:style-name="ce5" office:value-type="string">
            <text:p>720C</text:p>
          </table:table-cell>
          <table:table-cell table:style-name="ce3" table:formula="of:=(DECIMAL([.J62];16) * 328125) / (180224 * (COLUMN([.K62])-3) * [.$G$3] / 2)" office:value-type="float" office:value="830.558213320646">
            <text:p>830.558</text:p>
          </table:table-cell>
          <table:table-cell table:style-name="ce5" office:value-type="string">
            <text:p>8E90</text:p>
          </table:table-cell>
          <table:table-cell table:style-name="ce3" table:formula="of:=(DECIMAL([.L62];16) * 328125) / (180224 * (COLUMN([.M62])-3) * [.$G$3] / 2)" office:value-type="float" office:value="830.580971457741">
            <text:p>830.581</text:p>
          </table:table-cell>
          <table:table-cell table:style-name="ce5" office:value-type="string">
            <text:p>AB14</text:p>
          </table:table-cell>
          <table:table-cell table:style-name="ce3" table:formula="of:=(DECIMAL([.N62];16) * 328125) / (180224 * (COLUMN([.O62])-3) * [.$G$3] / 2)" office:value-type="float" office:value="830.596143549139">
            <text:p>830.596</text:p>
          </table:table-cell>
          <table:table-cell table:style-name="ce5" office:value-type="string">
            <text:p>C798</text:p>
          </table:table-cell>
          <table:table-cell table:style-name="ce3" table:formula="of:=(DECIMAL([.P62];16) * 328125) / (180224 * (COLUMN([.Q62])-3) * [.$G$3] / 2)" office:value-type="float" office:value="830.60698075728">
            <text:p>830.607</text:p>
          </table:table-cell>
          <table:table-cell table:style-name="ce5" office:value-type="string">
            <text:p>E418</text:p>
          </table:table-cell>
          <table:table-cell table:style-name="ce3" table:formula="of:=(DECIMAL([.R62];16) * 328125) / (180224 * (COLUMN([.S62])-3) * [.$G$3] / 2)" office:value-type="float" office:value="830.558213320646">
            <text:p>830.558</text:p>
          </table:table-cell>
          <table:table-cell/>
          <table:table-cell table:style-name="ce7" table:formula="of:= 1200 * LOG([.E62]/[.$C62]*[.$G$3]/16;2)" office:value-type="float" office:value="-0.818620686711815">
            <text:p>-0.82</text:p>
          </table:table-cell>
          <table:table-cell table:style-name="ce7" table:formula="of:= 1200 * LOG([.G62]/[.$C62]*[.$G$3]/16;2)" office:value-type="float" office:value="-0.344114983023986">
            <text:p>-0.34</text:p>
          </table:table-cell>
          <table:table-cell table:style-name="ce7" table:formula="of:= 1200 * LOG([.I62]/[.$C62]*[.$G$3]/16;2)" office:value-type="float" office:value="-0.185975311841378">
            <text:p>-0.19</text:p>
          </table:table-cell>
          <table:table-cell table:style-name="ce7" table:formula="of:= 1200 * LOG([.K62]/[.$C62]*[.$G$3]/16;2)" office:value-type="float" office:value="-0.10691089289914">
            <text:p>-0.11</text:p>
          </table:table-cell>
          <table:table-cell table:style-name="ce7" table:formula="of:= 1200 * LOG([.M62]/[.$C62];2*[.$G$3]/16)" office:value-type="float" office:value="-0.0594739746715954">
            <text:p>-0.06</text:p>
          </table:table-cell>
          <table:table-cell table:style-name="ce7" table:formula="of:= 1200 * LOG([.O62]/[.$C62];2*[.$G$3]/16)" office:value-type="float" office:value="-0.0278500846165182">
            <text:p>-0.03</text:p>
          </table:table-cell>
          <table:table-cell table:style-name="ce7" table:formula="of:= 1200 * LOG([.Q62]/[.$C62];2*[.$G$3]/16)" office:value-type="float" office:value="-0.00526194538633981">
            <text:p>-0.01</text:p>
          </table:table-cell>
          <table:table-cell table:style-name="ce7" table:formula="of:= 1200 * LOG([.S62]/[.$C62];2*[.$G$3]/16)" office:value-type="float" office:value="-0.10691089289914">
            <text:p>-0.11</text:p>
          </table:table-cell>
          <table:table-cell table:number-columns-repeated="996"/>
        </table:table-row>
        <table:table-row table:style-name="ro1">
          <table:table-cell office:value-type="float" office:value="57">
            <text:p>57</text:p>
          </table:table-cell>
          <table:table-cell office:value-type="string">
            <text:p>A-4</text:p>
          </table:table-cell>
          <table:table-cell table:style-name="ce3" table:formula="of:=[.$C$6] * POWER(2;[.$A63] / 12)" office:value-type="float" office:value="880.000116714409">
            <text:p>880.000</text:p>
          </table:table-cell>
          <table:table-cell table:style-name="ce5" office:value-type="string">
            <text:p>1E34</text:p>
          </table:table-cell>
          <table:table-cell table:style-name="ce3" table:formula="of:=(DECIMAL([.D63];16) * 328125) / (180224 * (COLUMN([.E63])-3) * [.$G$3] / 2)" office:value-type="float" office:value="879.829580133612">
            <text:p>879.830</text:p>
          </table:table-cell>
          <table:table-cell table:style-name="ce5" office:value-type="string">
            <text:p>3C68</text:p>
          </table:table-cell>
          <table:table-cell table:style-name="ce3" table:formula="of:=(DECIMAL([.F63];16) * 328125) / (180224 * (COLUMN([.G63])-3) * [.$G$3] / 2)" office:value-type="float" office:value="879.829580133612">
            <text:p>879.830</text:p>
          </table:table-cell>
          <table:table-cell table:style-name="ce5" office:value-type="string">
            <text:p>5AA0</text:p>
          </table:table-cell>
          <table:table-cell table:style-name="ce3" table:formula="of:=(DECIMAL([.H63];16) * 328125) / (180224 * (COLUMN([.I63])-3) * [.$G$3] / 2)" office:value-type="float" office:value="879.981301047585">
            <text:p>879.981</text:p>
          </table:table-cell>
          <table:table-cell table:style-name="ce5" office:value-type="string">
            <text:p>78D4</text:p>
          </table:table-cell>
          <table:table-cell table:style-name="ce3" table:formula="of:=(DECIMAL([.J63];16) * 328125) / (180224 * (COLUMN([.K63])-3) * [.$G$3] / 2)" office:value-type="float" office:value="879.943370819092">
            <text:p>879.943</text:p>
          </table:table-cell>
          <table:table-cell table:style-name="ce5" office:value-type="string">
            <text:p>9708</text:p>
          </table:table-cell>
          <table:table-cell table:style-name="ce3" table:formula="of:=(DECIMAL([.L63];16) * 328125) / (180224 * (COLUMN([.M63])-3) * [.$G$3] / 2)" office:value-type="float" office:value="879.920612681996">
            <text:p>879.921</text:p>
          </table:table-cell>
          <table:table-cell table:style-name="ce5" office:value-type="string">
            <text:p>B540</text:p>
          </table:table-cell>
          <table:table-cell table:style-name="ce3" table:formula="of:=(DECIMAL([.N63];16) * 328125) / (180224 * (COLUMN([.O63])-3) * [.$G$3] / 2)" office:value-type="float" office:value="879.981301047585">
            <text:p>879.981</text:p>
          </table:table-cell>
          <table:table-cell table:style-name="ce5" office:value-type="string">
            <text:p>D374</text:p>
          </table:table-cell>
          <table:table-cell table:style-name="ce3" table:formula="of:=(DECIMAL([.P63];16) * 328125) / (180224 * (COLUMN([.Q63])-3) * [.$G$3] / 2)" office:value-type="float" office:value="879.959626631303">
            <text:p>879.960</text:p>
          </table:table-cell>
          <table:table-cell table:style-name="ce5" office:value-type="string">
            <text:p>F1A8</text:p>
          </table:table-cell>
          <table:table-cell table:style-name="ce3" table:formula="of:=(DECIMAL([.R63];16) * 328125) / (180224 * (COLUMN([.S63])-3) * [.$G$3] / 2)" office:value-type="float" office:value="879.943370819092">
            <text:p>879.943</text:p>
          </table:table-cell>
          <table:table-cell/>
          <table:table-cell table:style-name="ce7" table:formula="of:= 1200 * LOG([.E63]/[.$C63]*[.$G$3]/16;2)" office:value-type="float" office:value="-0.335531030918333">
            <text:p>-0.34</text:p>
          </table:table-cell>
          <table:table-cell table:style-name="ce7" table:formula="of:= 1200 * LOG([.G63]/[.$C63]*[.$G$3]/16;2)" office:value-type="float" office:value="-0.335531030918333">
            <text:p>-0.34</text:p>
          </table:table-cell>
          <table:table-cell table:style-name="ce7" table:formula="of:= 1200 * LOG([.I63]/[.$C63]*[.$G$3]/16;2)" office:value-type="float" office:value="-0.0370166670325036">
            <text:p>-0.04</text:p>
          </table:table-cell>
          <table:table-cell table:style-name="ce7" table:formula="of:= 1200 * LOG([.K63]/[.$C63]*[.$G$3]/16;2)" office:value-type="float" office:value="-0.111640432602168">
            <text:p>-0.11</text:p>
          </table:table-cell>
          <table:table-cell table:style-name="ce7" table:formula="of:= 1200 * LOG([.M63]/[.$C63];2*[.$G$3]/16)" office:value-type="float" office:value="-0.156416235966141">
            <text:p>-0.16</text:p>
          </table:table-cell>
          <table:table-cell table:style-name="ce7" table:formula="of:= 1200 * LOG([.O63]/[.$C63];2*[.$G$3]/16)" office:value-type="float" office:value="-0.0370166670325036">
            <text:p>-0.04</text:p>
          </table:table-cell>
          <table:table-cell table:style-name="ce7" table:formula="of:= 1200 * LOG([.Q63]/[.$C63];2*[.$G$3]/16)" office:value-type="float" office:value="-0.0796584249149241">
            <text:p>-0.08</text:p>
          </table:table-cell>
          <table:table-cell table:style-name="ce7" table:formula="of:= 1200 * LOG([.S63]/[.$C63];2*[.$G$3]/16)" office:value-type="float" office:value="-0.111640432602168">
            <text:p>-0.11</text:p>
          </table:table-cell>
          <table:table-cell table:number-columns-repeated="996"/>
        </table:table-row>
        <table:table-row table:style-name="ro1">
          <table:table-cell office:value-type="float" office:value="58">
            <text:p>58</text:p>
          </table:table-cell>
          <table:table-cell office:value-type="string">
            <text:p>A#4</text:p>
          </table:table-cell>
          <table:table-cell table:style-name="ce3" table:formula="of:=[.$C$6] * POWER(2;[.$A64] / 12)" office:value-type="float" office:value="932.327646690789">
            <text:p>932.328</text:p>
          </table:table-cell>
          <table:table-cell table:style-name="ce5" office:value-type="float" office:value="2000">
            <text:p>2000</text:p>
          </table:table-cell>
          <table:table-cell table:style-name="ce3" table:formula="of:=(DECIMAL([.D64];16) * 328125) / (180224 * (COLUMN([.E64])-3) * [.$G$3] / 2)" office:value-type="float" office:value="932.173295454546">
            <text:p>932.173</text:p>
          </table:table-cell>
          <table:table-cell table:style-name="ce5" office:value-type="float" office:value="4000">
            <text:p>4000</text:p>
          </table:table-cell>
          <table:table-cell table:style-name="ce3" table:formula="of:=(DECIMAL([.F64];16) * 328125) / (180224 * (COLUMN([.G64])-3) * [.$G$3] / 2)" office:value-type="float" office:value="932.173295454546">
            <text:p>932.173</text:p>
          </table:table-cell>
          <table:table-cell table:style-name="ce5" office:value-type="string">
            <text:p>6004</text:p>
          </table:table-cell>
          <table:table-cell table:style-name="ce3" table:formula="of:=(DECIMAL([.H64];16) * 328125) / (180224 * (COLUMN([.I64])-3) * [.$G$3] / 2)" office:value-type="float" office:value="932.325016368519">
            <text:p>932.325</text:p>
          </table:table-cell>
          <table:table-cell table:style-name="ce5" office:value-type="float" office:value="8004">
            <text:p>8004</text:p>
          </table:table-cell>
          <table:table-cell table:style-name="ce3" table:formula="of:=(DECIMAL([.J64];16) * 328125) / (180224 * (COLUMN([.K64])-3) * [.$G$3] / 2)" office:value-type="float" office:value="932.287086140026">
            <text:p>932.287</text:p>
          </table:table-cell>
          <table:table-cell table:style-name="ce5" office:value-type="string">
            <text:p>A004</text:p>
          </table:table-cell>
          <table:table-cell table:style-name="ce3" table:formula="of:=(DECIMAL([.L64];16) * 328125) / (180224 * (COLUMN([.M64])-3) * [.$G$3] / 2)" office:value-type="float" office:value="932.26432800293">
            <text:p>932.264</text:p>
          </table:table-cell>
          <table:table-cell table:style-name="ce5" office:value-type="string">
            <text:p>C008</text:p>
          </table:table-cell>
          <table:table-cell table:style-name="ce3" table:formula="of:=(DECIMAL([.N64];16) * 328125) / (180224 * (COLUMN([.O64])-3) * [.$G$3] / 2)" office:value-type="float" office:value="932.325016368519">
            <text:p>932.325</text:p>
          </table:table-cell>
          <table:table-cell table:style-name="ce5" office:value-type="string">
            <text:p>E008</text:p>
          </table:table-cell>
          <table:table-cell table:style-name="ce3" table:formula="of:=(DECIMAL([.P64];16) * 328125) / (180224 * (COLUMN([.Q64])-3) * [.$G$3] / 2)" office:value-type="float" office:value="932.303341952237">
            <text:p>932.303</text:p>
          </table:table-cell>
          <table:table-cell table:style-name="ce5" office:value-type="float" office:value="10008">
            <text:p>10008</text:p>
          </table:table-cell>
          <table:table-cell table:style-name="ce3" table:formula="of:=(DECIMAL([.R64];16) * 328125) / (180224 * (COLUMN([.S64])-3) * [.$G$3] / 2)" office:value-type="float" office:value="932.287086140026">
            <text:p>932.287</text:p>
          </table:table-cell>
          <table:table-cell/>
          <table:table-cell table:style-name="ce7" table:formula="of:= 1200 * LOG([.E64]/[.$C64]*[.$G$3]/16;2)" office:value-type="float" office:value="-0.286637684400983">
            <text:p>-0.29</text:p>
          </table:table-cell>
          <table:table-cell table:style-name="ce7" table:formula="of:= 1200 * LOG([.G64]/[.$C64]*[.$G$3]/16;2)" office:value-type="float" office:value="-0.286637684400983">
            <text:p>-0.29</text:p>
          </table:table-cell>
          <table:table-cell table:style-name="ce7" table:formula="of:= 1200 * LOG([.I64]/[.$C64]*[.$G$3]/16;2)" office:value-type="float" office:value="-0.00488423775958826">
            <text:p>0.00</text:p>
          </table:table-cell>
          <table:table-cell table:style-name="ce7" table:formula="of:= 1200 * LOG([.K64]/[.$C64]*[.$G$3]/16;2)" office:value-type="float" office:value="-0.0753183006701102">
            <text:p>-0.08</text:p>
          </table:table-cell>
          <table:table-cell table:style-name="ce7" table:formula="of:= 1200 * LOG([.M64]/[.$C64];2*[.$G$3]/16)" office:value-type="float" office:value="-0.117580113926827">
            <text:p>-0.12</text:p>
          </table:table-cell>
          <table:table-cell table:style-name="ce7" table:formula="of:= 1200 * LOG([.O64]/[.$C64];2*[.$G$3]/16)" office:value-type="float" office:value="-0.00488423775958826">
            <text:p>0.00</text:p>
          </table:table-cell>
          <table:table-cell table:style-name="ce7" table:formula="of:= 1200 * LOG([.Q64]/[.$C64];2*[.$G$3]/16)" office:value-type="float" office:value="-0.0451319228227812">
            <text:p>-0.05</text:p>
          </table:table-cell>
          <table:table-cell table:style-name="ce7" table:formula="of:= 1200 * LOG([.S64]/[.$C64];2*[.$G$3]/16)" office:value-type="float" office:value="-0.0753183006701102">
            <text:p>-0.08</text:p>
          </table:table-cell>
          <table:table-cell table:number-columns-repeated="996"/>
        </table:table-row>
        <table:table-row table:style-name="ro1">
          <table:table-cell office:value-type="float" office:value="59">
            <text:p>59</text:p>
          </table:table-cell>
          <table:table-cell office:value-type="string">
            <text:p>B-4</text:p>
          </table:table-cell>
          <table:table-cell table:style-name="ce3" table:formula="of:=[.$C$6] * POWER(2;[.$A65] / 12)" office:value-type="float" office:value="987.766733519743">
            <text:p>987.767</text:p>
          </table:table-cell>
          <table:table-cell table:style-name="ce5" office:value-type="string">
            <text:p>21E8</text:p>
          </table:table-cell>
          <table:table-cell table:style-name="ce3" table:formula="of:=(DECIMAL([.D65];16) * 328125) / (180224 * (COLUMN([.E65])-3) * [.$G$3] / 2)" office:value-type="float" office:value="987.703149968928">
            <text:p>987.703</text:p>
          </table:table-cell>
          <table:table-cell table:style-name="ce5" office:value-type="string">
            <text:p>43D0</text:p>
          </table:table-cell>
          <table:table-cell table:style-name="ce3" table:formula="of:=(DECIMAL([.F65];16) * 328125) / (180224 * (COLUMN([.G65])-3) * [.$G$3] / 2)" office:value-type="float" office:value="987.703149968928">
            <text:p>987.703</text:p>
          </table:table-cell>
          <table:table-cell table:style-name="ce5" office:value-type="string">
            <text:p>65B8</text:p>
          </table:table-cell>
          <table:table-cell table:style-name="ce3" table:formula="of:=(DECIMAL([.H65];16) * 328125) / (180224 * (COLUMN([.I65])-3) * [.$G$3] / 2)" office:value-type="float" office:value="987.703149968928">
            <text:p>987.703</text:p>
          </table:table-cell>
          <table:table-cell table:style-name="ce5" office:value-type="string">
            <text:p>87A0</text:p>
          </table:table-cell>
          <table:table-cell table:style-name="ce3" table:formula="of:=(DECIMAL([.J65];16) * 328125) / (180224 * (COLUMN([.K65])-3) * [.$G$3] / 2)" office:value-type="float" office:value="987.703149968928">
            <text:p>987.703</text:p>
          </table:table-cell>
          <table:table-cell table:style-name="ce5" office:value-type="string">
            <text:p>A988</text:p>
          </table:table-cell>
          <table:table-cell table:style-name="ce3" table:formula="of:=(DECIMAL([.L65];16) * 328125) / (180224 * (COLUMN([.M65])-3) * [.$G$3] / 2)" office:value-type="float" office:value="987.703149968928">
            <text:p>987.703</text:p>
          </table:table-cell>
          <table:table-cell table:style-name="ce5" office:value-type="string">
            <text:p>CB70</text:p>
          </table:table-cell>
          <table:table-cell table:style-name="ce3" table:formula="of:=(DECIMAL([.N65];16) * 328125) / (180224 * (COLUMN([.O65])-3) * [.$G$3] / 2)" office:value-type="float" office:value="987.703149968928">
            <text:p>987.703</text:p>
          </table:table-cell>
          <table:table-cell table:style-name="ce5" office:value-type="string">
            <text:p>ED58</text:p>
          </table:table-cell>
          <table:table-cell table:style-name="ce3" table:formula="of:=(DECIMAL([.P65];16) * 328125) / (180224 * (COLUMN([.Q65])-3) * [.$G$3] / 2)" office:value-type="float" office:value="987.703149968928">
            <text:p>987.703</text:p>
          </table:table-cell>
          <table:table-cell table:style-name="ce5" office:value-type="string">
            <text:p>10F44</text:p>
          </table:table-cell>
          <table:table-cell table:style-name="ce3" table:formula="of:=(DECIMAL([.R65];16) * 328125) / (180224 * (COLUMN([.S65])-3) * [.$G$3] / 2)" office:value-type="float" office:value="987.760045311668">
            <text:p>987.760</text:p>
          </table:table-cell>
          <table:table-cell/>
          <table:table-cell table:style-name="ce7" table:formula="of:= 1200 * LOG([.E65]/[.$C65]*[.$G$3]/16;2)" office:value-type="float" office:value="-0.111444886191753">
            <text:p>-0.11</text:p>
          </table:table-cell>
          <table:table-cell table:style-name="ce7" table:formula="of:= 1200 * LOG([.G65]/[.$C65]*[.$G$3]/16;2)" office:value-type="float" office:value="-0.111444886191753">
            <text:p>-0.11</text:p>
          </table:table-cell>
          <table:table-cell table:style-name="ce7" table:formula="of:= 1200 * LOG([.I65]/[.$C65]*[.$G$3]/16;2)" office:value-type="float" office:value="-0.111444886191753">
            <text:p>-0.11</text:p>
          </table:table-cell>
          <table:table-cell table:style-name="ce7" table:formula="of:= 1200 * LOG([.K65]/[.$C65]*[.$G$3]/16;2)" office:value-type="float" office:value="-0.111444886191753">
            <text:p>-0.11</text:p>
          </table:table-cell>
          <table:table-cell table:style-name="ce7" table:formula="of:= 1200 * LOG([.M65]/[.$C65];2*[.$G$3]/16)" office:value-type="float" office:value="-0.111444886191753">
            <text:p>-0.11</text:p>
          </table:table-cell>
          <table:table-cell table:style-name="ce7" table:formula="of:= 1200 * LOG([.O65]/[.$C65];2*[.$G$3]/16)" office:value-type="float" office:value="-0.111444886191753">
            <text:p>-0.11</text:p>
          </table:table-cell>
          <table:table-cell table:style-name="ce7" table:formula="of:= 1200 * LOG([.Q65]/[.$C65];2*[.$G$3]/16)" office:value-type="float" office:value="-0.111444886191753">
            <text:p>-0.11</text:p>
          </table:table-cell>
          <table:table-cell table:style-name="ce7" table:formula="of:= 1200 * LOG([.S65]/[.$C65];2*[.$G$3]/16)" office:value-type="float" office:value="-0.0117222947026857">
            <text:p>-0.01</text:p>
          </table:table-cell>
          <table:table-cell table:number-columns-repeated="996"/>
        </table:table-row>
        <table:table-row table:style-name="ro1">
          <table:table-cell office:value-type="float" office:value="60">
            <text:p>60</text:p>
          </table:table-cell>
          <table:table-cell office:value-type="string">
            <text:p>C-5</text:p>
          </table:table-cell>
          <table:table-cell table:style-name="ce3" table:formula="of:=[.$C$6] * POWER(2;[.$A66] / 12)" office:value-type="float" office:value="1046.5024">
            <text:p>1046.502</text:p>
          </table:table-cell>
          <table:table-cell table:style-name="ce5" office:value-type="string">
            <text:p>23EC</text:p>
          </table:table-cell>
          <table:table-cell table:style-name="ce3" table:formula="of:=(DECIMAL([.D66];16) * 328125) / (180224 * (COLUMN([.E66])-3) * [.$G$3] / 2)" office:value-type="float" office:value="1046.41914367676">
            <text:p>1046.419</text:p>
          </table:table-cell>
          <table:table-cell table:style-name="ce5" office:value-type="string">
            <text:p>47D8</text:p>
          </table:table-cell>
          <table:table-cell table:style-name="ce3" table:formula="of:=(DECIMAL([.F66];16) * 328125) / (180224 * (COLUMN([.G66])-3) * [.$G$3] / 2)" office:value-type="float" office:value="1046.41914367676">
            <text:p>1046.419</text:p>
          </table:table-cell>
          <table:table-cell table:style-name="ce5" office:value-type="string">
            <text:p>6BC4</text:p>
          </table:table-cell>
          <table:table-cell table:style-name="ce3" table:formula="of:=(DECIMAL([.H66];16) * 328125) / (180224 * (COLUMN([.I66])-3) * [.$G$3] / 2)" office:value-type="float" office:value="1046.41914367676">
            <text:p>1046.419</text:p>
          </table:table-cell>
          <table:table-cell table:style-name="ce5" office:value-type="string">
            <text:p>8FB0</text:p>
          </table:table-cell>
          <table:table-cell table:style-name="ce3" table:formula="of:=(DECIMAL([.J66];16) * 328125) / (180224 * (COLUMN([.K66])-3) * [.$G$3] / 2)" office:value-type="float" office:value="1046.41914367676">
            <text:p>1046.419</text:p>
          </table:table-cell>
          <table:table-cell table:style-name="ce5" office:value-type="string">
            <text:p>B39C</text:p>
          </table:table-cell>
          <table:table-cell table:style-name="ce3" table:formula="of:=(DECIMAL([.L66];16) * 328125) / (180224 * (COLUMN([.M66])-3) * [.$G$3] / 2)" office:value-type="float" office:value="1046.41914367676">
            <text:p>1046.419</text:p>
          </table:table-cell>
          <table:table-cell table:style-name="ce5" office:value-type="string">
            <text:p>D78C</text:p>
          </table:table-cell>
          <table:table-cell table:style-name="ce3" table:formula="of:=(DECIMAL([.N66];16) * 328125) / (180224 * (COLUMN([.O66])-3) * [.$G$3] / 2)" office:value-type="float" office:value="1046.49500413374">
            <text:p>1046.495</text:p>
          </table:table-cell>
          <table:table-cell table:style-name="ce5" office:value-type="string">
            <text:p>FD78</text:p>
          </table:table-cell>
          <table:table-cell table:style-name="ce3" table:formula="of:=(DECIMAL([.P66];16) * 328125) / (180224 * (COLUMN([.Q66])-3) * [.$G$3] / 2)" office:value-type="float" office:value="1054.80714277788">
            <text:p>1054.807</text:p>
          </table:table-cell>
          <table:table-cell table:style-name="ce5" office:value-type="string">
            <text:p>11F64</text:p>
          </table:table-cell>
          <table:table-cell table:style-name="ce3" table:formula="of:=(DECIMAL([.R66];16) * 328125) / (180224 * (COLUMN([.S66])-3) * [.$G$3] / 2)" office:value-type="float" office:value="1046.4760390195">
            <text:p>1046.476</text:p>
          </table:table-cell>
          <table:table-cell/>
          <table:table-cell table:style-name="ce7" table:formula="of:= 1200 * LOG([.E66]/[.$C66]*[.$G$3]/16;2)" office:value-type="float" office:value="-0.137736822585252">
            <text:p>-0.14</text:p>
          </table:table-cell>
          <table:table-cell table:style-name="ce7" table:formula="of:= 1200 * LOG([.G66]/[.$C66]*[.$G$3]/16;2)" office:value-type="float" office:value="-0.137736822585252">
            <text:p>-0.14</text:p>
          </table:table-cell>
          <table:table-cell table:style-name="ce7" table:formula="of:= 1200 * LOG([.I66]/[.$C66]*[.$G$3]/16;2)" office:value-type="float" office:value="-0.137736822585252">
            <text:p>-0.14</text:p>
          </table:table-cell>
          <table:table-cell table:style-name="ce7" table:formula="of:= 1200 * LOG([.K66]/[.$C66]*[.$G$3]/16;2)" office:value-type="float" office:value="-0.137736822585252">
            <text:p>-0.14</text:p>
          </table:table-cell>
          <table:table-cell table:style-name="ce7" table:formula="of:= 1200 * LOG([.M66]/[.$C66];2*[.$G$3]/16)" office:value-type="float" office:value="-0.137736822585252">
            <text:p>-0.14</text:p>
          </table:table-cell>
          <table:table-cell table:style-name="ce7" table:formula="of:= 1200 * LOG([.O66]/[.$C66];2*[.$G$3]/16)" office:value-type="float" office:value="-0.0122350610263326">
            <text:p>-0.01</text:p>
          </table:table-cell>
          <table:table-cell table:style-name="ce7" table:formula="of:= 1200 * LOG([.Q66]/[.$C66];2*[.$G$3]/16)" office:value-type="float" office:value="13.6843506688686">
            <text:p>13.68</text:p>
          </table:table-cell>
          <table:table-cell table:style-name="ce7" table:formula="of:= 1200 * LOG([.S66]/[.$C66];2*[.$G$3]/16)" office:value-type="float" office:value="-0.0436096484930374">
            <text:p>-0.04</text:p>
          </table:table-cell>
          <table:table-cell table:number-columns-repeated="996"/>
        </table:table-row>
        <table:table-row table:style-name="ro1">
          <table:table-cell office:value-type="float" office:value="61">
            <text:p>61</text:p>
          </table:table-cell>
          <table:table-cell office:value-type="string">
            <text:p>C#5</text:p>
          </table:table-cell>
          <table:table-cell table:style-name="ce3" table:formula="of:=[.$C$6] * POWER(2;[.$A67] / 12)" office:value-type="float" office:value="1108.73067095843">
            <text:p>1108.731</text:p>
          </table:table-cell>
          <table:table-cell table:style-name="ce5" office:value-type="string">
            <text:p>260C</text:p>
          </table:table-cell>
          <table:table-cell table:style-name="ce3" table:formula="of:=(DECIMAL([.D67];16) * 328125) / (180224 * (COLUMN([.E67])-3) * [.$G$3] / 2)" office:value-type="float" office:value="1108.32127657804">
            <text:p>1108.321</text:p>
          </table:table-cell>
          <table:table-cell table:style-name="ce5" office:value-type="string">
            <text:p>4C1C</text:p>
          </table:table-cell>
          <table:table-cell table:style-name="ce3" table:formula="of:=(DECIMAL([.F67];16) * 328125) / (180224 * (COLUMN([.G67])-3) * [.$G$3] / 2)" office:value-type="float" office:value="1108.548857949">
            <text:p>1108.549</text:p>
          </table:table-cell>
          <table:table-cell table:style-name="ce5" office:value-type="string">
            <text:p>722C</text:p>
          </table:table-cell>
          <table:table-cell table:style-name="ce3" table:formula="of:=(DECIMAL([.H67];16) * 328125) / (180224 * (COLUMN([.I67])-3) * [.$G$3] / 2)" office:value-type="float" office:value="1108.62471840598">
            <text:p>1108.625</text:p>
          </table:table-cell>
          <table:table-cell table:style-name="ce5" office:value-type="string">
            <text:p>983C</text:p>
          </table:table-cell>
          <table:table-cell table:style-name="ce3" table:formula="of:=(DECIMAL([.J67];16) * 328125) / (180224 * (COLUMN([.K67])-3) * [.$G$3] / 2)" office:value-type="float" office:value="1108.66264863448">
            <text:p>1108.663</text:p>
          </table:table-cell>
          <table:table-cell table:style-name="ce5" office:value-type="string">
            <text:p>BE4C</text:p>
          </table:table-cell>
          <table:table-cell table:style-name="ce3" table:formula="of:=(DECIMAL([.L67];16) * 328125) / (180224 * (COLUMN([.M67])-3) * [.$G$3] / 2)" office:value-type="float" office:value="1108.68540677157">
            <text:p>1108.685</text:p>
          </table:table-cell>
          <table:table-cell table:style-name="ce5" office:value-type="string">
            <text:p>E45C</text:p>
          </table:table-cell>
          <table:table-cell table:style-name="ce3" table:formula="of:=(DECIMAL([.N67];16) * 328125) / (180224 * (COLUMN([.O67])-3) * [.$G$3] / 2)" office:value-type="float" office:value="1108.70057886297">
            <text:p>1108.701</text:p>
          </table:table-cell>
          <table:table-cell table:style-name="ce5" office:value-type="string">
            <text:p>10A6C</text:p>
          </table:table-cell>
          <table:table-cell table:style-name="ce3" table:formula="of:=(DECIMAL([.P67];16) * 328125) / (180224 * (COLUMN([.Q67])-3) * [.$G$3] / 2)" office:value-type="float" office:value="1108.71141607111">
            <text:p>1108.711</text:p>
          </table:table-cell>
          <table:table-cell table:style-name="ce5" office:value-type="string">
            <text:p>1307C</text:p>
          </table:table-cell>
          <table:table-cell table:style-name="ce3" table:formula="of:=(DECIMAL([.R67];16) * 328125) / (180224 * (COLUMN([.S67])-3) * [.$G$3] / 2)" office:value-type="float" office:value="1108.71954397722">
            <text:p>1108.720</text:p>
          </table:table-cell>
          <table:table-cell/>
          <table:table-cell table:style-name="ce7" table:formula="of:= 1200 * LOG([.E67]/[.$C67]*[.$G$3]/16;2)" office:value-type="float" office:value="-0.639369320755461">
            <text:p>-0.64</text:p>
          </table:table-cell>
          <table:table-cell table:style-name="ce7" table:formula="of:= 1200 * LOG([.G67]/[.$C67]*[.$G$3]/16;2)" office:value-type="float" office:value="-0.283916275863093">
            <text:p>-0.28</text:p>
          </table:table-cell>
          <table:table-cell table:style-name="ce7" table:formula="of:= 1200 * LOG([.I67]/[.$C67]*[.$G$3]/16;2)" office:value-type="float" office:value="-0.165448143674155">
            <text:p>-0.17</text:p>
          </table:table-cell>
          <table:table-cell table:style-name="ce7" table:formula="of:= 1200 * LOG([.K67]/[.$C67]*[.$G$3]/16;2)" office:value-type="float" office:value="-0.106217117475878">
            <text:p>-0.11</text:p>
          </table:table-cell>
          <table:table-cell table:style-name="ce7" table:formula="of:= 1200 * LOG([.M67]/[.$C67];2*[.$G$3]/16)" office:value-type="float" office:value="-0.0706794744441645">
            <text:p>-0.07</text:p>
          </table:table-cell>
          <table:table-cell table:style-name="ce7" table:formula="of:= 1200 * LOG([.O67]/[.$C67];2*[.$G$3]/16)" office:value-type="float" office:value="-0.0469881176901699">
            <text:p>-0.05</text:p>
          </table:table-cell>
          <table:table-cell table:style-name="ce7" table:formula="of:= 1200 * LOG([.Q67]/[.$C67];2*[.$G$3]/16)" office:value-type="float" office:value="-0.0300659185020056">
            <text:p>-0.03</text:p>
          </table:table-cell>
          <table:table-cell table:style-name="ce7" table:formula="of:= 1200 * LOG([.S67]/[.$C67];2*[.$G$3]/16)" office:value-type="float" office:value="-0.0173743776588931">
            <text:p>-0.02</text:p>
          </table:table-cell>
          <table:table-cell table:number-columns-repeated="996"/>
        </table:table-row>
        <table:table-row table:style-name="ro1">
          <table:table-cell office:value-type="float" office:value="62">
            <text:p>62</text:p>
          </table:table-cell>
          <table:table-cell office:value-type="string">
            <text:p>D-5</text:p>
          </table:table-cell>
          <table:table-cell table:style-name="ce3" table:formula="of:=[.$C$6] * POWER(2;[.$A68] / 12)" office:value-type="float" office:value="1174.65922746468">
            <text:p>1174.659</text:p>
          </table:table-cell>
          <table:table-cell table:style-name="ce5" office:value-type="float" office:value="2850">
            <text:p>2850</text:p>
          </table:table-cell>
          <table:table-cell table:style-name="ce3" table:formula="of:=(DECIMAL([.D68];16) * 328125) / (180224 * (COLUMN([.E68])-3) * [.$G$3] / 2)" office:value-type="float" office:value="1174.31987415661">
            <text:p>1174.320</text:p>
          </table:table-cell>
          <table:table-cell table:style-name="ce5" office:value-type="string">
            <text:p>50A4</text:p>
          </table:table-cell>
          <table:table-cell table:style-name="ce3" table:formula="of:=(DECIMAL([.F68];16) * 328125) / (180224 * (COLUMN([.G68])-3) * [.$G$3] / 2)" office:value-type="float" office:value="1174.54745552757">
            <text:p>1174.547</text:p>
          </table:table-cell>
          <table:table-cell table:style-name="ce5" office:value-type="string">
            <text:p>78F8</text:p>
          </table:table-cell>
          <table:table-cell table:style-name="ce3" table:formula="of:=(DECIMAL([.H68];16) * 328125) / (180224 * (COLUMN([.I68])-3) * [.$G$3] / 2)" office:value-type="float" office:value="1174.62331598455">
            <text:p>1174.623</text:p>
          </table:table-cell>
          <table:table-cell table:style-name="ce5" office:value-type="string">
            <text:p>A148</text:p>
          </table:table-cell>
          <table:table-cell table:style-name="ce3" table:formula="of:=(DECIMAL([.J68];16) * 328125) / (180224 * (COLUMN([.K68])-3) * [.$G$3] / 2)" office:value-type="float" office:value="1174.54745552757">
            <text:p>1174.547</text:p>
          </table:table-cell>
          <table:table-cell table:style-name="ce5" office:value-type="string">
            <text:p>C99C</text:p>
          </table:table-cell>
          <table:table-cell table:style-name="ce3" table:formula="of:=(DECIMAL([.L68];16) * 328125) / (180224 * (COLUMN([.M68])-3) * [.$G$3] / 2)" office:value-type="float" office:value="1174.59297180176">
            <text:p>1174.593</text:p>
          </table:table-cell>
          <table:table-cell table:style-name="ce5" office:value-type="string">
            <text:p>F1F0</text:p>
          </table:table-cell>
          <table:table-cell table:style-name="ce3" table:formula="of:=(DECIMAL([.N68];16) * 328125) / (180224 * (COLUMN([.O68])-3) * [.$G$3] / 2)" office:value-type="float" office:value="1174.62331598455">
            <text:p>1174.623</text:p>
          </table:table-cell>
          <table:table-cell table:style-name="ce5" office:value-type="string">
            <text:p>11A44</text:p>
          </table:table-cell>
          <table:table-cell table:style-name="ce3" table:formula="of:=(DECIMAL([.P68];16) * 328125) / (180224 * (COLUMN([.Q68])-3) * [.$G$3] / 2)" office:value-type="float" office:value="1174.64499040083">
            <text:p>1174.645</text:p>
          </table:table-cell>
          <table:table-cell table:style-name="ce5" office:value-type="float" office:value="14294">
            <text:p>14294</text:p>
          </table:table-cell>
          <table:table-cell table:style-name="ce3" table:formula="of:=(DECIMAL([.R68];16) * 328125) / (180224 * (COLUMN([.S68])-3) * [.$G$3] / 2)" office:value-type="float" office:value="1174.60435087031">
            <text:p>1174.604</text:p>
          </table:table-cell>
          <table:table-cell/>
          <table:table-cell table:style-name="ce7" table:formula="of:= 1200 * LOG([.E68]/[.$C68]*[.$G$3]/16;2)" office:value-type="float" office:value="-0.500217311662038">
            <text:p>-0.50</text:p>
          </table:table-cell>
          <table:table-cell table:style-name="ce7" table:formula="of:= 1200 * LOG([.G68]/[.$C68]*[.$G$3]/16;2)" office:value-type="float" office:value="-0.164739343541539">
            <text:p>-0.16</text:p>
          </table:table-cell>
          <table:table-cell table:style-name="ce7" table:formula="of:= 1200 * LOG([.I68]/[.$C68]*[.$G$3]/16;2)" office:value-type="float" office:value="-0.0529277990155448">
            <text:p>-0.05</text:p>
          </table:table-cell>
          <table:table-cell table:style-name="ce7" table:formula="of:= 1200 * LOG([.K68]/[.$C68]*[.$G$3]/16;2)" office:value-type="float" office:value="-0.164739343541539">
            <text:p>-0.16</text:p>
          </table:table-cell>
          <table:table-cell table:style-name="ce7" table:formula="of:= 1200 * LOG([.M68]/[.$C68];2*[.$G$3]/16)" office:value-type="float" office:value="-0.0976515502695957">
            <text:p>-0.10</text:p>
          </table:table-cell>
          <table:table-cell table:style-name="ce7" table:formula="of:= 1200 * LOG([.O68]/[.$C68];2*[.$G$3]/16)" office:value-type="float" office:value="-0.0529277990155448">
            <text:p>-0.05</text:p>
          </table:table-cell>
          <table:table-cell table:style-name="ce7" table:formula="of:= 1200 * LOG([.Q68]/[.$C68];2*[.$G$3]/16)" office:value-type="float" office:value="-0.0209829697595761">
            <text:p>-0.02</text:p>
          </table:table-cell>
          <table:table-cell table:style-name="ce7" table:formula="of:= 1200 * LOG([.S68]/[.$C68];2*[.$G$3]/16)" office:value-type="float" office:value="-0.0808800081543899">
            <text:p>-0.08</text:p>
          </table:table-cell>
          <table:table-cell table:number-columns-repeated="996"/>
        </table:table-row>
        <table:table-row table:style-name="ro1">
          <table:table-cell office:value-type="float" office:value="63">
            <text:p>63</text:p>
          </table:table-cell>
          <table:table-cell office:value-type="string">
            <text:p>D#5</text:p>
          </table:table-cell>
          <table:table-cell table:style-name="ce3" table:formula="of:=[.$C$6] * POWER(2;[.$A69] / 12)" office:value-type="float" office:value="1244.50809994742">
            <text:p>1244.508</text:p>
          </table:table-cell>
          <table:table-cell table:style-name="ce5" office:value-type="string">
            <text:p>2AB8</text:p>
          </table:table-cell>
          <table:table-cell table:style-name="ce3" table:formula="of:=(DECIMAL([.D69];16) * 328125) / (180224 * (COLUMN([.E69])-3) * [.$G$3] / 2)" office:value-type="float" office:value="1244.41493641246">
            <text:p>1244.415</text:p>
          </table:table-cell>
          <table:table-cell table:style-name="ce5" office:value-type="float" office:value="5570">
            <text:p>5570</text:p>
          </table:table-cell>
          <table:table-cell table:style-name="ce3" table:formula="of:=(DECIMAL([.F69];16) * 328125) / (180224 * (COLUMN([.G69])-3) * [.$G$3] / 2)" office:value-type="float" office:value="1244.41493641246">
            <text:p>1244.415</text:p>
          </table:table-cell>
          <table:table-cell table:style-name="ce5" office:value-type="string">
            <text:p>8028</text:p>
          </table:table-cell>
          <table:table-cell table:style-name="ce3" table:formula="of:=(DECIMAL([.H69];16) * 328125) / (180224 * (COLUMN([.I69])-3) * [.$G$3] / 2)" office:value-type="float" office:value="1244.41493641246">
            <text:p>1244.415</text:p>
          </table:table-cell>
          <table:table-cell table:style-name="ce5" office:value-type="string">
            <text:p>AAE0</text:p>
          </table:table-cell>
          <table:table-cell table:style-name="ce3" table:formula="of:=(DECIMAL([.J69];16) * 328125) / (180224 * (COLUMN([.K69])-3) * [.$G$3] / 2)" office:value-type="float" office:value="1244.41493641246">
            <text:p>1244.415</text:p>
          </table:table-cell>
          <table:table-cell table:style-name="ce5" office:value-type="string">
            <text:p>D59C</text:p>
          </table:table-cell>
          <table:table-cell table:style-name="ce3" table:formula="of:=(DECIMAL([.L69];16) * 328125) / (180224 * (COLUMN([.M69])-3) * [.$G$3] / 2)" office:value-type="float" office:value="1244.50596896085">
            <text:p>1244.506</text:p>
          </table:table-cell>
          <table:table-cell table:style-name="ce5" office:value-type="string">
            <text:p>10054</text:p>
          </table:table-cell>
          <table:table-cell table:style-name="ce3" table:formula="of:=(DECIMAL([.N69];16) * 328125) / (180224 * (COLUMN([.O69])-3) * [.$G$3] / 2)" office:value-type="float" office:value="1244.49079686945">
            <text:p>1244.491</text:p>
          </table:table-cell>
          <table:table-cell table:style-name="ce5" office:value-type="string">
            <text:p>12B0C</text:p>
          </table:table-cell>
          <table:table-cell table:style-name="ce3" table:formula="of:=(DECIMAL([.P69];16) * 328125) / (180224 * (COLUMN([.Q69])-3) * [.$G$3] / 2)" office:value-type="float" office:value="1244.47995966131">
            <text:p>1244.480</text:p>
          </table:table-cell>
          <table:table-cell table:style-name="ce5" office:value-type="string">
            <text:p>155C4</text:p>
          </table:table-cell>
          <table:table-cell table:style-name="ce3" table:formula="of:=(DECIMAL([.R69];16) * 328125) / (180224 * (COLUMN([.S69])-3) * [.$G$3] / 2)" office:value-type="float" office:value="1244.4718317552">
            <text:p>1244.472</text:p>
          </table:table-cell>
          <table:table-cell/>
          <table:table-cell table:style-name="ce7" table:formula="of:= 1200 * LOG([.E69]/[.$C69]*[.$G$3]/16;2)" office:value-type="float" office:value="-0.129604557129457">
            <text:p>-0.13</text:p>
          </table:table-cell>
          <table:table-cell table:style-name="ce7" table:formula="of:= 1200 * LOG([.G69]/[.$C69]*[.$G$3]/16;2)" office:value-type="float" office:value="-0.129604557129457">
            <text:p>-0.13</text:p>
          </table:table-cell>
          <table:table-cell table:style-name="ce7" table:formula="of:= 1200 * LOG([.I69]/[.$C69]*[.$G$3]/16;2)" office:value-type="float" office:value="-0.129604557129457">
            <text:p>-0.13</text:p>
          </table:table-cell>
          <table:table-cell table:style-name="ce7" table:formula="of:= 1200 * LOG([.K69]/[.$C69]*[.$G$3]/16;2)" office:value-type="float" office:value="-0.129604557129457">
            <text:p>-0.13</text:p>
          </table:table-cell>
          <table:table-cell table:style-name="ce7" table:formula="of:= 1200 * LOG([.M69]/[.$C69];2*[.$G$3]/16)" office:value-type="float" office:value="-0.00296441596100958">
            <text:p>0.00</text:p>
          </table:table-cell>
          <table:table-cell table:style-name="ce7" table:formula="of:= 1200 * LOG([.O69]/[.$C69];2*[.$G$3]/16)" office:value-type="float" office:value="-0.0240704628502863">
            <text:p>-0.02</text:p>
          </table:table-cell>
          <table:table-cell table:style-name="ce7" table:formula="of:= 1200 * LOG([.Q69]/[.$C69];2*[.$G$3]/16)" office:value-type="float" office:value="-0.0391463681666526">
            <text:p>-0.04</text:p>
          </table:table-cell>
          <table:table-cell table:style-name="ce7" table:formula="of:= 1200 * LOG([.S69]/[.$C69];2*[.$G$3]/16)" office:value-type="float" office:value="-0.0504533833097144">
            <text:p>-0.05</text:p>
          </table:table-cell>
          <table:table-cell table:number-columns-repeated="996"/>
        </table:table-row>
        <table:table-row table:style-name="ro1">
          <table:table-cell office:value-type="float" office:value="64">
            <text:p>64</text:p>
          </table:table-cell>
          <table:table-cell office:value-type="string">
            <text:p>E-5</text:p>
          </table:table-cell>
          <table:table-cell table:style-name="ce3" table:formula="of:=[.$C$6] * POWER(2;[.$A70] / 12)" office:value-type="float" office:value="1318.5104025255">
            <text:p>1318.510</text:p>
          </table:table-cell>
          <table:table-cell table:style-name="ce5" office:value-type="string">
            <text:p>2D40</text:p>
          </table:table-cell>
          <table:table-cell table:style-name="ce3" table:formula="of:=(DECIMAL([.D70];16) * 328125) / (180224 * (COLUMN([.E70])-3) * [.$G$3] / 2)" office:value-type="float" office:value="1318.15130060369">
            <text:p>1318.151</text:p>
          </table:table-cell>
          <table:table-cell table:style-name="ce5" office:value-type="string">
            <text:p>5A84</text:p>
          </table:table-cell>
          <table:table-cell table:style-name="ce3" table:formula="of:=(DECIMAL([.F70];16) * 328125) / (180224 * (COLUMN([.G70])-3) * [.$G$3] / 2)" office:value-type="float" office:value="1318.37888197465">
            <text:p>1318.379</text:p>
          </table:table-cell>
          <table:table-cell table:style-name="ce5" office:value-type="string">
            <text:p>87C8</text:p>
          </table:table-cell>
          <table:table-cell table:style-name="ce3" table:formula="of:=(DECIMAL([.H70];16) * 328125) / (180224 * (COLUMN([.I70])-3) * [.$G$3] / 2)" office:value-type="float" office:value="1318.45474243164">
            <text:p>1318.455</text:p>
          </table:table-cell>
          <table:table-cell table:style-name="ce5" office:value-type="string">
            <text:p>B50C</text:p>
          </table:table-cell>
          <table:table-cell table:style-name="ce3" table:formula="of:=(DECIMAL([.J70];16) * 328125) / (180224 * (COLUMN([.K70])-3) * [.$G$3] / 2)" office:value-type="float" office:value="1318.49267266013">
            <text:p>1318.493</text:p>
          </table:table-cell>
          <table:table-cell table:style-name="ce5" office:value-type="string">
            <text:p>E24C</text:p>
          </table:table-cell>
          <table:table-cell table:style-name="ce3" table:formula="of:=(DECIMAL([.L70];16) * 328125) / (180224 * (COLUMN([.M70])-3) * [.$G$3] / 2)" office:value-type="float" office:value="1318.42439824885">
            <text:p>1318.424</text:p>
          </table:table-cell>
          <table:table-cell table:style-name="ce5" office:value-type="string">
            <text:p>10F90</text:p>
          </table:table-cell>
          <table:table-cell table:style-name="ce3" table:formula="of:=(DECIMAL([.N70];16) * 328125) / (180224 * (COLUMN([.O70])-3) * [.$G$3] / 2)" office:value-type="float" office:value="1318.45474243164">
            <text:p>1318.455</text:p>
          </table:table-cell>
          <table:table-cell table:style-name="ce5" office:value-type="string">
            <text:p>13CD4</text:p>
          </table:table-cell>
          <table:table-cell table:style-name="ce3" table:formula="of:=(DECIMAL([.P70];16) * 328125) / (180224 * (COLUMN([.Q70])-3) * [.$G$3] / 2)" office:value-type="float" office:value="1318.47641684792">
            <text:p>1318.476</text:p>
          </table:table-cell>
          <table:table-cell table:style-name="ce5" office:value-type="string">
            <text:p>16A18</text:p>
          </table:table-cell>
          <table:table-cell table:style-name="ce3" table:formula="of:=(DECIMAL([.R70];16) * 328125) / (180224 * (COLUMN([.S70])-3) * [.$G$3] / 2)" office:value-type="float" office:value="1318.49267266013">
            <text:p>1318.493</text:p>
          </table:table-cell>
          <table:table-cell/>
          <table:table-cell table:style-name="ce7" table:formula="of:= 1200 * LOG([.E70]/[.$C70]*[.$G$3]/16;2)" office:value-type="float" office:value="-0.471573184554391">
            <text:p>-0.47</text:p>
          </table:table-cell>
          <table:table-cell table:style-name="ce7" table:formula="of:= 1200 * LOG([.G70]/[.$C70]*[.$G$3]/16;2)" office:value-type="float" office:value="-0.172698078233076">
            <text:p>-0.17</text:p>
          </table:table-cell>
          <table:table-cell table:style-name="ce7" table:formula="of:= 1200 * LOG([.I70]/[.$C70]*[.$G$3]/16;2)" office:value-type="float" office:value="-0.0730845076732079">
            <text:p>-0.07</text:p>
          </table:table-cell>
          <table:table-cell table:style-name="ce7" table:formula="of:= 1200 * LOG([.K70]/[.$C70]*[.$G$3]/16;2)" office:value-type="float" office:value="-0.0232798716873334">
            <text:p>-0.02</text:p>
          </table:table-cell>
          <table:table-cell table:style-name="ce7" table:formula="of:= 1200 * LOG([.M70]/[.$C70];2*[.$G$3]/16)" office:value-type="float" office:value="-0.112929248099427">
            <text:p>-0.11</text:p>
          </table:table-cell>
          <table:table-cell table:style-name="ce7" table:formula="of:= 1200 * LOG([.O70]/[.$C70];2*[.$G$3]/16)" office:value-type="float" office:value="-0.0730845076732079">
            <text:p>-0.07</text:p>
          </table:table-cell>
          <table:table-cell table:style-name="ce7" table:formula="of:= 1200 * LOG([.Q70]/[.$C70];2*[.$G$3]/16)" office:value-type="float" office:value="-0.0446245402375484">
            <text:p>-0.04</text:p>
          </table:table-cell>
          <table:table-cell table:style-name="ce7" table:formula="of:= 1200 * LOG([.S70]/[.$C70];2*[.$G$3]/16)" office:value-type="float" office:value="-0.0232798716873334">
            <text:p>-0.02</text:p>
          </table:table-cell>
          <table:table-cell table:number-columns-repeated="996"/>
        </table:table-row>
        <table:table-row table:style-name="ro1">
          <table:table-cell office:value-type="float" office:value="65">
            <text:p>65</text:p>
          </table:table-cell>
          <table:table-cell office:value-type="string">
            <text:p>F-5</text:p>
          </table:table-cell>
          <table:table-cell table:style-name="ce3" table:formula="of:=[.$C$6] * POWER(2;[.$A71] / 12)" office:value-type="float" office:value="1396.91311100459">
            <text:p>1396.913</text:p>
          </table:table-cell>
          <table:table-cell table:style-name="ce5" office:value-type="string">
            <text:p>2FF4</text:p>
          </table:table-cell>
          <table:table-cell table:style-name="ce3" table:formula="of:=(DECIMAL([.D71];16) * 328125) / (180224 * (COLUMN([.E71])-3) * [.$G$3] / 2)" office:value-type="float" office:value="1396.89445495605">
            <text:p>1396.894</text:p>
          </table:table-cell>
          <table:table-cell table:style-name="ce5" office:value-type="string">
            <text:p>5FE8</text:p>
          </table:table-cell>
          <table:table-cell table:style-name="ce3" table:formula="of:=(DECIMAL([.F71];16) * 328125) / (180224 * (COLUMN([.G71])-3) * [.$G$3] / 2)" office:value-type="float" office:value="1396.89445495605">
            <text:p>1396.894</text:p>
          </table:table-cell>
          <table:table-cell table:style-name="ce5" office:value-type="string">
            <text:p>8FDC</text:p>
          </table:table-cell>
          <table:table-cell table:style-name="ce3" table:formula="of:=(DECIMAL([.H71];16) * 328125) / (180224 * (COLUMN([.I71])-3) * [.$G$3] / 2)" office:value-type="float" office:value="1396.89445495605">
            <text:p>1396.894</text:p>
          </table:table-cell>
          <table:table-cell table:style-name="ce5" office:value-type="string">
            <text:p>BFD0</text:p>
          </table:table-cell>
          <table:table-cell table:style-name="ce3" table:formula="of:=(DECIMAL([.J71];16) * 328125) / (180224 * (COLUMN([.K71])-3) * [.$G$3] / 2)" office:value-type="float" office:value="1396.89445495605">
            <text:p>1396.894</text:p>
          </table:table-cell>
          <table:table-cell table:style-name="ce5" office:value-type="string">
            <text:p>EFC4</text:p>
          </table:table-cell>
          <table:table-cell table:style-name="ce3" table:formula="of:=(DECIMAL([.L71];16) * 328125) / (180224 * (COLUMN([.M71])-3) * [.$G$3] / 2)" office:value-type="float" office:value="1396.89445495605">
            <text:p>1396.894</text:p>
          </table:table-cell>
          <table:table-cell table:style-name="ce5" office:value-type="string">
            <text:p>11FB8</text:p>
          </table:table-cell>
          <table:table-cell table:style-name="ce3" table:formula="of:=(DECIMAL([.N71];16) * 328125) / (180224 * (COLUMN([.O71])-3) * [.$G$3] / 2)" office:value-type="float" office:value="1396.89445495605">
            <text:p>1396.894</text:p>
          </table:table-cell>
          <table:table-cell table:style-name="ce5" office:value-type="string">
            <text:p>14FAC</text:p>
          </table:table-cell>
          <table:table-cell table:style-name="ce3" table:formula="of:=(DECIMAL([.P71];16) * 328125) / (180224 * (COLUMN([.Q71])-3) * [.$G$3] / 2)" office:value-type="float" office:value="1396.89445495605">
            <text:p>1396.894</text:p>
          </table:table-cell>
          <table:table-cell table:style-name="ce5" office:value-type="string">
            <text:p>17FA0</text:p>
          </table:table-cell>
          <table:table-cell table:style-name="ce3" table:formula="of:=(DECIMAL([.R71];16) * 328125) / (180224 * (COLUMN([.S71])-3) * [.$G$3] / 2)" office:value-type="float" office:value="1396.89445495605">
            <text:p>1396.894</text:p>
          </table:table-cell>
          <table:table-cell/>
          <table:table-cell table:style-name="ce7" table:formula="of:= 1200 * LOG([.E71]/[.$C71]*[.$G$3]/16;2)" office:value-type="float" office:value="-0.0231211246196165">
            <text:p>-0.02</text:p>
          </table:table-cell>
          <table:table-cell table:style-name="ce7" table:formula="of:= 1200 * LOG([.G71]/[.$C71]*[.$G$3]/16;2)" office:value-type="float" office:value="-0.0231211246196165">
            <text:p>-0.02</text:p>
          </table:table-cell>
          <table:table-cell table:style-name="ce7" table:formula="of:= 1200 * LOG([.I71]/[.$C71]*[.$G$3]/16;2)" office:value-type="float" office:value="-0.0231211246196165">
            <text:p>-0.02</text:p>
          </table:table-cell>
          <table:table-cell table:style-name="ce7" table:formula="of:= 1200 * LOG([.K71]/[.$C71]*[.$G$3]/16;2)" office:value-type="float" office:value="-0.0231211246196165">
            <text:p>-0.02</text:p>
          </table:table-cell>
          <table:table-cell table:style-name="ce7" table:formula="of:= 1200 * LOG([.M71]/[.$C71];2*[.$G$3]/16)" office:value-type="float" office:value="-0.0231211246196165">
            <text:p>-0.02</text:p>
          </table:table-cell>
          <table:table-cell table:style-name="ce7" table:formula="of:= 1200 * LOG([.O71]/[.$C71];2*[.$G$3]/16)" office:value-type="float" office:value="-0.0231211246196165">
            <text:p>-0.02</text:p>
          </table:table-cell>
          <table:table-cell table:style-name="ce7" table:formula="of:= 1200 * LOG([.Q71]/[.$C71];2*[.$G$3]/16)" office:value-type="float" office:value="-0.0231211246196165">
            <text:p>-0.02</text:p>
          </table:table-cell>
          <table:table-cell table:style-name="ce7" table:formula="of:= 1200 * LOG([.S71]/[.$C71];2*[.$G$3]/16)" office:value-type="float" office:value="-0.0231211246196165">
            <text:p>-0.02</text:p>
          </table:table-cell>
          <table:table-cell table:number-columns-repeated="996"/>
        </table:table-row>
        <table:table-row table:style-name="ro1">
          <table:table-cell office:value-type="float" office:value="66">
            <text:p>66</text:p>
          </table:table-cell>
          <table:table-cell office:value-type="string">
            <text:p>F#5</text:p>
          </table:table-cell>
          <table:table-cell table:style-name="ce3" table:formula="of:=[.$C$6] * POWER(2;[.$A72] / 12)" office:value-type="float" office:value="1479.97788713599">
            <text:p>1479.978</text:p>
          </table:table-cell>
          <table:table-cell table:style-name="ce5" office:value-type="string">
            <text:p>32CC</text:p>
          </table:table-cell>
          <table:table-cell table:style-name="ce3" table:formula="of:=(DECIMAL([.D72];16) * 328125) / (180224 * (COLUMN([.E72])-3) * [.$G$3] / 2)" office:value-type="float" office:value="1479.73407398571">
            <text:p>1479.734</text:p>
          </table:table-cell>
          <table:table-cell table:style-name="ce5" office:value-type="string">
            <text:p>659C</text:p>
          </table:table-cell>
          <table:table-cell table:style-name="ce3" table:formula="of:=(DECIMAL([.F72];16) * 328125) / (180224 * (COLUMN([.G72])-3) * [.$G$3] / 2)" office:value-type="float" office:value="1479.96165535667">
            <text:p>1479.962</text:p>
          </table:table-cell>
          <table:table-cell table:style-name="ce5" office:value-type="string">
            <text:p>9868</text:p>
          </table:table-cell>
          <table:table-cell table:style-name="ce3" table:formula="of:=(DECIMAL([.H72];16) * 328125) / (180224 * (COLUMN([.I72])-3) * [.$G$3] / 2)" office:value-type="float" office:value="1479.88579489968">
            <text:p>1479.886</text:p>
          </table:table-cell>
          <table:table-cell table:style-name="ce5" office:value-type="string">
            <text:p>CB38</text:p>
          </table:table-cell>
          <table:table-cell table:style-name="ce3" table:formula="of:=(DECIMAL([.J72];16) * 328125) / (180224 * (COLUMN([.K72])-3) * [.$G$3] / 2)" office:value-type="float" office:value="1479.96165535667">
            <text:p>1479.962</text:p>
          </table:table-cell>
          <table:table-cell table:style-name="ce5" office:value-type="string">
            <text:p>FE04</text:p>
          </table:table-cell>
          <table:table-cell table:style-name="ce3" table:formula="of:=(DECIMAL([.L72];16) * 328125) / (180224 * (COLUMN([.M72])-3) * [.$G$3] / 2)" office:value-type="float" office:value="1479.91613908248">
            <text:p>1479.916</text:p>
          </table:table-cell>
          <table:table-cell table:style-name="ce5" office:value-type="string">
            <text:p>130D4</text:p>
          </table:table-cell>
          <table:table-cell table:style-name="ce3" table:formula="of:=(DECIMAL([.N72];16) * 328125) / (180224 * (COLUMN([.O72])-3) * [.$G$3] / 2)" office:value-type="float" office:value="1479.96165535667">
            <text:p>1479.962</text:p>
          </table:table-cell>
          <table:table-cell table:style-name="ce5" office:value-type="string">
            <text:p>163A0</text:p>
          </table:table-cell>
          <table:table-cell table:style-name="ce3" table:formula="of:=(DECIMAL([.P72];16) * 328125) / (180224 * (COLUMN([.Q72])-3) * [.$G$3] / 2)" office:value-type="float" office:value="1479.92914373224">
            <text:p>1479.929</text:p>
          </table:table-cell>
          <table:table-cell table:style-name="ce5" office:value-type="float" office:value="19670">
            <text:p>19670</text:p>
          </table:table-cell>
          <table:table-cell table:style-name="ce3" table:formula="of:=(DECIMAL([.R72];16) * 328125) / (180224 * (COLUMN([.S72])-3) * [.$G$3] / 2)" office:value-type="float" office:value="1479.96165535667">
            <text:p>1479.962</text:p>
          </table:table-cell>
          <table:table-cell/>
          <table:table-cell table:style-name="ce7" table:formula="of:= 1200 * LOG([.E72]/[.$C72]*[.$G$3]/16;2)" office:value-type="float" office:value="-0.285228855974329">
            <text:p>-0.29</text:p>
          </table:table-cell>
          <table:table-cell table:style-name="ce7" table:formula="of:= 1200 * LOG([.G72]/[.$C72]*[.$G$3]/16;2)" office:value-type="float" office:value="-0.0189875560928725">
            <text:p>-0.02</text:p>
          </table:table-cell>
          <table:table-cell table:style-name="ce7" table:formula="of:= 1200 * LOG([.I72]/[.$C72]*[.$G$3]/16;2)" office:value-type="float" office:value="-0.107730106747457">
            <text:p>-0.11</text:p>
          </table:table-cell>
          <table:table-cell table:style-name="ce7" table:formula="of:= 1200 * LOG([.K72]/[.$C72]*[.$G$3]/16;2)" office:value-type="float" office:value="-0.0189875560928725">
            <text:p>-0.02</text:p>
          </table:table-cell>
          <table:table-cell table:style-name="ce7" table:formula="of:= 1200 * LOG([.M72]/[.$C72];2*[.$G$3]/16)" office:value-type="float" office:value="-0.0722325406136586">
            <text:p>-0.07</text:p>
          </table:table-cell>
          <table:table-cell table:style-name="ce7" table:formula="of:= 1200 * LOG([.O72]/[.$C72];2*[.$G$3]/16)" office:value-type="float" office:value="-0.0189875560928725">
            <text:p>-0.02</text:p>
          </table:table-cell>
          <table:table-cell table:style-name="ce7" table:formula="of:= 1200 * LOG([.Q72]/[.$C72];2*[.$G$3]/16)" office:value-type="float" office:value="-0.0570195207931012">
            <text:p>-0.06</text:p>
          </table:table-cell>
          <table:table-cell table:style-name="ce7" table:formula="of:= 1200 * LOG([.S72]/[.$C72];2*[.$G$3]/16)" office:value-type="float" office:value="-0.0189875560928725">
            <text:p>-0.02</text:p>
          </table:table-cell>
          <table:table-cell table:number-columns-repeated="996"/>
        </table:table-row>
        <table:table-row table:style-name="ro1">
          <table:table-cell office:value-type="float" office:value="67">
            <text:p>67</text:p>
          </table:table-cell>
          <table:table-cell office:value-type="string">
            <text:p>G-5</text:p>
          </table:table-cell>
          <table:table-cell table:style-name="ce3" table:formula="of:=[.$C$6] * POWER(2;[.$A73] / 12)" office:value-type="float" office:value="1567.98195188843">
            <text:p>1567.982</text:p>
          </table:table-cell>
          <table:table-cell table:style-name="ce5" office:value-type="string">
            <text:p>35D0</text:p>
          </table:table-cell>
          <table:table-cell table:style-name="ce3" table:formula="of:=(DECIMAL([.D73];16) * 328125) / (180224 * (COLUMN([.E73])-3) * [.$G$3] / 2)" office:value-type="float" office:value="1567.58048317649">
            <text:p>1567.580</text:p>
          </table:table-cell>
          <table:table-cell table:style-name="ce5" office:value-type="string">
            <text:p>6BA4</text:p>
          </table:table-cell>
          <table:table-cell table:style-name="ce3" table:formula="of:=(DECIMAL([.F73];16) * 328125) / (180224 * (COLUMN([.G73])-3) * [.$G$3] / 2)" office:value-type="float" office:value="1567.80806454745">
            <text:p>1567.808</text:p>
          </table:table-cell>
          <table:table-cell table:style-name="ce5" office:value-type="string">
            <text:p>A178</text:p>
          </table:table-cell>
          <table:table-cell table:style-name="ce3" table:formula="of:=(DECIMAL([.H73];16) * 328125) / (180224 * (COLUMN([.I73])-3) * [.$G$3] / 2)" office:value-type="float" office:value="1567.88392500444">
            <text:p>1567.884</text:p>
          </table:table-cell>
          <table:table-cell table:style-name="ce5" office:value-type="string">
            <text:p>D74C</text:p>
          </table:table-cell>
          <table:table-cell table:style-name="ce3" table:formula="of:=(DECIMAL([.J73];16) * 328125) / (180224 * (COLUMN([.K73])-3) * [.$G$3] / 2)" office:value-type="float" office:value="1567.92185523293">
            <text:p>1567.922</text:p>
          </table:table-cell>
          <table:table-cell table:style-name="ce5" office:value-type="string">
            <text:p>10D20</text:p>
          </table:table-cell>
          <table:table-cell table:style-name="ce3" table:formula="of:=(DECIMAL([.L73];16) * 328125) / (180224 * (COLUMN([.M73])-3) * [.$G$3] / 2)" office:value-type="float" office:value="1567.94461337003">
            <text:p>1567.945</text:p>
          </table:table-cell>
          <table:table-cell table:style-name="ce5" office:value-type="string">
            <text:p>142F4</text:p>
          </table:table-cell>
          <table:table-cell table:style-name="ce3" table:formula="of:=(DECIMAL([.N73];16) * 328125) / (180224 * (COLUMN([.O73])-3) * [.$G$3] / 2)" office:value-type="float" office:value="1567.95978546143">
            <text:p>1567.960</text:p>
          </table:table-cell>
          <table:table-cell table:style-name="ce5" office:value-type="string">
            <text:p>178C8</text:p>
          </table:table-cell>
          <table:table-cell table:style-name="ce3" table:formula="of:=(DECIMAL([.P73];16) * 328125) / (180224 * (COLUMN([.Q73])-3) * [.$G$3] / 2)" office:value-type="float" office:value="1567.97062266957">
            <text:p>1567.971</text:p>
          </table:table-cell>
          <table:table-cell table:style-name="ce5" office:value-type="string">
            <text:p>1AE9C</text:p>
          </table:table-cell>
          <table:table-cell table:style-name="ce3" table:formula="of:=(DECIMAL([.R73];16) * 328125) / (180224 * (COLUMN([.S73])-3) * [.$G$3] / 2)" office:value-type="float" office:value="1567.97875057567">
            <text:p>1567.979</text:p>
          </table:table-cell>
          <table:table-cell/>
          <table:table-cell table:style-name="ce7" table:formula="of:= 1200 * LOG([.E73]/[.$C73]*[.$G$3]/16;2)" office:value-type="float" office:value="-0.443324808188318">
            <text:p>-0.44</text:p>
          </table:table-cell>
          <table:table-cell table:style-name="ce7" table:formula="of:= 1200 * LOG([.G73]/[.$C73]*[.$G$3]/16;2)" office:value-type="float" office:value="-0.192002451781745">
            <text:p>-0.19</text:p>
          </table:table-cell>
          <table:table-cell table:style-name="ce7" table:formula="of:= 1200 * LOG([.I73]/[.$C73]*[.$G$3]/16;2)" office:value-type="float" office:value="-0.108236439956283">
            <text:p>-0.11</text:p>
          </table:table-cell>
          <table:table-cell table:style-name="ce7" table:formula="of:= 1200 * LOG([.K73]/[.$C73]*[.$G$3]/16;2)" office:value-type="float" office:value="-0.0663549538809406">
            <text:p>-0.07</text:p>
          </table:table-cell>
          <table:table-cell table:style-name="ce7" table:formula="of:= 1200 * LOG([.M73]/[.$C73];2*[.$G$3]/16)" office:value-type="float" office:value="-0.0412265485553779">
            <text:p>-0.04</text:p>
          </table:table-cell>
          <table:table-cell table:style-name="ce7" table:formula="of:= 1200 * LOG([.O73]/[.$C73];2*[.$G$3]/16)" office:value-type="float" office:value="-0.0244744809652251">
            <text:p>-0.02</text:p>
          </table:table-cell>
          <table:table-cell table:style-name="ce7" table:formula="of:= 1200 * LOG([.Q73]/[.$C73];2*[.$G$3]/16)" office:value-type="float" office:value="-0.0125088176443365">
            <text:p>-0.01</text:p>
          </table:table-cell>
          <table:table-cell table:style-name="ce7" table:formula="of:= 1200 * LOG([.S73]/[.$C73];2*[.$G$3]/16)" office:value-type="float" office:value="-0.00353462442710142">
            <text:p>0.00</text:p>
          </table:table-cell>
          <table:table-cell table:number-columns-repeated="996"/>
        </table:table-row>
        <table:table-row table:style-name="ro1">
          <table:table-cell office:value-type="float" office:value="68">
            <text:p>68</text:p>
          </table:table-cell>
          <table:table-cell office:value-type="string">
            <text:p>G#5</text:p>
          </table:table-cell>
          <table:table-cell table:style-name="ce3" table:formula="of:=[.$C$6] * POWER(2;[.$A74] / 12)" office:value-type="float" office:value="1661.21901064725">
            <text:p>1661.219</text:p>
          </table:table-cell>
          <table:table-cell table:style-name="ce5" office:value-type="float" office:value="3904">
            <text:p>3904</text:p>
          </table:table-cell>
          <table:table-cell table:style-name="ce3" table:formula="of:=(DECIMAL([.D74];16) * 328125) / (180224 * (COLUMN([.E74])-3) * [.$G$3] / 2)" office:value-type="float" office:value="1660.88884527033">
            <text:p>1660.889</text:p>
          </table:table-cell>
          <table:table-cell table:style-name="ce5" office:value-type="string">
            <text:p>720C</text:p>
          </table:table-cell>
          <table:table-cell table:style-name="ce3" table:formula="of:=(DECIMAL([.F74];16) * 328125) / (180224 * (COLUMN([.G74])-3) * [.$G$3] / 2)" office:value-type="float" office:value="1661.11642664129">
            <text:p>1661.116</text:p>
          </table:table-cell>
          <table:table-cell table:style-name="ce5" office:value-type="string">
            <text:p>AB14</text:p>
          </table:table-cell>
          <table:table-cell table:style-name="ce3" table:formula="of:=(DECIMAL([.H74];16) * 328125) / (180224 * (COLUMN([.I74])-3) * [.$G$3] / 2)" office:value-type="float" office:value="1661.19228709828">
            <text:p>1661.192</text:p>
          </table:table-cell>
          <table:table-cell table:style-name="ce5" office:value-type="string">
            <text:p>E418</text:p>
          </table:table-cell>
          <table:table-cell table:style-name="ce3" table:formula="of:=(DECIMAL([.J74];16) * 328125) / (180224 * (COLUMN([.K74])-3) * [.$G$3] / 2)" office:value-type="float" office:value="1661.11642664129">
            <text:p>1661.116</text:p>
          </table:table-cell>
          <table:table-cell table:style-name="ce5" office:value-type="string">
            <text:p>11D20</text:p>
          </table:table-cell>
          <table:table-cell table:style-name="ce3" table:formula="of:=(DECIMAL([.L74];16) * 328125) / (180224 * (COLUMN([.M74])-3) * [.$G$3] / 2)" office:value-type="float" office:value="1661.16194291548">
            <text:p>1661.162</text:p>
          </table:table-cell>
          <table:table-cell table:style-name="ce5" office:value-type="string">
            <text:p>15628</text:p>
          </table:table-cell>
          <table:table-cell table:style-name="ce3" table:formula="of:=(DECIMAL([.N74];16) * 328125) / (180224 * (COLUMN([.O74])-3) * [.$G$3] / 2)" office:value-type="float" office:value="1661.19228709828">
            <text:p>1661.192</text:p>
          </table:table-cell>
          <table:table-cell table:style-name="ce5" office:value-type="string">
            <text:p>18F30</text:p>
          </table:table-cell>
          <table:table-cell table:style-name="ce3" table:formula="of:=(DECIMAL([.P74];16) * 328125) / (180224 * (COLUMN([.Q74])-3) * [.$G$3] / 2)" office:value-type="float" office:value="1661.21396151456">
            <text:p>1661.214</text:p>
          </table:table-cell>
          <table:table-cell table:style-name="ce5" office:value-type="string">
            <text:p>1C834</text:p>
          </table:table-cell>
          <table:table-cell table:style-name="ce3" table:formula="of:=(DECIMAL([.R74];16) * 328125) / (180224 * (COLUMN([.S74])-3) * [.$G$3] / 2)" office:value-type="float" office:value="1661.17332198403">
            <text:p>1661.173</text:p>
          </table:table-cell>
          <table:table-cell/>
          <table:table-cell table:style-name="ce7" table:formula="of:= 1200 * LOG([.E74]/[.$C74]*[.$G$3]/16;2)" office:value-type="float" office:value="-0.344114983023986">
            <text:p>-0.34</text:p>
          </table:table-cell>
          <table:table-cell table:style-name="ce7" table:formula="of:= 1200 * LOG([.G74]/[.$C74]*[.$G$3]/16;2)" office:value-type="float" office:value="-0.10691089289914">
            <text:p>-0.11</text:p>
          </table:table-cell>
          <table:table-cell table:style-name="ce7" table:formula="of:= 1200 * LOG([.I74]/[.$C74]*[.$G$3]/16;2)" office:value-type="float" office:value="-0.0278500846165182">
            <text:p>-0.03</text:p>
          </table:table-cell>
          <table:table-cell table:style-name="ce7" table:formula="of:= 1200 * LOG([.K74]/[.$C74]*[.$G$3]/16;2)" office:value-type="float" office:value="-0.10691089289914">
            <text:p>-0.11</text:p>
          </table:table-cell>
          <table:table-cell table:style-name="ce7" table:formula="of:= 1200 * LOG([.M74]/[.$C74];2*[.$G$3]/16)" office:value-type="float" office:value="-0.0594739746715954">
            <text:p>-0.06</text:p>
          </table:table-cell>
          <table:table-cell table:style-name="ce7" table:formula="of:= 1200 * LOG([.O74]/[.$C74];2*[.$G$3]/16)" office:value-type="float" office:value="-0.0278500846165182">
            <text:p>-0.03</text:p>
          </table:table-cell>
          <table:table-cell table:style-name="ce7" table:formula="of:= 1200 * LOG([.Q74]/[.$C74];2*[.$G$3]/16)" office:value-type="float" office:value="-0.00526194538633981">
            <text:p>-0.01</text:p>
          </table:table-cell>
          <table:table-cell table:style-name="ce7" table:formula="of:= 1200 * LOG([.S74]/[.$C74];2*[.$G$3]/16)" office:value-type="float" office:value="-0.0476149482061094">
            <text:p>-0.05</text:p>
          </table:table-cell>
          <table:table-cell table:number-columns-repeated="996"/>
        </table:table-row>
        <table:table-row table:style-name="ro1">
          <table:table-cell office:value-type="float" office:value="69">
            <text:p>69</text:p>
          </table:table-cell>
          <table:table-cell office:value-type="string">
            <text:p>A-5</text:p>
          </table:table-cell>
          <table:table-cell table:style-name="ce3" table:formula="of:=[.$C$6] * POWER(2;[.$A75] / 12)" office:value-type="float" office:value="1760.00023342882">
            <text:p>1760.000</text:p>
          </table:table-cell>
          <table:table-cell table:style-name="ce5" office:value-type="string">
            <text:p>3C68</text:p>
          </table:table-cell>
          <table:table-cell table:style-name="ce3" table:formula="of:=(DECIMAL([.D75];16) * 328125) / (180224 * (COLUMN([.E75])-3) * [.$G$3] / 2)" office:value-type="float" office:value="1759.65916026722">
            <text:p>1759.659</text:p>
          </table:table-cell>
          <table:table-cell table:style-name="ce5" office:value-type="string">
            <text:p>78D4</text:p>
          </table:table-cell>
          <table:table-cell table:style-name="ce3" table:formula="of:=(DECIMAL([.F75];16) * 328125) / (180224 * (COLUMN([.G75])-3) * [.$G$3] / 2)" office:value-type="float" office:value="1759.88674163818">
            <text:p>1759.887</text:p>
          </table:table-cell>
          <table:table-cell table:style-name="ce5" office:value-type="string">
            <text:p>B540</text:p>
          </table:table-cell>
          <table:table-cell table:style-name="ce3" table:formula="of:=(DECIMAL([.H75];16) * 328125) / (180224 * (COLUMN([.I75])-3) * [.$G$3] / 2)" office:value-type="float" office:value="1759.96260209517">
            <text:p>1759.963</text:p>
          </table:table-cell>
          <table:table-cell table:style-name="ce5" office:value-type="string">
            <text:p>F1A8</text:p>
          </table:table-cell>
          <table:table-cell table:style-name="ce3" table:formula="of:=(DECIMAL([.J75];16) * 328125) / (180224 * (COLUMN([.K75])-3) * [.$G$3] / 2)" office:value-type="float" office:value="1759.88674163818">
            <text:p>1759.887</text:p>
          </table:table-cell>
          <table:table-cell table:style-name="ce5" office:value-type="string">
            <text:p>12E14</text:p>
          </table:table-cell>
          <table:table-cell table:style-name="ce3" table:formula="of:=(DECIMAL([.L75];16) * 328125) / (180224 * (COLUMN([.M75])-3) * [.$G$3] / 2)" office:value-type="float" office:value="1759.93225791238">
            <text:p>1759.932</text:p>
          </table:table-cell>
          <table:table-cell table:style-name="ce5" office:value-type="string">
            <text:p>16A80</text:p>
          </table:table-cell>
          <table:table-cell table:style-name="ce3" table:formula="of:=(DECIMAL([.N75];16) * 328125) / (180224 * (COLUMN([.O75])-3) * [.$G$3] / 2)" office:value-type="float" office:value="1759.96260209517">
            <text:p>1759.963</text:p>
          </table:table-cell>
          <table:table-cell table:style-name="ce5" office:value-type="string">
            <text:p>1A6EC</text:p>
          </table:table-cell>
          <table:table-cell table:style-name="ce3" table:formula="of:=(DECIMAL([.P75];16) * 328125) / (180224 * (COLUMN([.Q75])-3) * [.$G$3] / 2)" office:value-type="float" office:value="1759.98427651145">
            <text:p>1759.984</text:p>
          </table:table-cell>
          <table:table-cell table:style-name="ce5" office:value-type="string">
            <text:p>1E354</text:p>
          </table:table-cell>
          <table:table-cell table:style-name="ce3" table:formula="of:=(DECIMAL([.R75];16) * 328125) / (180224 * (COLUMN([.S75])-3) * [.$G$3] / 2)" office:value-type="float" office:value="1759.94363698092">
            <text:p>1759.944</text:p>
          </table:table-cell>
          <table:table-cell/>
          <table:table-cell table:style-name="ce7" table:formula="of:= 1200 * LOG([.E75]/[.$C75]*[.$G$3]/16;2)" office:value-type="float" office:value="-0.335531030918333">
            <text:p>-0.34</text:p>
          </table:table-cell>
          <table:table-cell table:style-name="ce7" table:formula="of:= 1200 * LOG([.G75]/[.$C75]*[.$G$3]/16;2)" office:value-type="float" office:value="-0.111640432602168">
            <text:p>-0.11</text:p>
          </table:table-cell>
          <table:table-cell table:style-name="ce7" table:formula="of:= 1200 * LOG([.I75]/[.$C75]*[.$G$3]/16;2)" office:value-type="float" office:value="-0.0370166670325036">
            <text:p>-0.04</text:p>
          </table:table-cell>
          <table:table-cell table:style-name="ce7" table:formula="of:= 1200 * LOG([.K75]/[.$C75]*[.$G$3]/16;2)" office:value-type="float" office:value="-0.111640432602168">
            <text:p>-0.11</text:p>
          </table:table-cell>
          <table:table-cell table:style-name="ce7" table:formula="of:= 1200 * LOG([.M75]/[.$C75];2*[.$G$3]/16)" office:value-type="float" office:value="-0.0668657872682423">
            <text:p>-0.07</text:p>
          </table:table-cell>
          <table:table-cell table:style-name="ce7" table:formula="of:= 1200 * LOG([.O75]/[.$C75];2*[.$G$3]/16)" office:value-type="float" office:value="-0.0370166670325036">
            <text:p>-0.04</text:p>
          </table:table-cell>
          <table:table-cell table:style-name="ce7" table:formula="of:= 1200 * LOG([.Q75]/[.$C75];2*[.$G$3]/16)" office:value-type="float" office:value="-0.0156961819481816">
            <text:p>-0.02</text:p>
          </table:table-cell>
          <table:table-cell table:style-name="ce7" table:formula="of:= 1200 * LOG([.S75]/[.$C75];2*[.$G$3]/16)" office:value-type="float" office:value="-0.0556723068699544">
            <text:p>-0.06</text:p>
          </table:table-cell>
          <table:table-cell table:number-columns-repeated="996"/>
        </table:table-row>
        <table:table-row table:style-name="ro1">
          <table:table-cell office:value-type="float" office:value="70">
            <text:p>70</text:p>
          </table:table-cell>
          <table:table-cell office:value-type="string">
            <text:p>A#5</text:p>
          </table:table-cell>
          <table:table-cell table:style-name="ce3" table:formula="of:=[.$C$6] * POWER(2;[.$A76] / 12)" office:value-type="float" office:value="1864.65529338158">
            <text:p>1864.655</text:p>
          </table:table-cell>
          <table:table-cell table:style-name="ce5" office:value-type="float" office:value="4000">
            <text:p>4000</text:p>
          </table:table-cell>
          <table:table-cell table:style-name="ce3" table:formula="of:=(DECIMAL([.D76];16) * 328125) / (180224 * (COLUMN([.E76])-3) * [.$G$3] / 2)" office:value-type="float" office:value="1864.34659090909">
            <text:p>1864.347</text:p>
          </table:table-cell>
          <table:table-cell table:style-name="ce5" office:value-type="float" office:value="8004">
            <text:p>8004</text:p>
          </table:table-cell>
          <table:table-cell table:style-name="ce3" table:formula="of:=(DECIMAL([.F76];16) * 328125) / (180224 * (COLUMN([.G76])-3) * [.$G$3] / 2)" office:value-type="float" office:value="1864.57417228005">
            <text:p>1864.574</text:p>
          </table:table-cell>
          <table:table-cell table:style-name="ce5" office:value-type="string">
            <text:p>C008</text:p>
          </table:table-cell>
          <table:table-cell table:style-name="ce3" table:formula="of:=(DECIMAL([.H76];16) * 328125) / (180224 * (COLUMN([.I76])-3) * [.$G$3] / 2)" office:value-type="float" office:value="1864.65003273704">
            <text:p>1864.650</text:p>
          </table:table-cell>
          <table:table-cell table:style-name="ce5" office:value-type="float" office:value="10008">
            <text:p>10008</text:p>
          </table:table-cell>
          <table:table-cell table:style-name="ce3" table:formula="of:=(DECIMAL([.J76];16) * 328125) / (180224 * (COLUMN([.K76])-3) * [.$G$3] / 2)" office:value-type="float" office:value="1864.57417228005">
            <text:p>1864.574</text:p>
          </table:table-cell>
          <table:table-cell table:style-name="ce5" office:value-type="string">
            <text:p>1400C</text:p>
          </table:table-cell>
          <table:table-cell table:style-name="ce3" table:formula="of:=(DECIMAL([.L76];16) * 328125) / (180224 * (COLUMN([.M76])-3) * [.$G$3] / 2)" office:value-type="float" office:value="1864.61968855424">
            <text:p>1864.620</text:p>
          </table:table-cell>
          <table:table-cell table:style-name="ce5" office:value-type="string">
            <text:p>18010</text:p>
          </table:table-cell>
          <table:table-cell table:style-name="ce3" table:formula="of:=(DECIMAL([.N76];16) * 328125) / (180224 * (COLUMN([.O76])-3) * [.$G$3] / 2)" office:value-type="float" office:value="1864.65003273704">
            <text:p>1864.650</text:p>
          </table:table-cell>
          <table:table-cell table:style-name="ce5" office:value-type="string">
            <text:p>1C010</text:p>
          </table:table-cell>
          <table:table-cell table:style-name="ce3" table:formula="of:=(DECIMAL([.P76];16) * 328125) / (180224 * (COLUMN([.Q76])-3) * [.$G$3] / 2)" office:value-type="float" office:value="1864.60668390447">
            <text:p>1864.607</text:p>
          </table:table-cell>
          <table:table-cell table:style-name="ce5" office:value-type="float" office:value="20014">
            <text:p>20014</text:p>
          </table:table-cell>
          <table:table-cell table:style-name="ce3" table:formula="of:=(DECIMAL([.R76];16) * 328125) / (180224 * (COLUMN([.S76])-3) * [.$G$3] / 2)" office:value-type="float" office:value="1864.63106762279">
            <text:p>1864.631</text:p>
          </table:table-cell>
          <table:table-cell/>
          <table:table-cell table:style-name="ce7" table:formula="of:= 1200 * LOG([.E76]/[.$C76]*[.$G$3]/16;2)" office:value-type="float" office:value="-0.286637684400983">
            <text:p>-0.29</text:p>
          </table:table-cell>
          <table:table-cell table:style-name="ce7" table:formula="of:= 1200 * LOG([.G76]/[.$C76]*[.$G$3]/16;2)" office:value-type="float" office:value="-0.0753183006701102">
            <text:p>-0.08</text:p>
          </table:table-cell>
          <table:table-cell table:style-name="ce7" table:formula="of:= 1200 * LOG([.I76]/[.$C76]*[.$G$3]/16;2)" office:value-type="float" office:value="-0.00488423775958826">
            <text:p>0.00</text:p>
          </table:table-cell>
          <table:table-cell table:style-name="ce7" table:formula="of:= 1200 * LOG([.K76]/[.$C76]*[.$G$3]/16;2)" office:value-type="float" office:value="-0.0753183006701102">
            <text:p>-0.08</text:p>
          </table:table-cell>
          <table:table-cell table:style-name="ce7" table:formula="of:= 1200 * LOG([.M76]/[.$C76];2*[.$G$3]/16)" office:value-type="float" office:value="-0.0330575190574173">
            <text:p>-0.03</text:p>
          </table:table-cell>
          <table:table-cell table:style-name="ce7" table:formula="of:= 1200 * LOG([.O76]/[.$C76];2*[.$G$3]/16)" office:value-type="float" office:value="-0.00488423775958826">
            <text:p>0.00</text:p>
          </table:table-cell>
          <table:table-cell table:style-name="ce7" table:formula="of:= 1200 * LOG([.Q76]/[.$C76];2*[.$G$3]/16)" office:value-type="float" office:value="-0.0451319228227812">
            <text:p>-0.05</text:p>
          </table:table-cell>
          <table:table-cell table:style-name="ce7" table:formula="of:= 1200 * LOG([.S76]/[.$C76];2*[.$G$3]/16)" office:value-type="float" office:value="-0.0224924848427686">
            <text:p>-0.02</text:p>
          </table:table-cell>
          <table:table-cell table:number-columns-repeated="996"/>
        </table:table-row>
        <table:table-row table:style-name="ro1">
          <table:table-cell office:value-type="float" office:value="71">
            <text:p>71</text:p>
          </table:table-cell>
          <table:table-cell office:value-type="string">
            <text:p>B-5</text:p>
          </table:table-cell>
          <table:table-cell table:style-name="ce3" table:formula="of:=[.$C$6] * POWER(2;[.$A77] / 12)" office:value-type="float" office:value="1975.53346703949">
            <text:p>1975.533</text:p>
          </table:table-cell>
          <table:table-cell table:style-name="ce5" office:value-type="string">
            <text:p>43D0</text:p>
          </table:table-cell>
          <table:table-cell table:style-name="ce3" table:formula="of:=(DECIMAL([.D77];16) * 328125) / (180224 * (COLUMN([.E77])-3) * [.$G$3] / 2)" office:value-type="float" office:value="1975.40629993786">
            <text:p>1975.406</text:p>
          </table:table-cell>
          <table:table-cell table:style-name="ce5" office:value-type="string">
            <text:p>87A0</text:p>
          </table:table-cell>
          <table:table-cell table:style-name="ce3" table:formula="of:=(DECIMAL([.F77];16) * 328125) / (180224 * (COLUMN([.G77])-3) * [.$G$3] / 2)" office:value-type="float" office:value="1975.40629993786">
            <text:p>1975.406</text:p>
          </table:table-cell>
          <table:table-cell table:style-name="ce5" office:value-type="string">
            <text:p>CB70</text:p>
          </table:table-cell>
          <table:table-cell table:style-name="ce3" table:formula="of:=(DECIMAL([.H77];16) * 328125) / (180224 * (COLUMN([.I77])-3) * [.$G$3] / 2)" office:value-type="float" office:value="1975.40629993786">
            <text:p>1975.406</text:p>
          </table:table-cell>
          <table:table-cell table:style-name="ce5" office:value-type="string">
            <text:p>10F44</text:p>
          </table:table-cell>
          <table:table-cell table:style-name="ce3" table:formula="of:=(DECIMAL([.J77];16) * 328125) / (180224 * (COLUMN([.K77])-3) * [.$G$3] / 2)" office:value-type="float" office:value="1975.52009062334">
            <text:p>1975.520</text:p>
          </table:table-cell>
          <table:table-cell table:style-name="ce5" office:value-type="string">
            <text:p>15314</text:p>
          </table:table-cell>
          <table:table-cell table:style-name="ce3" table:formula="of:=(DECIMAL([.L77];16) * 328125) / (180224 * (COLUMN([.M77])-3) * [.$G$3] / 2)" office:value-type="float" office:value="1975.49733248624">
            <text:p>1975.497</text:p>
          </table:table-cell>
          <table:table-cell table:style-name="ce5" office:value-type="string">
            <text:p>196E4</text:p>
          </table:table-cell>
          <table:table-cell table:style-name="ce3" table:formula="of:=(DECIMAL([.N77];16) * 328125) / (180224 * (COLUMN([.O77])-3) * [.$G$3] / 2)" office:value-type="float" office:value="1975.48216039484">
            <text:p>1975.482</text:p>
          </table:table-cell>
          <table:table-cell table:style-name="ce5" office:value-type="string">
            <text:p>1DAB4</text:p>
          </table:table-cell>
          <table:table-cell table:style-name="ce3" table:formula="of:=(DECIMAL([.P77];16) * 328125) / (180224 * (COLUMN([.Q77])-3) * [.$G$3] / 2)" office:value-type="float" office:value="1975.4713231867">
            <text:p>1975.471</text:p>
          </table:table-cell>
          <table:table-cell table:style-name="ce5" office:value-type="string">
            <text:p>21E88</text:p>
          </table:table-cell>
          <table:table-cell table:style-name="ce3" table:formula="of:=(DECIMAL([.R77];16) * 328125) / (180224 * (COLUMN([.S77])-3) * [.$G$3] / 2)" office:value-type="float" office:value="1975.52009062334">
            <text:p>1975.520</text:p>
          </table:table-cell>
          <table:table-cell/>
          <table:table-cell table:style-name="ce7" table:formula="of:= 1200 * LOG([.E77]/[.$C77]*[.$G$3]/16;2)" office:value-type="float" office:value="-0.111444886191753">
            <text:p>-0.11</text:p>
          </table:table-cell>
          <table:table-cell table:style-name="ce7" table:formula="of:= 1200 * LOG([.G77]/[.$C77]*[.$G$3]/16;2)" office:value-type="float" office:value="-0.111444886191753">
            <text:p>-0.11</text:p>
          </table:table-cell>
          <table:table-cell table:style-name="ce7" table:formula="of:= 1200 * LOG([.I77]/[.$C77]*[.$G$3]/16;2)" office:value-type="float" office:value="-0.111444886191753">
            <text:p>-0.11</text:p>
          </table:table-cell>
          <table:table-cell table:style-name="ce7" table:formula="of:= 1200 * LOG([.K77]/[.$C77]*[.$G$3]/16;2)" office:value-type="float" office:value="-0.0117222947026857">
            <text:p>-0.01</text:p>
          </table:table-cell>
          <table:table-cell table:style-name="ce7" table:formula="of:= 1200 * LOG([.M77]/[.$C77];2*[.$G$3]/16)" office:value-type="float" office:value="-0.0316663534676852">
            <text:p>-0.03</text:p>
          </table:table-cell>
          <table:table-cell table:style-name="ce7" table:formula="of:= 1200 * LOG([.O77]/[.$C77];2*[.$G$3]/16)" office:value-type="float" office:value="-0.0449625202892798">
            <text:p>-0.04</text:p>
          </table:table-cell>
          <table:table-cell table:style-name="ce7" table:formula="of:= 1200 * LOG([.Q77]/[.$C77];2*[.$G$3]/16)" office:value-type="float" office:value="-0.054459844825408">
            <text:p>-0.05</text:p>
          </table:table-cell>
          <table:table-cell table:style-name="ce7" table:formula="of:= 1200 * LOG([.S77]/[.$C77];2*[.$G$3]/16)" office:value-type="float" office:value="-0.0117222947026857">
            <text:p>-0.01</text:p>
          </table:table-cell>
          <table:table-cell table:number-columns-repeated="996"/>
        </table:table-row>
        <table:table-row table:style-name="ro1">
          <table:table-cell office:value-type="float" office:value="72">
            <text:p>72</text:p>
          </table:table-cell>
          <table:table-cell office:value-type="string">
            <text:p>C-6</text:p>
          </table:table-cell>
          <table:table-cell table:style-name="ce3" table:formula="of:=[.$C$6] * POWER(2;[.$A78] / 12)" office:value-type="float" office:value="2093.0048">
            <text:p>2093.005</text:p>
          </table:table-cell>
          <table:table-cell table:style-name="ce5" office:value-type="string">
            <text:p>47D8</text:p>
          </table:table-cell>
          <table:table-cell table:style-name="ce3" table:formula="of:=(DECIMAL([.D78];16) * 328125) / (180224 * (COLUMN([.E78])-3) * [.$G$3] / 2)" office:value-type="float" office:value="2092.83828735352">
            <text:p>2092.838</text:p>
          </table:table-cell>
          <table:table-cell table:style-name="ce5" office:value-type="string">
            <text:p>8FB0</text:p>
          </table:table-cell>
          <table:table-cell table:style-name="ce3" table:formula="of:=(DECIMAL([.F78];16) * 328125) / (180224 * (COLUMN([.G78])-3) * [.$G$3] / 2)" office:value-type="float" office:value="2092.83828735352">
            <text:p>2092.838</text:p>
          </table:table-cell>
          <table:table-cell table:style-name="ce5" office:value-type="string">
            <text:p>D78C</text:p>
          </table:table-cell>
          <table:table-cell table:style-name="ce3" table:formula="of:=(DECIMAL([.H78];16) * 328125) / (180224 * (COLUMN([.I78])-3) * [.$G$3] / 2)" office:value-type="float" office:value="2092.99000826749">
            <text:p>2092.990</text:p>
          </table:table-cell>
          <table:table-cell table:style-name="ce5" office:value-type="string">
            <text:p>11F64</text:p>
          </table:table-cell>
          <table:table-cell table:style-name="ce3" table:formula="of:=(DECIMAL([.J78];16) * 328125) / (180224 * (COLUMN([.K78])-3) * [.$G$3] / 2)" office:value-type="float" office:value="2092.952078039">
            <text:p>2092.952</text:p>
          </table:table-cell>
          <table:table-cell table:style-name="ce5" office:value-type="string">
            <text:p>1673C</text:p>
          </table:table-cell>
          <table:table-cell table:style-name="ce3" table:formula="of:=(DECIMAL([.L78];16) * 328125) / (180224 * (COLUMN([.M78])-3) * [.$G$3] / 2)" office:value-type="float" office:value="2092.9293199019">
            <text:p>2092.929</text:p>
          </table:table-cell>
          <table:table-cell table:style-name="ce5" office:value-type="string">
            <text:p>1AF18</text:p>
          </table:table-cell>
          <table:table-cell table:style-name="ce3" table:formula="of:=(DECIMAL([.N78];16) * 328125) / (180224 * (COLUMN([.O78])-3) * [.$G$3] / 2)" office:value-type="float" office:value="2092.99000826749">
            <text:p>2092.990</text:p>
          </table:table-cell>
          <table:table-cell table:style-name="ce5" office:value-type="string">
            <text:p>1F6F0</text:p>
          </table:table-cell>
          <table:table-cell table:style-name="ce3" table:formula="of:=(DECIMAL([.P78];16) * 328125) / (180224 * (COLUMN([.Q78])-3) * [.$G$3] / 2)" office:value-type="float" office:value="2092.96833385121">
            <text:p>2092.968</text:p>
          </table:table-cell>
          <table:table-cell table:style-name="ce5" office:value-type="string">
            <text:p>23EC8</text:p>
          </table:table-cell>
          <table:table-cell table:style-name="ce3" table:formula="of:=(DECIMAL([.R78];16) * 328125) / (180224 * (COLUMN([.S78])-3) * [.$G$3] / 2)" office:value-type="float" office:value="2092.952078039">
            <text:p>2092.952</text:p>
          </table:table-cell>
          <table:table-cell/>
          <table:table-cell table:style-name="ce7" table:formula="of:= 1200 * LOG([.E78]/[.$C78]*[.$G$3]/16;2)" office:value-type="float" office:value="-0.137736822585252">
            <text:p>-0.14</text:p>
          </table:table-cell>
          <table:table-cell table:style-name="ce7" table:formula="of:= 1200 * LOG([.G78]/[.$C78]*[.$G$3]/16;2)" office:value-type="float" office:value="-0.137736822585252">
            <text:p>-0.14</text:p>
          </table:table-cell>
          <table:table-cell table:style-name="ce7" table:formula="of:= 1200 * LOG([.I78]/[.$C78]*[.$G$3]/16;2)" office:value-type="float" office:value="-0.0122350610263326">
            <text:p>-0.01</text:p>
          </table:table-cell>
          <table:table-cell table:style-name="ce7" table:formula="of:= 1200 * LOG([.K78]/[.$C78]*[.$G$3]/16;2)" office:value-type="float" office:value="-0.0436096484930374">
            <text:p>-0.04</text:p>
          </table:table-cell>
          <table:table-cell table:style-name="ce7" table:formula="of:= 1200 * LOG([.M78]/[.$C78];2*[.$G$3]/16)" office:value-type="float" office:value="-0.0624346739003526">
            <text:p>-0.06</text:p>
          </table:table-cell>
          <table:table-cell table:style-name="ce7" table:formula="of:= 1200 * LOG([.O78]/[.$C78];2*[.$G$3]/16)" office:value-type="float" office:value="-0.0122350610263326">
            <text:p>-0.01</text:p>
          </table:table-cell>
          <table:table-cell table:style-name="ce7" table:formula="of:= 1200 * LOG([.Q78]/[.$C78];2*[.$G$3]/16)" office:value-type="float" office:value="-0.0301633270981818">
            <text:p>-0.03</text:p>
          </table:table-cell>
          <table:table-cell table:style-name="ce7" table:formula="of:= 1200 * LOG([.S78]/[.$C78];2*[.$G$3]/16)" office:value-type="float" office:value="-0.0436096484930374">
            <text:p>-0.04</text:p>
          </table:table-cell>
          <table:table-cell table:number-columns-repeated="996"/>
        </table:table-row>
        <table:table-row table:style-name="ro1">
          <table:table-cell office:value-type="float" office:value="73">
            <text:p>73</text:p>
          </table:table-cell>
          <table:table-cell office:value-type="string">
            <text:p>C#6</text:p>
          </table:table-cell>
          <table:table-cell table:style-name="ce3" table:formula="of:=[.$C$6] * POWER(2;[.$A79] / 12)" office:value-type="float" office:value="2217.46134191686">
            <text:p>2217.461</text:p>
          </table:table-cell>
          <table:table-cell table:style-name="ce5" office:value-type="string">
            <text:p>4C1C</text:p>
          </table:table-cell>
          <table:table-cell table:style-name="ce3" table:formula="of:=(DECIMAL([.D79];16) * 328125) / (180224 * (COLUMN([.E79])-3) * [.$G$3] / 2)" office:value-type="float" office:value="2217.09771589799">
            <text:p>2217.098</text:p>
          </table:table-cell>
          <table:table-cell table:style-name="ce5" office:value-type="string">
            <text:p>983C</text:p>
          </table:table-cell>
          <table:table-cell table:style-name="ce3" table:formula="of:=(DECIMAL([.F79];16) * 328125) / (180224 * (COLUMN([.G79])-3) * [.$G$3] / 2)" office:value-type="float" office:value="2217.32529726895">
            <text:p>2217.325</text:p>
          </table:table-cell>
          <table:table-cell table:style-name="ce5" office:value-type="string">
            <text:p>E45C</text:p>
          </table:table-cell>
          <table:table-cell table:style-name="ce3" table:formula="of:=(DECIMAL([.H79];16) * 328125) / (180224 * (COLUMN([.I79])-3) * [.$G$3] / 2)" office:value-type="float" office:value="2217.40115772594">
            <text:p>2217.401</text:p>
          </table:table-cell>
          <table:table-cell table:style-name="ce5" office:value-type="string">
            <text:p>1307C</text:p>
          </table:table-cell>
          <table:table-cell table:style-name="ce3" table:formula="of:=(DECIMAL([.J79];16) * 328125) / (180224 * (COLUMN([.K79])-3) * [.$G$3] / 2)" office:value-type="float" office:value="2217.43908795443">
            <text:p>2217.439</text:p>
          </table:table-cell>
          <table:table-cell table:style-name="ce5" office:value-type="string">
            <text:p>17C98</text:p>
          </table:table-cell>
          <table:table-cell table:style-name="ce3" table:formula="of:=(DECIMAL([.L79];16) * 328125) / (180224 * (COLUMN([.M79])-3) * [.$G$3] / 2)" office:value-type="float" office:value="2217.37081354315">
            <text:p>2217.371</text:p>
          </table:table-cell>
          <table:table-cell table:style-name="ce5" office:value-type="string">
            <text:p>1C8B8</text:p>
          </table:table-cell>
          <table:table-cell table:style-name="ce3" table:formula="of:=(DECIMAL([.N79];16) * 328125) / (180224 * (COLUMN([.O79])-3) * [.$G$3] / 2)" office:value-type="float" office:value="2217.40115772594">
            <text:p>2217.401</text:p>
          </table:table-cell>
          <table:table-cell table:style-name="ce5" office:value-type="string">
            <text:p>214D8</text:p>
          </table:table-cell>
          <table:table-cell table:style-name="ce3" table:formula="of:=(DECIMAL([.P79];16) * 328125) / (180224 * (COLUMN([.Q79])-3) * [.$G$3] / 2)" office:value-type="float" office:value="2217.42283214222">
            <text:p>2217.423</text:p>
          </table:table-cell>
          <table:table-cell table:style-name="ce5" office:value-type="string">
            <text:p>260F8</text:p>
          </table:table-cell>
          <table:table-cell table:style-name="ce3" table:formula="of:=(DECIMAL([.R79];16) * 328125) / (180224 * (COLUMN([.S79])-3) * [.$G$3] / 2)" office:value-type="float" office:value="2217.43908795443">
            <text:p>2217.439</text:p>
          </table:table-cell>
          <table:table-cell/>
          <table:table-cell table:style-name="ce7" table:formula="of:= 1200 * LOG([.E79]/[.$C79]*[.$G$3]/16;2)" office:value-type="float" office:value="-0.283916275863093">
            <text:p>-0.28</text:p>
          </table:table-cell>
          <table:table-cell table:style-name="ce7" table:formula="of:= 1200 * LOG([.G79]/[.$C79]*[.$G$3]/16;2)" office:value-type="float" office:value="-0.106217117475878">
            <text:p>-0.11</text:p>
          </table:table-cell>
          <table:table-cell table:style-name="ce7" table:formula="of:= 1200 * LOG([.I79]/[.$C79]*[.$G$3]/16;2)" office:value-type="float" office:value="-0.0469881176901699">
            <text:p>-0.05</text:p>
          </table:table-cell>
          <table:table-cell table:style-name="ce7" table:formula="of:= 1200 * LOG([.K79]/[.$C79]*[.$G$3]/16;2)" office:value-type="float" office:value="-0.0173743776588931">
            <text:p>-0.02</text:p>
          </table:table-cell>
          <table:table-cell table:style-name="ce7" table:formula="of:= 1200 * LOG([.M79]/[.$C79];2*[.$G$3]/16)" office:value-type="float" office:value="-0.0706794744441645">
            <text:p>-0.07</text:p>
          </table:table-cell>
          <table:table-cell table:style-name="ce7" table:formula="of:= 1200 * LOG([.O79]/[.$C79];2*[.$G$3]/16)" office:value-type="float" office:value="-0.0469881176901699">
            <text:p>-0.05</text:p>
          </table:table-cell>
          <table:table-cell table:style-name="ce7" table:formula="of:= 1200 * LOG([.Q79]/[.$C79];2*[.$G$3]/16)" office:value-type="float" office:value="-0.0300659185020056">
            <text:p>-0.03</text:p>
          </table:table-cell>
          <table:table-cell table:style-name="ce7" table:formula="of:= 1200 * LOG([.S79]/[.$C79];2*[.$G$3]/16)" office:value-type="float" office:value="-0.0173743776588931">
            <text:p>-0.02</text:p>
          </table:table-cell>
          <table:table-cell table:number-columns-repeated="996"/>
        </table:table-row>
        <table:table-row table:style-name="ro1">
          <table:table-cell office:value-type="float" office:value="74">
            <text:p>74</text:p>
          </table:table-cell>
          <table:table-cell office:value-type="string">
            <text:p>D-6</text:p>
          </table:table-cell>
          <table:table-cell table:style-name="ce3" table:formula="of:=[.$C$6] * POWER(2;[.$A80] / 12)" office:value-type="float" office:value="2349.31845492935">
            <text:p>2349.318</text:p>
          </table:table-cell>
          <table:table-cell table:style-name="ce5" office:value-type="string">
            <text:p>50A4</text:p>
          </table:table-cell>
          <table:table-cell table:style-name="ce3" table:formula="of:=(DECIMAL([.D80];16) * 328125) / (180224 * (COLUMN([.E80])-3) * [.$G$3] / 2)" office:value-type="float" office:value="2349.09491105513">
            <text:p>2349.095</text:p>
          </table:table-cell>
          <table:table-cell table:style-name="ce5" office:value-type="string">
            <text:p>A148</text:p>
          </table:table-cell>
          <table:table-cell table:style-name="ce3" table:formula="of:=(DECIMAL([.F80];16) * 328125) / (180224 * (COLUMN([.G80])-3) * [.$G$3] / 2)" office:value-type="float" office:value="2349.09491105513">
            <text:p>2349.095</text:p>
          </table:table-cell>
          <table:table-cell table:style-name="ce5" office:value-type="string">
            <text:p>F1F0</text:p>
          </table:table-cell>
          <table:table-cell table:style-name="ce3" table:formula="of:=(DECIMAL([.H80];16) * 328125) / (180224 * (COLUMN([.I80])-3) * [.$G$3] / 2)" office:value-type="float" office:value="2349.24663196911">
            <text:p>2349.247</text:p>
          </table:table-cell>
          <table:table-cell table:style-name="ce5" office:value-type="float" office:value="14294">
            <text:p>14294</text:p>
          </table:table-cell>
          <table:table-cell table:style-name="ce3" table:formula="of:=(DECIMAL([.J80];16) * 328125) / (180224 * (COLUMN([.K80])-3) * [.$G$3] / 2)" office:value-type="float" office:value="2349.20870174061">
            <text:p>2349.209</text:p>
          </table:table-cell>
          <table:table-cell table:style-name="ce5" office:value-type="string">
            <text:p>1933C</text:p>
          </table:table-cell>
          <table:table-cell table:style-name="ce3" table:formula="of:=(DECIMAL([.L80];16) * 328125) / (180224 * (COLUMN([.M80])-3) * [.$G$3] / 2)" office:value-type="float" office:value="2349.2769761519">
            <text:p>2349.277</text:p>
          </table:table-cell>
          <table:table-cell table:style-name="ce5" office:value-type="string">
            <text:p>1E3E0</text:p>
          </table:table-cell>
          <table:table-cell table:style-name="ce3" table:formula="of:=(DECIMAL([.N80];16) * 328125) / (180224 * (COLUMN([.O80])-3) * [.$G$3] / 2)" office:value-type="float" office:value="2349.24663196911">
            <text:p>2349.247</text:p>
          </table:table-cell>
          <table:table-cell table:style-name="ce5" office:value-type="string">
            <text:p>23488</text:p>
          </table:table-cell>
          <table:table-cell table:style-name="ce3" table:formula="of:=(DECIMAL([.P80];16) * 328125) / (180224 * (COLUMN([.Q80])-3) * [.$G$3] / 2)" office:value-type="float" office:value="2349.28998080167">
            <text:p>2349.290</text:p>
          </table:table-cell>
          <table:table-cell table:style-name="ce5" office:value-type="string">
            <text:p>2852C</text:p>
          </table:table-cell>
          <table:table-cell table:style-name="ce3" table:formula="of:=(DECIMAL([.R80];16) * 328125) / (180224 * (COLUMN([.S80])-3) * [.$G$3] / 2)" office:value-type="float" office:value="2349.26559708335">
            <text:p>2349.266</text:p>
          </table:table-cell>
          <table:table-cell/>
          <table:table-cell table:style-name="ce7" table:formula="of:= 1200 * LOG([.E80]/[.$C80]*[.$G$3]/16;2)" office:value-type="float" office:value="-0.164739343541539">
            <text:p>-0.16</text:p>
          </table:table-cell>
          <table:table-cell table:style-name="ce7" table:formula="of:= 1200 * LOG([.G80]/[.$C80]*[.$G$3]/16;2)" office:value-type="float" office:value="-0.164739343541539">
            <text:p>-0.16</text:p>
          </table:table-cell>
          <table:table-cell table:style-name="ce7" table:formula="of:= 1200 * LOG([.I80]/[.$C80]*[.$G$3]/16;2)" office:value-type="float" office:value="-0.0529277990155448">
            <text:p>-0.05</text:p>
          </table:table-cell>
          <table:table-cell table:style-name="ce7" table:formula="of:= 1200 * LOG([.K80]/[.$C80]*[.$G$3]/16;2)" office:value-type="float" office:value="-0.0808800081543899">
            <text:p>-0.08</text:p>
          </table:table-cell>
          <table:table-cell table:style-name="ce7" table:formula="of:= 1200 * LOG([.M80]/[.$C80];2*[.$G$3]/16)" office:value-type="float" office:value="-0.030566356644576">
            <text:p>-0.03</text:p>
          </table:table-cell>
          <table:table-cell table:style-name="ce7" table:formula="of:= 1200 * LOG([.O80]/[.$C80];2*[.$G$3]/16)" office:value-type="float" office:value="-0.0529277990155448">
            <text:p>-0.05</text:p>
          </table:table-cell>
          <table:table-cell table:style-name="ce7" table:formula="of:= 1200 * LOG([.Q80]/[.$C80];2*[.$G$3]/16)" office:value-type="float" office:value="-0.0209829697595761">
            <text:p>-0.02</text:p>
          </table:table-cell>
          <table:table-cell table:style-name="ce7" table:formula="of:= 1200 * LOG([.S80]/[.$C80];2*[.$G$3]/16)" office:value-type="float" office:value="-0.0389518636864361">
            <text:p>-0.04</text:p>
          </table:table-cell>
          <table:table-cell table:number-columns-repeated="996"/>
        </table:table-row>
        <table:table-row table:style-name="ro1">
          <table:table-cell office:value-type="float" office:value="75">
            <text:p>75</text:p>
          </table:table-cell>
          <table:table-cell office:value-type="string">
            <text:p>D#6</text:p>
          </table:table-cell>
          <table:table-cell table:style-name="ce3" table:formula="of:=[.$C$6] * POWER(2;[.$A81] / 12)" office:value-type="float" office:value="2489.01619989485">
            <text:p>2489.016</text:p>
          </table:table-cell>
          <table:table-cell table:style-name="ce5" office:value-type="float" office:value="5570">
            <text:p>5570</text:p>
          </table:table-cell>
          <table:table-cell table:style-name="ce3" table:formula="of:=(DECIMAL([.D81];16) * 328125) / (180224 * (COLUMN([.E81])-3) * [.$G$3] / 2)" office:value-type="float" office:value="2488.82987282493">
            <text:p>2488.830</text:p>
          </table:table-cell>
          <table:table-cell table:style-name="ce5" office:value-type="string">
            <text:p>AAE0</text:p>
          </table:table-cell>
          <table:table-cell table:style-name="ce3" table:formula="of:=(DECIMAL([.F81];16) * 328125) / (180224 * (COLUMN([.G81])-3) * [.$G$3] / 2)" office:value-type="float" office:value="2488.82987282493">
            <text:p>2488.830</text:p>
          </table:table-cell>
          <table:table-cell table:style-name="ce5" office:value-type="string">
            <text:p>10054</text:p>
          </table:table-cell>
          <table:table-cell table:style-name="ce3" table:formula="of:=(DECIMAL([.H81];16) * 328125) / (180224 * (COLUMN([.I81])-3) * [.$G$3] / 2)" office:value-type="float" office:value="2488.9815937389">
            <text:p>2488.982</text:p>
          </table:table-cell>
          <table:table-cell table:style-name="ce5" office:value-type="string">
            <text:p>155C4</text:p>
          </table:table-cell>
          <table:table-cell table:style-name="ce3" table:formula="of:=(DECIMAL([.J81];16) * 328125) / (180224 * (COLUMN([.K81])-3) * [.$G$3] / 2)" office:value-type="float" office:value="2488.94366351041">
            <text:p>2488.944</text:p>
          </table:table-cell>
          <table:table-cell table:style-name="ce5" office:value-type="string">
            <text:p>1AB38</text:p>
          </table:table-cell>
          <table:table-cell table:style-name="ce3" table:formula="of:=(DECIMAL([.L81];16) * 328125) / (180224 * (COLUMN([.M81])-3) * [.$G$3] / 2)" office:value-type="float" office:value="2489.0119379217">
            <text:p>2489.012</text:p>
          </table:table-cell>
          <table:table-cell table:style-name="ce5" office:value-type="string">
            <text:p>200A8</text:p>
          </table:table-cell>
          <table:table-cell table:style-name="ce3" table:formula="of:=(DECIMAL([.N81];16) * 328125) / (180224 * (COLUMN([.O81])-3) * [.$G$3] / 2)" office:value-type="float" office:value="2488.9815937389">
            <text:p>2488.982</text:p>
          </table:table-cell>
          <table:table-cell table:style-name="ce5" office:value-type="string">
            <text:p>25618</text:p>
          </table:table-cell>
          <table:table-cell table:style-name="ce3" table:formula="of:=(DECIMAL([.P81];16) * 328125) / (180224 * (COLUMN([.Q81])-3) * [.$G$3] / 2)" office:value-type="float" office:value="2488.95991932262">
            <text:p>2488.960</text:p>
          </table:table-cell>
          <table:table-cell table:style-name="ce5" office:value-type="string">
            <text:p>2AB8C</text:p>
          </table:table-cell>
          <table:table-cell table:style-name="ce3" table:formula="of:=(DECIMAL([.R81];16) * 328125) / (180224 * (COLUMN([.S81])-3) * [.$G$3] / 2)" office:value-type="float" office:value="2489.00055885315">
            <text:p>2489.001</text:p>
          </table:table-cell>
          <table:table-cell/>
          <table:table-cell table:style-name="ce7" table:formula="of:= 1200 * LOG([.E81]/[.$C81]*[.$G$3]/16;2)" office:value-type="float" office:value="-0.129604557129457">
            <text:p>-0.13</text:p>
          </table:table-cell>
          <table:table-cell table:style-name="ce7" table:formula="of:= 1200 * LOG([.G81]/[.$C81]*[.$G$3]/16;2)" office:value-type="float" office:value="-0.129604557129457">
            <text:p>-0.13</text:p>
          </table:table-cell>
          <table:table-cell table:style-name="ce7" table:formula="of:= 1200 * LOG([.I81]/[.$C81]*[.$G$3]/16;2)" office:value-type="float" office:value="-0.0240704628502863">
            <text:p>-0.02</text:p>
          </table:table-cell>
          <table:table-cell table:style-name="ce7" table:formula="of:= 1200 * LOG([.K81]/[.$C81]*[.$G$3]/16;2)" office:value-type="float" office:value="-0.0504533833097144">
            <text:p>-0.05</text:p>
          </table:table-cell>
          <table:table-cell table:style-name="ce7" table:formula="of:= 1200 * LOG([.M81]/[.$C81];2*[.$G$3]/16)" office:value-type="float" office:value="-0.00296441596100958">
            <text:p>0.00</text:p>
          </table:table-cell>
          <table:table-cell table:style-name="ce7" table:formula="of:= 1200 * LOG([.O81]/[.$C81];2*[.$G$3]/16)" office:value-type="float" office:value="-0.0240704628502863">
            <text:p>-0.02</text:p>
          </table:table-cell>
          <table:table-cell table:style-name="ce7" table:formula="of:= 1200 * LOG([.Q81]/[.$C81];2*[.$G$3]/16)" office:value-type="float" office:value="-0.0391463681666526">
            <text:p>-0.04</text:p>
          </table:table-cell>
          <table:table-cell table:style-name="ce7" table:formula="of:= 1200 * LOG([.S81]/[.$C81];2*[.$G$3]/16)" office:value-type="float" office:value="-0.0108791533909338">
            <text:p>-0.01</text:p>
          </table:table-cell>
          <table:table-cell table:number-columns-repeated="996"/>
        </table:table-row>
        <table:table-row table:style-name="ro1">
          <table:table-cell office:value-type="float" office:value="76">
            <text:p>76</text:p>
          </table:table-cell>
          <table:table-cell office:value-type="string">
            <text:p>E-6</text:p>
          </table:table-cell>
          <table:table-cell table:style-name="ce3" table:formula="of:=[.$C$6] * POWER(2;[.$A82] / 12)" office:value-type="float" office:value="2637.02080505101">
            <text:p>2637.021</text:p>
          </table:table-cell>
          <table:table-cell table:style-name="ce5" office:value-type="string">
            <text:p>5A84</text:p>
          </table:table-cell>
          <table:table-cell table:style-name="ce3" table:formula="of:=(DECIMAL([.D82];16) * 328125) / (180224 * (COLUMN([.E82])-3) * [.$G$3] / 2)" office:value-type="float" office:value="2636.75776394931">
            <text:p>2636.758</text:p>
          </table:table-cell>
          <table:table-cell table:style-name="ce5" office:value-type="string">
            <text:p>B50C</text:p>
          </table:table-cell>
          <table:table-cell table:style-name="ce3" table:formula="of:=(DECIMAL([.F82];16) * 328125) / (180224 * (COLUMN([.G82])-3) * [.$G$3] / 2)" office:value-type="float" office:value="2636.98534532027">
            <text:p>2636.985</text:p>
          </table:table-cell>
          <table:table-cell table:style-name="ce5" office:value-type="string">
            <text:p>10F90</text:p>
          </table:table-cell>
          <table:table-cell table:style-name="ce3" table:formula="of:=(DECIMAL([.H82];16) * 328125) / (180224 * (COLUMN([.I82])-3) * [.$G$3] / 2)" office:value-type="float" office:value="2636.90948486328">
            <text:p>2636.909</text:p>
          </table:table-cell>
          <table:table-cell table:style-name="ce5" office:value-type="string">
            <text:p>16A18</text:p>
          </table:table-cell>
          <table:table-cell table:style-name="ce3" table:formula="of:=(DECIMAL([.J82];16) * 328125) / (180224 * (COLUMN([.K82])-3) * [.$G$3] / 2)" office:value-type="float" office:value="2636.98534532027">
            <text:p>2636.985</text:p>
          </table:table-cell>
          <table:table-cell table:style-name="ce5" office:value-type="string">
            <text:p>1C49C</text:p>
          </table:table-cell>
          <table:table-cell table:style-name="ce3" table:formula="of:=(DECIMAL([.L82];16) * 328125) / (180224 * (COLUMN([.M82])-3) * [.$G$3] / 2)" office:value-type="float" office:value="2636.93982904608">
            <text:p>2636.940</text:p>
          </table:table-cell>
          <table:table-cell table:style-name="ce5" office:value-type="string">
            <text:p>21F24</text:p>
          </table:table-cell>
          <table:table-cell table:style-name="ce3" table:formula="of:=(DECIMAL([.N82];16) * 328125) / (180224 * (COLUMN([.O82])-3) * [.$G$3] / 2)" office:value-type="float" office:value="2636.98534532027">
            <text:p>2636.985</text:p>
          </table:table-cell>
          <table:table-cell table:style-name="ce5" office:value-type="string">
            <text:p>279AC</text:p>
          </table:table-cell>
          <table:table-cell table:style-name="ce3" table:formula="of:=(DECIMAL([.P82];16) * 328125) / (180224 * (COLUMN([.Q82])-3) * [.$G$3] / 2)" office:value-type="float" office:value="2637.01785694469">
            <text:p>2637.018</text:p>
          </table:table-cell>
          <table:table-cell table:style-name="ce5" office:value-type="string">
            <text:p>2D430</text:p>
          </table:table-cell>
          <table:table-cell table:style-name="ce3" table:formula="of:=(DECIMAL([.R82];16) * 328125) / (180224 * (COLUMN([.S82])-3) * [.$G$3] / 2)" office:value-type="float" office:value="2636.98534532027">
            <text:p>2636.985</text:p>
          </table:table-cell>
          <table:table-cell/>
          <table:table-cell table:style-name="ce7" table:formula="of:= 1200 * LOG([.E82]/[.$C82]*[.$G$3]/16;2)" office:value-type="float" office:value="-0.172698078233076">
            <text:p>-0.17</text:p>
          </table:table-cell>
          <table:table-cell table:style-name="ce7" table:formula="of:= 1200 * LOG([.G82]/[.$C82]*[.$G$3]/16;2)" office:value-type="float" office:value="-0.0232798716873334">
            <text:p>-0.02</text:p>
          </table:table-cell>
          <table:table-cell table:style-name="ce7" table:formula="of:= 1200 * LOG([.I82]/[.$C82]*[.$G$3]/16;2)" office:value-type="float" office:value="-0.0730845076732079">
            <text:p>-0.07</text:p>
          </table:table-cell>
          <table:table-cell table:style-name="ce7" table:formula="of:= 1200 * LOG([.K82]/[.$C82]*[.$G$3]/16;2)" office:value-type="float" office:value="-0.0232798716873334">
            <text:p>-0.02</text:p>
          </table:table-cell>
          <table:table-cell table:style-name="ce7" table:formula="of:= 1200 * LOG([.M82]/[.$C82];2*[.$G$3]/16)" office:value-type="float" office:value="-0.0531624813434785">
            <text:p>-0.05</text:p>
          </table:table-cell>
          <table:table-cell table:style-name="ce7" table:formula="of:= 1200 * LOG([.O82]/[.$C82];2*[.$G$3]/16)" office:value-type="float" office:value="-0.0232798716873334">
            <text:p>-0.02</text:p>
          </table:table-cell>
          <table:table-cell table:style-name="ce7" table:formula="of:= 1200 * LOG([.Q82]/[.$C82];2*[.$G$3]/16)" office:value-type="float" office:value="-0.00193546629598567">
            <text:p>0.00</text:p>
          </table:table-cell>
          <table:table-cell table:style-name="ce7" table:formula="of:= 1200 * LOG([.S82]/[.$C82];2*[.$G$3]/16)" office:value-type="float" office:value="-0.0232798716873334">
            <text:p>-0.02</text:p>
          </table:table-cell>
          <table:table-cell table:number-columns-repeated="996"/>
        </table:table-row>
        <table:table-row table:style-name="ro1">
          <table:table-cell office:value-type="float" office:value="77">
            <text:p>77</text:p>
          </table:table-cell>
          <table:table-cell office:value-type="string">
            <text:p>F-6</text:p>
          </table:table-cell>
          <table:table-cell table:style-name="ce3" table:formula="of:=[.$C$6] * POWER(2;[.$A83] / 12)" office:value-type="float" office:value="2793.82622200918">
            <text:p>2793.826</text:p>
          </table:table-cell>
          <table:table-cell table:style-name="ce5" office:value-type="string">
            <text:p>5FE8</text:p>
          </table:table-cell>
          <table:table-cell table:style-name="ce3" table:formula="of:=(DECIMAL([.D83];16) * 328125) / (180224 * (COLUMN([.E83])-3) * [.$G$3] / 2)" office:value-type="float" office:value="2793.78890991211">
            <text:p>2793.789</text:p>
          </table:table-cell>
          <table:table-cell table:style-name="ce5" office:value-type="string">
            <text:p>BFD0</text:p>
          </table:table-cell>
          <table:table-cell table:style-name="ce3" table:formula="of:=(DECIMAL([.F83];16) * 328125) / (180224 * (COLUMN([.G83])-3) * [.$G$3] / 2)" office:value-type="float" office:value="2793.78890991211">
            <text:p>2793.789</text:p>
          </table:table-cell>
          <table:table-cell table:style-name="ce5" office:value-type="string">
            <text:p>11FB8</text:p>
          </table:table-cell>
          <table:table-cell table:style-name="ce3" table:formula="of:=(DECIMAL([.H83];16) * 328125) / (180224 * (COLUMN([.I83])-3) * [.$G$3] / 2)" office:value-type="float" office:value="2793.78890991211">
            <text:p>2793.789</text:p>
          </table:table-cell>
          <table:table-cell table:style-name="ce5" office:value-type="string">
            <text:p>17FA0</text:p>
          </table:table-cell>
          <table:table-cell table:style-name="ce3" table:formula="of:=(DECIMAL([.J83];16) * 328125) / (180224 * (COLUMN([.K83])-3) * [.$G$3] / 2)" office:value-type="float" office:value="2793.78890991211">
            <text:p>2793.789</text:p>
          </table:table-cell>
          <table:table-cell table:style-name="ce5" office:value-type="string">
            <text:p>1DF88</text:p>
          </table:table-cell>
          <table:table-cell table:style-name="ce3" table:formula="of:=(DECIMAL([.L83];16) * 328125) / (180224 * (COLUMN([.M83])-3) * [.$G$3] / 2)" office:value-type="float" office:value="2793.78890991211">
            <text:p>2793.789</text:p>
          </table:table-cell>
          <table:table-cell table:style-name="ce5" office:value-type="string">
            <text:p>23F70</text:p>
          </table:table-cell>
          <table:table-cell table:style-name="ce3" table:formula="of:=(DECIMAL([.N83];16) * 328125) / (180224 * (COLUMN([.O83])-3) * [.$G$3] / 2)" office:value-type="float" office:value="2793.78890991211">
            <text:p>2793.789</text:p>
          </table:table-cell>
          <table:table-cell table:style-name="ce5" office:value-type="string">
            <text:p>29F58</text:p>
          </table:table-cell>
          <table:table-cell table:style-name="ce3" table:formula="of:=(DECIMAL([.P83];16) * 328125) / (180224 * (COLUMN([.Q83])-3) * [.$G$3] / 2)" office:value-type="float" office:value="2793.78890991211">
            <text:p>2793.789</text:p>
          </table:table-cell>
          <table:table-cell table:style-name="ce5" office:value-type="string">
            <text:p>2FF40</text:p>
          </table:table-cell>
          <table:table-cell table:style-name="ce3" table:formula="of:=(DECIMAL([.R83];16) * 328125) / (180224 * (COLUMN([.S83])-3) * [.$G$3] / 2)" office:value-type="float" office:value="2793.78890991211">
            <text:p>2793.789</text:p>
          </table:table-cell>
          <table:table-cell/>
          <table:table-cell table:style-name="ce7" table:formula="of:= 1200 * LOG([.E83]/[.$C83]*[.$G$3]/16;2)" office:value-type="float" office:value="-0.0231211246196165">
            <text:p>-0.02</text:p>
          </table:table-cell>
          <table:table-cell table:style-name="ce7" table:formula="of:= 1200 * LOG([.G83]/[.$C83]*[.$G$3]/16;2)" office:value-type="float" office:value="-0.0231211246196165">
            <text:p>-0.02</text:p>
          </table:table-cell>
          <table:table-cell table:style-name="ce7" table:formula="of:= 1200 * LOG([.I83]/[.$C83]*[.$G$3]/16;2)" office:value-type="float" office:value="-0.0231211246196165">
            <text:p>-0.02</text:p>
          </table:table-cell>
          <table:table-cell table:style-name="ce7" table:formula="of:= 1200 * LOG([.K83]/[.$C83]*[.$G$3]/16;2)" office:value-type="float" office:value="-0.0231211246196165">
            <text:p>-0.02</text:p>
          </table:table-cell>
          <table:table-cell table:style-name="ce7" table:formula="of:= 1200 * LOG([.M83]/[.$C83];2*[.$G$3]/16)" office:value-type="float" office:value="-0.0231211246196165">
            <text:p>-0.02</text:p>
          </table:table-cell>
          <table:table-cell table:style-name="ce7" table:formula="of:= 1200 * LOG([.O83]/[.$C83];2*[.$G$3]/16)" office:value-type="float" office:value="-0.0231211246196165">
            <text:p>-0.02</text:p>
          </table:table-cell>
          <table:table-cell table:style-name="ce7" table:formula="of:= 1200 * LOG([.Q83]/[.$C83];2*[.$G$3]/16)" office:value-type="float" office:value="-0.0231211246196165">
            <text:p>-0.02</text:p>
          </table:table-cell>
          <table:table-cell table:style-name="ce7" table:formula="of:= 1200 * LOG([.S83]/[.$C83];2*[.$G$3]/16)" office:value-type="float" office:value="-0.0231211246196165">
            <text:p>-0.02</text:p>
          </table:table-cell>
          <table:table-cell table:number-columns-repeated="996"/>
        </table:table-row>
        <table:table-row table:style-name="ro1">
          <table:table-cell office:value-type="float" office:value="78">
            <text:p>78</text:p>
          </table:table-cell>
          <table:table-cell office:value-type="string">
            <text:p>F#6</text:p>
          </table:table-cell>
          <table:table-cell table:style-name="ce3" table:formula="of:=[.$C$6] * POWER(2;[.$A84] / 12)" office:value-type="float" office:value="2959.95577427199">
            <text:p>2959.956</text:p>
          </table:table-cell>
          <table:table-cell table:style-name="ce5" office:value-type="string">
            <text:p>659C</text:p>
          </table:table-cell>
          <table:table-cell table:style-name="ce3" table:formula="of:=(DECIMAL([.D84];16) * 328125) / (180224 * (COLUMN([.E84])-3) * [.$G$3] / 2)" office:value-type="float" office:value="2959.92331071333">
            <text:p>2959.923</text:p>
          </table:table-cell>
          <table:table-cell table:style-name="ce5" office:value-type="string">
            <text:p>CB38</text:p>
          </table:table-cell>
          <table:table-cell table:style-name="ce3" table:formula="of:=(DECIMAL([.F84];16) * 328125) / (180224 * (COLUMN([.G84])-3) * [.$G$3] / 2)" office:value-type="float" office:value="2959.92331071333">
            <text:p>2959.923</text:p>
          </table:table-cell>
          <table:table-cell table:style-name="ce5" office:value-type="string">
            <text:p>130D4</text:p>
          </table:table-cell>
          <table:table-cell table:style-name="ce3" table:formula="of:=(DECIMAL([.H84];16) * 328125) / (180224 * (COLUMN([.I84])-3) * [.$G$3] / 2)" office:value-type="float" office:value="2959.92331071333">
            <text:p>2959.923</text:p>
          </table:table-cell>
          <table:table-cell table:style-name="ce5" office:value-type="float" office:value="19670">
            <text:p>19670</text:p>
          </table:table-cell>
          <table:table-cell table:style-name="ce3" table:formula="of:=(DECIMAL([.J84];16) * 328125) / (180224 * (COLUMN([.K84])-3) * [.$G$3] / 2)" office:value-type="float" office:value="2959.92331071333">
            <text:p>2959.923</text:p>
          </table:table-cell>
          <table:table-cell table:style-name="ce5" office:value-type="string">
            <text:p>1FC0C</text:p>
          </table:table-cell>
          <table:table-cell table:style-name="ce3" table:formula="of:=(DECIMAL([.L84];16) * 328125) / (180224 * (COLUMN([.M84])-3) * [.$G$3] / 2)" office:value-type="float" office:value="2959.92331071333">
            <text:p>2959.923</text:p>
          </table:table-cell>
          <table:table-cell table:style-name="ce5" office:value-type="string">
            <text:p>261A8</text:p>
          </table:table-cell>
          <table:table-cell table:style-name="ce3" table:formula="of:=(DECIMAL([.N84];16) * 328125) / (180224 * (COLUMN([.O84])-3) * [.$G$3] / 2)" office:value-type="float" office:value="2959.92331071333">
            <text:p>2959.923</text:p>
          </table:table-cell>
          <table:table-cell table:style-name="ce5" office:value-type="string">
            <text:p>2C744</text:p>
          </table:table-cell>
          <table:table-cell table:style-name="ce3" table:formula="of:=(DECIMAL([.P84];16) * 328125) / (180224 * (COLUMN([.Q84])-3) * [.$G$3] / 2)" office:value-type="float" office:value="2959.92331071333">
            <text:p>2959.923</text:p>
          </table:table-cell>
          <table:table-cell table:style-name="ce5" office:value-type="string">
            <text:p>32CE0</text:p>
          </table:table-cell>
          <table:table-cell table:style-name="ce3" table:formula="of:=(DECIMAL([.R84];16) * 328125) / (180224 * (COLUMN([.S84])-3) * [.$G$3] / 2)" office:value-type="float" office:value="2959.92331071333">
            <text:p>2959.923</text:p>
          </table:table-cell>
          <table:table-cell/>
          <table:table-cell table:style-name="ce7" table:formula="of:= 1200 * LOG([.E84]/[.$C84]*[.$G$3]/16;2)" office:value-type="float" office:value="-0.0189875560928725">
            <text:p>-0.02</text:p>
          </table:table-cell>
          <table:table-cell table:style-name="ce7" table:formula="of:= 1200 * LOG([.G84]/[.$C84]*[.$G$3]/16;2)" office:value-type="float" office:value="-0.0189875560928725">
            <text:p>-0.02</text:p>
          </table:table-cell>
          <table:table-cell table:style-name="ce7" table:formula="of:= 1200 * LOG([.I84]/[.$C84]*[.$G$3]/16;2)" office:value-type="float" office:value="-0.0189875560928725">
            <text:p>-0.02</text:p>
          </table:table-cell>
          <table:table-cell table:style-name="ce7" table:formula="of:= 1200 * LOG([.K84]/[.$C84]*[.$G$3]/16;2)" office:value-type="float" office:value="-0.0189875560928725">
            <text:p>-0.02</text:p>
          </table:table-cell>
          <table:table-cell table:style-name="ce7" table:formula="of:= 1200 * LOG([.M84]/[.$C84];2*[.$G$3]/16)" office:value-type="float" office:value="-0.0189875560928725">
            <text:p>-0.02</text:p>
          </table:table-cell>
          <table:table-cell table:style-name="ce7" table:formula="of:= 1200 * LOG([.O84]/[.$C84];2*[.$G$3]/16)" office:value-type="float" office:value="-0.0189875560928725">
            <text:p>-0.02</text:p>
          </table:table-cell>
          <table:table-cell table:style-name="ce7" table:formula="of:= 1200 * LOG([.Q84]/[.$C84];2*[.$G$3]/16)" office:value-type="float" office:value="-0.0189875560928725">
            <text:p>-0.02</text:p>
          </table:table-cell>
          <table:table-cell table:style-name="ce7" table:formula="of:= 1200 * LOG([.S84]/[.$C84];2*[.$G$3]/16)" office:value-type="float" office:value="-0.0189875560928725">
            <text:p>-0.02</text:p>
          </table:table-cell>
          <table:table-cell table:number-columns-repeated="996"/>
        </table:table-row>
        <table:table-row table:style-name="ro1">
          <table:table-cell office:value-type="float" office:value="79">
            <text:p>79</text:p>
          </table:table-cell>
          <table:table-cell office:value-type="string">
            <text:p>G-6</text:p>
          </table:table-cell>
          <table:table-cell table:style-name="ce3" table:formula="of:=[.$C$6] * POWER(2;[.$A85] / 12)" office:value-type="float" office:value="3135.96390377686">
            <text:p>3135.964</text:p>
          </table:table-cell>
          <table:table-cell table:style-name="ce5" office:value-type="string">
            <text:p>6BA4</text:p>
          </table:table-cell>
          <table:table-cell table:style-name="ce3" table:formula="of:=(DECIMAL([.D85];16) * 328125) / (180224 * (COLUMN([.E85])-3) * [.$G$3] / 2)" office:value-type="float" office:value="3135.6161290949">
            <text:p>3135.616</text:p>
          </table:table-cell>
          <table:table-cell table:style-name="ce5" office:value-type="string">
            <text:p>D74C</text:p>
          </table:table-cell>
          <table:table-cell table:style-name="ce3" table:formula="of:=(DECIMAL([.F85];16) * 328125) / (180224 * (COLUMN([.G85])-3) * [.$G$3] / 2)" office:value-type="float" office:value="3135.84371046586">
            <text:p>3135.844</text:p>
          </table:table-cell>
          <table:table-cell table:style-name="ce5" office:value-type="string">
            <text:p>142F4</text:p>
          </table:table-cell>
          <table:table-cell table:style-name="ce3" table:formula="of:=(DECIMAL([.H85];16) * 328125) / (180224 * (COLUMN([.I85])-3) * [.$G$3] / 2)" office:value-type="float" office:value="3135.91957092285">
            <text:p>3135.920</text:p>
          </table:table-cell>
          <table:table-cell table:style-name="ce5" office:value-type="string">
            <text:p>1AE9C</text:p>
          </table:table-cell>
          <table:table-cell table:style-name="ce3" table:formula="of:=(DECIMAL([.J85];16) * 328125) / (180224 * (COLUMN([.K85])-3) * [.$G$3] / 2)" office:value-type="float" office:value="3135.95750115134">
            <text:p>3135.958</text:p>
          </table:table-cell>
          <table:table-cell table:style-name="ce5" office:value-type="string">
            <text:p>21A40</text:p>
          </table:table-cell>
          <table:table-cell table:style-name="ce3" table:formula="of:=(DECIMAL([.L85];16) * 328125) / (180224 * (COLUMN([.M85])-3) * [.$G$3] / 2)" office:value-type="float" office:value="3135.88922674006">
            <text:p>3135.889</text:p>
          </table:table-cell>
          <table:table-cell table:style-name="ce5" office:value-type="string">
            <text:p>285E8</text:p>
          </table:table-cell>
          <table:table-cell table:style-name="ce3" table:formula="of:=(DECIMAL([.N85];16) * 328125) / (180224 * (COLUMN([.O85])-3) * [.$G$3] / 2)" office:value-type="float" office:value="3135.91957092285">
            <text:p>3135.920</text:p>
          </table:table-cell>
          <table:table-cell table:style-name="ce5" office:value-type="string">
            <text:p>2F190</text:p>
          </table:table-cell>
          <table:table-cell table:style-name="ce3" table:formula="of:=(DECIMAL([.P85];16) * 328125) / (180224 * (COLUMN([.Q85])-3) * [.$G$3] / 2)" office:value-type="float" office:value="3135.94124533913">
            <text:p>3135.941</text:p>
          </table:table-cell>
          <table:table-cell table:style-name="ce5" office:value-type="string">
            <text:p>35D38</text:p>
          </table:table-cell>
          <table:table-cell table:style-name="ce3" table:formula="of:=(DECIMAL([.R85];16) * 328125) / (180224 * (COLUMN([.S85])-3) * [.$G$3] / 2)" office:value-type="float" office:value="3135.95750115134">
            <text:p>3135.958</text:p>
          </table:table-cell>
          <table:table-cell/>
          <table:table-cell table:style-name="ce7" table:formula="of:= 1200 * LOG([.E85]/[.$C85]*[.$G$3]/16;2)" office:value-type="float" office:value="-0.192002451781745">
            <text:p>-0.19</text:p>
          </table:table-cell>
          <table:table-cell table:style-name="ce7" table:formula="of:= 1200 * LOG([.G85]/[.$C85]*[.$G$3]/16;2)" office:value-type="float" office:value="-0.0663549538809406">
            <text:p>-0.07</text:p>
          </table:table-cell>
          <table:table-cell table:style-name="ce7" table:formula="of:= 1200 * LOG([.I85]/[.$C85]*[.$G$3]/16;2)" office:value-type="float" office:value="-0.0244744809652251">
            <text:p>-0.02</text:p>
          </table:table-cell>
          <table:table-cell table:style-name="ce7" table:formula="of:= 1200 * LOG([.K85]/[.$C85]*[.$G$3]/16;2)" office:value-type="float" office:value="-0.00353462442710142">
            <text:p>0.00</text:p>
          </table:table-cell>
          <table:table-cell table:style-name="ce7" table:formula="of:= 1200 * LOG([.M85]/[.$C85];2*[.$G$3]/16)" office:value-type="float" office:value="-0.0412265485553779">
            <text:p>-0.04</text:p>
          </table:table-cell>
          <table:table-cell table:style-name="ce7" table:formula="of:= 1200 * LOG([.O85]/[.$C85];2*[.$G$3]/16)" office:value-type="float" office:value="-0.0244744809652251">
            <text:p>-0.02</text:p>
          </table:table-cell>
          <table:table-cell table:style-name="ce7" table:formula="of:= 1200 * LOG([.Q85]/[.$C85];2*[.$G$3]/16)" office:value-type="float" office:value="-0.0125088176443365">
            <text:p>-0.01</text:p>
          </table:table-cell>
          <table:table-cell table:style-name="ce7" table:formula="of:= 1200 * LOG([.S85]/[.$C85];2*[.$G$3]/16)" office:value-type="float" office:value="-0.00353462442710142">
            <text:p>0.00</text:p>
          </table:table-cell>
          <table:table-cell table:number-columns-repeated="996"/>
        </table:table-row>
        <table:table-row table:style-name="ro1">
          <table:table-cell office:value-type="float" office:value="80">
            <text:p>80</text:p>
          </table:table-cell>
          <table:table-cell office:value-type="string">
            <text:p>G#6</text:p>
          </table:table-cell>
          <table:table-cell table:style-name="ce3" table:formula="of:=[.$C$6] * POWER(2;[.$A86] / 12)" office:value-type="float" office:value="3322.43802129449">
            <text:p>3322.438</text:p>
          </table:table-cell>
          <table:table-cell table:style-name="ce5" office:value-type="string">
            <text:p>720C</text:p>
          </table:table-cell>
          <table:table-cell table:style-name="ce3" table:formula="of:=(DECIMAL([.D86];16) * 328125) / (180224 * (COLUMN([.E86])-3) * [.$G$3] / 2)" office:value-type="float" office:value="3322.23285328258">
            <text:p>3322.233</text:p>
          </table:table-cell>
          <table:table-cell table:style-name="ce5" office:value-type="string">
            <text:p>E418</text:p>
          </table:table-cell>
          <table:table-cell table:style-name="ce3" table:formula="of:=(DECIMAL([.F86];16) * 328125) / (180224 * (COLUMN([.G86])-3) * [.$G$3] / 2)" office:value-type="float" office:value="3322.23285328258">
            <text:p>3322.233</text:p>
          </table:table-cell>
          <table:table-cell table:style-name="ce5" office:value-type="string">
            <text:p>15628</text:p>
          </table:table-cell>
          <table:table-cell table:style-name="ce3" table:formula="of:=(DECIMAL([.H86];16) * 328125) / (180224 * (COLUMN([.I86])-3) * [.$G$3] / 2)" office:value-type="float" office:value="3322.38457419656">
            <text:p>3322.385</text:p>
          </table:table-cell>
          <table:table-cell table:style-name="ce5" office:value-type="string">
            <text:p>1C834</text:p>
          </table:table-cell>
          <table:table-cell table:style-name="ce3" table:formula="of:=(DECIMAL([.J86];16) * 328125) / (180224 * (COLUMN([.K86])-3) * [.$G$3] / 2)" office:value-type="float" office:value="3322.34664396806">
            <text:p>3322.347</text:p>
          </table:table-cell>
          <table:table-cell table:style-name="ce5" office:value-type="string">
            <text:p>23A44</text:p>
          </table:table-cell>
          <table:table-cell table:style-name="ce3" table:formula="of:=(DECIMAL([.L86];16) * 328125) / (180224 * (COLUMN([.M86])-3) * [.$G$3] / 2)" office:value-type="float" office:value="3322.41491837935">
            <text:p>3322.415</text:p>
          </table:table-cell>
          <table:table-cell table:style-name="ce5" office:value-type="string">
            <text:p>2AC50</text:p>
          </table:table-cell>
          <table:table-cell table:style-name="ce3" table:formula="of:=(DECIMAL([.N86];16) * 328125) / (180224 * (COLUMN([.O86])-3) * [.$G$3] / 2)" office:value-type="float" office:value="3322.38457419656">
            <text:p>3322.385</text:p>
          </table:table-cell>
          <table:table-cell table:style-name="ce5" office:value-type="string">
            <text:p>31E60</text:p>
          </table:table-cell>
          <table:table-cell table:style-name="ce3" table:formula="of:=(DECIMAL([.P86];16) * 328125) / (180224 * (COLUMN([.Q86])-3) * [.$G$3] / 2)" office:value-type="float" office:value="3322.42792302912">
            <text:p>3322.428</text:p>
          </table:table-cell>
          <table:table-cell table:style-name="ce5" office:value-type="string">
            <text:p>3906C</text:p>
          </table:table-cell>
          <table:table-cell table:style-name="ce3" table:formula="of:=(DECIMAL([.R86];16) * 328125) / (180224 * (COLUMN([.S86])-3) * [.$G$3] / 2)" office:value-type="float" office:value="3322.4035393108">
            <text:p>3322.404</text:p>
          </table:table-cell>
          <table:table-cell/>
          <table:table-cell table:style-name="ce7" table:formula="of:= 1200 * LOG([.E86]/[.$C86]*[.$G$3]/16;2)" office:value-type="float" office:value="-0.10691089289914">
            <text:p>-0.11</text:p>
          </table:table-cell>
          <table:table-cell table:style-name="ce7" table:formula="of:= 1200 * LOG([.G86]/[.$C86]*[.$G$3]/16;2)" office:value-type="float" office:value="-0.10691089289914">
            <text:p>-0.11</text:p>
          </table:table-cell>
          <table:table-cell table:style-name="ce7" table:formula="of:= 1200 * LOG([.I86]/[.$C86]*[.$G$3]/16;2)" office:value-type="float" office:value="-0.0278500846165182">
            <text:p>-0.03</text:p>
          </table:table-cell>
          <table:table-cell table:style-name="ce7" table:formula="of:= 1200 * LOG([.K86]/[.$C86]*[.$G$3]/16;2)" office:value-type="float" office:value="-0.0476149482061094">
            <text:p>-0.05</text:p>
          </table:table-cell>
          <table:table-cell table:style-name="ce7" table:formula="of:= 1200 * LOG([.M86]/[.$C86];2*[.$G$3]/16)" office:value-type="float" office:value="-0.0120383562102818">
            <text:p>-0.01</text:p>
          </table:table-cell>
          <table:table-cell table:style-name="ce7" table:formula="of:= 1200 * LOG([.O86]/[.$C86];2*[.$G$3]/16)" office:value-type="float" office:value="-0.0278500846165182">
            <text:p>-0.03</text:p>
          </table:table-cell>
          <table:table-cell table:style-name="ce7" table:formula="of:= 1200 * LOG([.Q86]/[.$C86];2*[.$G$3]/16)" office:value-type="float" office:value="-0.00526194538633981">
            <text:p>-0.01</text:p>
          </table:table-cell>
          <table:table-cell table:style-name="ce7" table:formula="of:= 1200 * LOG([.S86]/[.$C86];2*[.$G$3]/16)" office:value-type="float" office:value="-0.0179677374394388">
            <text:p>-0.02</text:p>
          </table:table-cell>
          <table:table-cell table:number-columns-repeated="996"/>
        </table:table-row>
        <table:table-row table:style-name="ro1">
          <table:table-cell office:value-type="float" office:value="81">
            <text:p>81</text:p>
          </table:table-cell>
          <table:table-cell office:value-type="string">
            <text:p>A-6</text:p>
          </table:table-cell>
          <table:table-cell table:style-name="ce3" table:formula="of:=[.$C$6] * POWER(2;[.$A87] / 12)" office:value-type="float" office:value="3520.00046685764">
            <text:p>3520.000</text:p>
          </table:table-cell>
          <table:table-cell table:style-name="ce5" office:value-type="string">
            <text:p>78D4</text:p>
          </table:table-cell>
          <table:table-cell table:style-name="ce3" table:formula="of:=(DECIMAL([.D87];16) * 328125) / (180224 * (COLUMN([.E87])-3) * [.$G$3] / 2)" office:value-type="float" office:value="3519.77348327637">
            <text:p>3519.773</text:p>
          </table:table-cell>
          <table:table-cell table:style-name="ce5" office:value-type="string">
            <text:p>F1A8</text:p>
          </table:table-cell>
          <table:table-cell table:style-name="ce3" table:formula="of:=(DECIMAL([.F87];16) * 328125) / (180224 * (COLUMN([.G87])-3) * [.$G$3] / 2)" office:value-type="float" office:value="3519.77348327637">
            <text:p>3519.773</text:p>
          </table:table-cell>
          <table:table-cell table:style-name="ce5" office:value-type="string">
            <text:p>16A80</text:p>
          </table:table-cell>
          <table:table-cell table:style-name="ce3" table:formula="of:=(DECIMAL([.H87];16) * 328125) / (180224 * (COLUMN([.I87])-3) * [.$G$3] / 2)" office:value-type="float" office:value="3519.92520419034">
            <text:p>3519.925</text:p>
          </table:table-cell>
          <table:table-cell table:style-name="ce5" office:value-type="string">
            <text:p>1E354</text:p>
          </table:table-cell>
          <table:table-cell table:style-name="ce3" table:formula="of:=(DECIMAL([.J87];16) * 328125) / (180224 * (COLUMN([.K87])-3) * [.$G$3] / 2)" office:value-type="float" office:value="3519.88727396185">
            <text:p>3519.887</text:p>
          </table:table-cell>
          <table:table-cell table:style-name="ce5" office:value-type="string">
            <text:p>25C2C</text:p>
          </table:table-cell>
          <table:table-cell table:style-name="ce3" table:formula="of:=(DECIMAL([.L87];16) * 328125) / (180224 * (COLUMN([.M87])-3) * [.$G$3] / 2)" office:value-type="float" office:value="3519.95554837314">
            <text:p>3519.956</text:p>
          </table:table-cell>
          <table:table-cell table:style-name="ce5" office:value-type="string">
            <text:p>2D500</text:p>
          </table:table-cell>
          <table:table-cell table:style-name="ce3" table:formula="of:=(DECIMAL([.N87];16) * 328125) / (180224 * (COLUMN([.O87])-3) * [.$G$3] / 2)" office:value-type="float" office:value="3519.92520419034">
            <text:p>3519.925</text:p>
          </table:table-cell>
          <table:table-cell table:style-name="ce5" office:value-type="string">
            <text:p>34DD8</text:p>
          </table:table-cell>
          <table:table-cell table:style-name="ce3" table:formula="of:=(DECIMAL([.P87];16) * 328125) / (180224 * (COLUMN([.Q87])-3) * [.$G$3] / 2)" office:value-type="float" office:value="3519.9685530229">
            <text:p>3519.969</text:p>
          </table:table-cell>
          <table:table-cell table:style-name="ce5" office:value-type="string">
            <text:p>3C6AC</text:p>
          </table:table-cell>
          <table:table-cell table:style-name="ce3" table:formula="of:=(DECIMAL([.R87];16) * 328125) / (180224 * (COLUMN([.S87])-3) * [.$G$3] / 2)" office:value-type="float" office:value="3519.94416930459">
            <text:p>3519.944</text:p>
          </table:table-cell>
          <table:table-cell/>
          <table:table-cell table:style-name="ce7" table:formula="of:= 1200 * LOG([.E87]/[.$C87]*[.$G$3]/16;2)" office:value-type="float" office:value="-0.111640432602168">
            <text:p>-0.11</text:p>
          </table:table-cell>
          <table:table-cell table:style-name="ce7" table:formula="of:= 1200 * LOG([.G87]/[.$C87]*[.$G$3]/16;2)" office:value-type="float" office:value="-0.111640432602168">
            <text:p>-0.11</text:p>
          </table:table-cell>
          <table:table-cell table:style-name="ce7" table:formula="of:= 1200 * LOG([.I87]/[.$C87]*[.$G$3]/16;2)" office:value-type="float" office:value="-0.0370166670325036">
            <text:p>-0.04</text:p>
          </table:table-cell>
          <table:table-cell table:style-name="ce7" table:formula="of:= 1200 * LOG([.K87]/[.$C87]*[.$G$3]/16;2)" office:value-type="float" office:value="-0.0556723068699544">
            <text:p>-0.06</text:p>
          </table:table-cell>
          <table:table-cell table:style-name="ce7" table:formula="of:= 1200 * LOG([.M87]/[.$C87];2*[.$G$3]/16)" office:value-type="float" office:value="-0.0220922999040812">
            <text:p>-0.02</text:p>
          </table:table-cell>
          <table:table-cell table:style-name="ce7" table:formula="of:= 1200 * LOG([.O87]/[.$C87];2*[.$G$3]/16)" office:value-type="float" office:value="-0.0370166670325036">
            <text:p>-0.04</text:p>
          </table:table-cell>
          <table:table-cell table:style-name="ce7" table:formula="of:= 1200 * LOG([.Q87]/[.$C87];2*[.$G$3]/16)" office:value-type="float" office:value="-0.0156961819481816">
            <text:p>-0.02</text:p>
          </table:table-cell>
          <table:table-cell table:style-name="ce7" table:formula="of:= 1200 * LOG([.S87]/[.$C87];2*[.$G$3]/16)" office:value-type="float" office:value="-0.0276889225001185">
            <text:p>-0.03</text:p>
          </table:table-cell>
          <table:table-cell table:number-columns-repeated="996"/>
        </table:table-row>
        <table:table-row table:style-name="ro1">
          <table:table-cell office:value-type="float" office:value="82">
            <text:p>82</text:p>
          </table:table-cell>
          <table:table-cell office:value-type="string">
            <text:p>A#6</text:p>
          </table:table-cell>
          <table:table-cell table:style-name="ce3" table:formula="of:=[.$C$6] * POWER(2;[.$A88] / 12)" office:value-type="float" office:value="3729.31058676315">
            <text:p>3729.311</text:p>
          </table:table-cell>
          <table:table-cell table:style-name="ce5" office:value-type="float" office:value="8004">
            <text:p>8004</text:p>
          </table:table-cell>
          <table:table-cell table:style-name="ce3" table:formula="of:=(DECIMAL([.D88];16) * 328125) / (180224 * (COLUMN([.E88])-3) * [.$G$3] / 2)" office:value-type="float" office:value="3729.1483445601">
            <text:p>3729.148</text:p>
          </table:table-cell>
          <table:table-cell table:style-name="ce5" office:value-type="float" office:value="10008">
            <text:p>10008</text:p>
          </table:table-cell>
          <table:table-cell table:style-name="ce3" table:formula="of:=(DECIMAL([.F88];16) * 328125) / (180224 * (COLUMN([.G88])-3) * [.$G$3] / 2)" office:value-type="float" office:value="3729.1483445601">
            <text:p>3729.148</text:p>
          </table:table-cell>
          <table:table-cell table:style-name="ce5" office:value-type="string">
            <text:p>18010</text:p>
          </table:table-cell>
          <table:table-cell table:style-name="ce3" table:formula="of:=(DECIMAL([.H88];16) * 328125) / (180224 * (COLUMN([.I88])-3) * [.$G$3] / 2)" office:value-type="float" office:value="3729.30006547408">
            <text:p>3729.300</text:p>
          </table:table-cell>
          <table:table-cell table:style-name="ce5" office:value-type="float" office:value="20014">
            <text:p>20014</text:p>
          </table:table-cell>
          <table:table-cell table:style-name="ce3" table:formula="of:=(DECIMAL([.J88];16) * 328125) / (180224 * (COLUMN([.K88])-3) * [.$G$3] / 2)" office:value-type="float" office:value="3729.26213524558">
            <text:p>3729.262</text:p>
          </table:table-cell>
          <table:table-cell table:style-name="ce5" office:value-type="string">
            <text:p>28018</text:p>
          </table:table-cell>
          <table:table-cell table:style-name="ce3" table:formula="of:=(DECIMAL([.L88];16) * 328125) / (180224 * (COLUMN([.M88])-3) * [.$G$3] / 2)" office:value-type="float" office:value="3729.23937710849">
            <text:p>3729.239</text:p>
          </table:table-cell>
          <table:table-cell table:style-name="ce5" office:value-type="string">
            <text:p>30020</text:p>
          </table:table-cell>
          <table:table-cell table:style-name="ce3" table:formula="of:=(DECIMAL([.N88];16) * 328125) / (180224 * (COLUMN([.O88])-3) * [.$G$3] / 2)" office:value-type="float" office:value="3729.30006547408">
            <text:p>3729.300</text:p>
          </table:table-cell>
          <table:table-cell table:style-name="ce5" office:value-type="string">
            <text:p>38024</text:p>
          </table:table-cell>
          <table:table-cell table:style-name="ce3" table:formula="of:=(DECIMAL([.P88];16) * 328125) / (180224 * (COLUMN([.Q88])-3) * [.$G$3] / 2)" office:value-type="float" office:value="3729.27839105779">
            <text:p>3729.278</text:p>
          </table:table-cell>
          <table:table-cell table:style-name="ce5" office:value-type="string">
            <text:p>3FFFC</text:p>
          </table:table-cell>
          <table:table-cell table:style-name="ce3" table:formula="of:=(DECIMAL([.R88];16) * 328125) / (180224 * (COLUMN([.S88])-3) * [.$G$3] / 2)" office:value-type="float" office:value="3728.63628647544">
            <text:p>3728.636</text:p>
          </table:table-cell>
          <table:table-cell/>
          <table:table-cell table:style-name="ce7" table:formula="of:= 1200 * LOG([.E88]/[.$C88]*[.$G$3]/16;2)" office:value-type="float" office:value="-0.0753183006701102">
            <text:p>-0.08</text:p>
          </table:table-cell>
          <table:table-cell table:style-name="ce7" table:formula="of:= 1200 * LOG([.G88]/[.$C88]*[.$G$3]/16;2)" office:value-type="float" office:value="-0.0753183006701102">
            <text:p>-0.08</text:p>
          </table:table-cell>
          <table:table-cell table:style-name="ce7" table:formula="of:= 1200 * LOG([.I88]/[.$C88]*[.$G$3]/16;2)" office:value-type="float" office:value="-0.00488423775958826">
            <text:p>0.00</text:p>
          </table:table-cell>
          <table:table-cell table:style-name="ce7" table:formula="of:= 1200 * LOG([.K88]/[.$C88]*[.$G$3]/16;2)" office:value-type="float" office:value="-0.0224924848427686">
            <text:p>-0.02</text:p>
          </table:table-cell>
          <table:table-cell table:style-name="ce7" table:formula="of:= 1200 * LOG([.M88]/[.$C88];2*[.$G$3]/16)" office:value-type="float" office:value="-0.0330575190574173">
            <text:p>-0.03</text:p>
          </table:table-cell>
          <table:table-cell table:style-name="ce7" table:formula="of:= 1200 * LOG([.O88]/[.$C88];2*[.$G$3]/16)" office:value-type="float" office:value="-0.00488423775958826">
            <text:p>0.00</text:p>
          </table:table-cell>
          <table:table-cell table:style-name="ce7" table:formula="of:= 1200 * LOG([.Q88]/[.$C88];2*[.$G$3]/16)" office:value-type="float" office:value="-0.014946071306089">
            <text:p>-0.01</text:p>
          </table:table-cell>
          <table:table-cell table:style-name="ce7" table:formula="of:= 1200 * LOG([.S88]/[.$C88];2*[.$G$3]/16)" office:value-type="float" office:value="-0.313054421117833">
            <text:p>-0.31</text:p>
          </table:table-cell>
          <table:table-cell table:number-columns-repeated="996"/>
        </table:table-row>
        <table:table-row table:style-name="ro1">
          <table:table-cell office:value-type="float" office:value="83">
            <text:p>83</text:p>
          </table:table-cell>
          <table:table-cell office:value-type="string">
            <text:p>B-6</text:p>
          </table:table-cell>
          <table:table-cell table:style-name="ce3" table:formula="of:=[.$C$6] * POWER(2;[.$A89] / 12)" office:value-type="float" office:value="3951.06693407897">
            <text:p>3951.067</text:p>
          </table:table-cell>
          <table:table-cell table:style-name="ce5" office:value-type="string">
            <text:p>87A0</text:p>
          </table:table-cell>
          <table:table-cell table:style-name="ce3" table:formula="of:=(DECIMAL([.D89];16) * 328125) / (180224 * (COLUMN([.E89])-3) * [.$G$3] / 2)" office:value-type="float" office:value="3950.81259987571">
            <text:p>3950.813</text:p>
          </table:table-cell>
          <table:table-cell table:style-name="ce5" office:value-type="string">
            <text:p>10F44</text:p>
          </table:table-cell>
          <table:table-cell table:style-name="ce3" table:formula="of:=(DECIMAL([.F89];16) * 328125) / (180224 * (COLUMN([.G89])-3) * [.$G$3] / 2)" office:value-type="float" office:value="3951.04018124667">
            <text:p>3951.040</text:p>
          </table:table-cell>
          <table:table-cell table:style-name="ce5" office:value-type="string">
            <text:p>196E4</text:p>
          </table:table-cell>
          <table:table-cell table:style-name="ce3" table:formula="of:=(DECIMAL([.H89];16) * 328125) / (180224 * (COLUMN([.I89])-3) * [.$G$3] / 2)" office:value-type="float" office:value="3950.96432078968">
            <text:p>3950.964</text:p>
          </table:table-cell>
          <table:table-cell table:style-name="ce5" office:value-type="string">
            <text:p>21E88</text:p>
          </table:table-cell>
          <table:table-cell table:style-name="ce3" table:formula="of:=(DECIMAL([.J89];16) * 328125) / (180224 * (COLUMN([.K89])-3) * [.$G$3] / 2)" office:value-type="float" office:value="3951.04018124667">
            <text:p>3951.040</text:p>
          </table:table-cell>
          <table:table-cell table:style-name="ce5" office:value-type="string">
            <text:p>2A628</text:p>
          </table:table-cell>
          <table:table-cell table:style-name="ce3" table:formula="of:=(DECIMAL([.L89];16) * 328125) / (180224 * (COLUMN([.M89])-3) * [.$G$3] / 2)" office:value-type="float" office:value="3950.99466497248">
            <text:p>3950.995</text:p>
          </table:table-cell>
          <table:table-cell table:style-name="ce5" office:value-type="string">
            <text:p>32DCC</text:p>
          </table:table-cell>
          <table:table-cell table:style-name="ce3" table:formula="of:=(DECIMAL([.N89];16) * 328125) / (180224 * (COLUMN([.O89])-3) * [.$G$3] / 2)" office:value-type="float" office:value="3951.04018124667">
            <text:p>3951.040</text:p>
          </table:table-cell>
          <table:table-cell table:style-name="ce5" office:value-type="string">
            <text:p>3B56C</text:p>
          </table:table-cell>
          <table:table-cell table:style-name="ce3" table:formula="of:=(DECIMAL([.P89];16) * 328125) / (180224 * (COLUMN([.Q89])-3) * [.$G$3] / 2)" office:value-type="float" office:value="3951.00766962225">
            <text:p>3951.00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89]/[.$C89]*[.$G$3]/16;2)" office:value-type="float" office:value="-0.111444886191753">
            <text:p>-0.11</text:p>
          </table:table-cell>
          <table:table-cell table:style-name="ce7" table:formula="of:= 1200 * LOG([.G89]/[.$C89]*[.$G$3]/16;2)" office:value-type="float" office:value="-0.0117222947026857">
            <text:p>-0.01</text:p>
          </table:table-cell>
          <table:table-cell table:style-name="ce7" table:formula="of:= 1200 * LOG([.I89]/[.$C89]*[.$G$3]/16;2)" office:value-type="float" office:value="-0.0449625202892798">
            <text:p>-0.04</text:p>
          </table:table-cell>
          <table:table-cell table:style-name="ce7" table:formula="of:= 1200 * LOG([.K89]/[.$C89]*[.$G$3]/16;2)" office:value-type="float" office:value="-0.0117222947026857">
            <text:p>-0.01</text:p>
          </table:table-cell>
          <table:table-cell table:style-name="ce7" table:formula="of:= 1200 * LOG([.M89]/[.$C89];2*[.$G$3]/16)" office:value-type="float" office:value="-0.0316663534676852">
            <text:p>-0.03</text:p>
          </table:table-cell>
          <table:table-cell table:style-name="ce7" table:formula="of:= 1200 * LOG([.O89]/[.$C89];2*[.$G$3]/16)" office:value-type="float" office:value="-0.0117222947026857">
            <text:p>-0.01</text:p>
          </table:table-cell>
          <table:table-cell table:style-name="ce7" table:formula="of:= 1200 * LOG([.Q89]/[.$C89];2*[.$G$3]/16)" office:value-type="float" office:value="-0.025968027518851">
            <text:p>-0.03</text:p>
          </table:table-cell>
          <table:table-cell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84">
            <text:p>84</text:p>
          </table:table-cell>
          <table:table-cell office:value-type="string">
            <text:p>C-7</text:p>
          </table:table-cell>
          <table:table-cell table:style-name="ce3" table:formula="of:=[.$C$6] * POWER(2;[.$A90] / 12)" office:value-type="float" office:value="4186.0096">
            <text:p>4186.010</text:p>
          </table:table-cell>
          <table:table-cell table:style-name="ce5" office:value-type="string">
            <text:p>8FB0</text:p>
          </table:table-cell>
          <table:table-cell table:style-name="ce3" table:formula="of:=(DECIMAL([.D90];16) * 328125) / (180224 * (COLUMN([.E90])-3) * [.$G$3] / 2)" office:value-type="float" office:value="4185.67657470703">
            <text:p>4185.677</text:p>
          </table:table-cell>
          <table:table-cell table:style-name="ce5" office:value-type="string">
            <text:p>11F64</text:p>
          </table:table-cell>
          <table:table-cell table:style-name="ce3" table:formula="of:=(DECIMAL([.F90];16) * 328125) / (180224 * (COLUMN([.G90])-3) * [.$G$3] / 2)" office:value-type="float" office:value="4185.90415607799">
            <text:p>4185.904</text:p>
          </table:table-cell>
          <table:table-cell table:style-name="ce5" office:value-type="string">
            <text:p>1AF18</text:p>
          </table:table-cell>
          <table:table-cell table:style-name="ce3" table:formula="of:=(DECIMAL([.H90];16) * 328125) / (180224 * (COLUMN([.I90])-3) * [.$G$3] / 2)" office:value-type="float" office:value="4185.98001653498">
            <text:p>4185.980</text:p>
          </table:table-cell>
          <table:table-cell table:style-name="ce5" office:value-type="string">
            <text:p>23EC8</text:p>
          </table:table-cell>
          <table:table-cell table:style-name="ce3" table:formula="of:=(DECIMAL([.J90];16) * 328125) / (180224 * (COLUMN([.K90])-3) * [.$G$3] / 2)" office:value-type="float" office:value="4185.90415607799">
            <text:p>4185.904</text:p>
          </table:table-cell>
          <table:table-cell table:style-name="ce5" office:value-type="string">
            <text:p>2CE7C</text:p>
          </table:table-cell>
          <table:table-cell table:style-name="ce3" table:formula="of:=(DECIMAL([.L90];16) * 328125) / (180224 * (COLUMN([.M90])-3) * [.$G$3] / 2)" office:value-type="float" office:value="4185.94967235218">
            <text:p>4185.950</text:p>
          </table:table-cell>
          <table:table-cell table:style-name="ce5" office:value-type="string">
            <text:p>35E30</text:p>
          </table:table-cell>
          <table:table-cell table:style-name="ce3" table:formula="of:=(DECIMAL([.N90];16) * 328125) / (180224 * (COLUMN([.O90])-3) * [.$G$3] / 2)" office:value-type="float" office:value="4185.98001653498">
            <text:p>4185.980</text:p>
          </table:table-cell>
          <table:table-cell table:style-name="ce5" office:value-type="string">
            <text:p>3EDE4</text:p>
          </table:table-cell>
          <table:table-cell table:style-name="ce3" table:formula="of:=(DECIMAL([.P90];16) * 328125) / (180224 * (COLUMN([.Q90])-3) * [.$G$3] / 2)" office:value-type="float" office:value="4186.00169095126">
            <text:p>4186.002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0]/[.$C90]*[.$G$3]/16;2)" office:value-type="float" office:value="-0.137736822585252">
            <text:p>-0.14</text:p>
          </table:table-cell>
          <table:table-cell table:style-name="ce7" table:formula="of:= 1200 * LOG([.G90]/[.$C90]*[.$G$3]/16;2)" office:value-type="float" office:value="-0.0436096484930374">
            <text:p>-0.04</text:p>
          </table:table-cell>
          <table:table-cell table:style-name="ce7" table:formula="of:= 1200 * LOG([.I90]/[.$C90]*[.$G$3]/16;2)" office:value-type="float" office:value="-0.0122350610263326">
            <text:p>-0.01</text:p>
          </table:table-cell>
          <table:table-cell table:style-name="ce7" table:formula="of:= 1200 * LOG([.K90]/[.$C90]*[.$G$3]/16;2)" office:value-type="float" office:value="-0.0436096484930374">
            <text:p>-0.04</text:p>
          </table:table-cell>
          <table:table-cell table:style-name="ce7" table:formula="of:= 1200 * LOG([.M90]/[.$C90];2*[.$G$3]/16)" office:value-type="float" office:value="-0.0247848277819404">
            <text:p>-0.02</text:p>
          </table:table-cell>
          <table:table-cell table:style-name="ce7" table:formula="of:= 1200 * LOG([.O90]/[.$C90];2*[.$G$3]/16)" office:value-type="float" office:value="-0.0122350610263326">
            <text:p>-0.01</text:p>
          </table:table-cell>
          <table:table-cell table:style-name="ce7" table:formula="of:= 1200 * LOG([.Q90]/[.$C90];2*[.$G$3]/16)" office:value-type="float" office:value="-0.00327099761291564">
            <text:p>0.00</text:p>
          </table:table-cell>
          <table:table-cell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85">
            <text:p>85</text:p>
          </table:table-cell>
          <table:table-cell office:value-type="string">
            <text:p>C#7</text:p>
          </table:table-cell>
          <table:table-cell table:style-name="ce3" table:formula="of:=[.$C$6] * POWER(2;[.$A91] / 12)" office:value-type="float" office:value="4434.92268383372">
            <text:p>4434.923</text:p>
          </table:table-cell>
          <table:table-cell table:style-name="ce5" office:value-type="string">
            <text:p>983C</text:p>
          </table:table-cell>
          <table:table-cell table:style-name="ce3" table:formula="of:=(DECIMAL([.D91];16) * 328125) / (180224 * (COLUMN([.E91])-3) * [.$G$3] / 2)" office:value-type="float" office:value="4434.65059453791">
            <text:p>4434.651</text:p>
          </table:table-cell>
          <table:table-cell table:style-name="ce5" office:value-type="string">
            <text:p>1307C</text:p>
          </table:table-cell>
          <table:table-cell table:style-name="ce3" table:formula="of:=(DECIMAL([.F91];16) * 328125) / (180224 * (COLUMN([.G91])-3) * [.$G$3] / 2)" office:value-type="float" office:value="4434.87817590887">
            <text:p>4434.878</text:p>
          </table:table-cell>
          <table:table-cell table:style-name="ce5" office:value-type="string">
            <text:p>1C8B8</text:p>
          </table:table-cell>
          <table:table-cell table:style-name="ce3" table:formula="of:=(DECIMAL([.H91];16) * 328125) / (180224 * (COLUMN([.I91])-3) * [.$G$3] / 2)" office:value-type="float" office:value="4434.80231545188">
            <text:p>4434.802</text:p>
          </table:table-cell>
          <table:table-cell table:style-name="ce5" office:value-type="string">
            <text:p>260F8</text:p>
          </table:table-cell>
          <table:table-cell table:style-name="ce3" table:formula="of:=(DECIMAL([.J91];16) * 328125) / (180224 * (COLUMN([.K91])-3) * [.$G$3] / 2)" office:value-type="float" office:value="4434.87817590887">
            <text:p>4434.878</text:p>
          </table:table-cell>
          <table:table-cell table:style-name="ce5" office:value-type="string">
            <text:p>2F934</text:p>
          </table:table-cell>
          <table:table-cell table:style-name="ce3" table:formula="of:=(DECIMAL([.L91];16) * 328125) / (180224 * (COLUMN([.M91])-3) * [.$G$3] / 2)" office:value-type="float" office:value="4434.83265963468">
            <text:p>4434.833</text:p>
          </table:table-cell>
          <table:table-cell table:style-name="ce5" office:value-type="string">
            <text:p>39174</text:p>
          </table:table-cell>
          <table:table-cell table:style-name="ce3" table:formula="of:=(DECIMAL([.N91];16) * 328125) / (180224 * (COLUMN([.O91])-3) * [.$G$3] / 2)" office:value-type="float" office:value="4434.87817590887">
            <text:p>4434.878</text:p>
          </table:table-cell>
          <table:table-cell table:style-name="ce5" office:value-type="string">
            <text:p>3FFFC</text:p>
          </table:table-cell>
          <table:table-cell table:style-name="ce3" table:formula="of:=(DECIMAL([.P91];16) * 328125) / (180224 * (COLUMN([.Q91])-3) * [.$G$3] / 2)" office:value-type="float" office:value="4261.29861311479">
            <text:p>4261.299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1]/[.$C91]*[.$G$3]/16;2)" office:value-type="float" office:value="-0.106217117475878">
            <text:p>-0.11</text:p>
          </table:table-cell>
          <table:table-cell table:style-name="ce7" table:formula="of:= 1200 * LOG([.G91]/[.$C91]*[.$G$3]/16;2)" office:value-type="float" office:value="-0.0173743776588931">
            <text:p>-0.02</text:p>
          </table:table-cell>
          <table:table-cell table:style-name="ce7" table:formula="of:= 1200 * LOG([.I91]/[.$C91]*[.$G$3]/16;2)" office:value-type="float" office:value="-0.0469881176901699">
            <text:p>-0.05</text:p>
          </table:table-cell>
          <table:table-cell table:style-name="ce7" table:formula="of:= 1200 * LOG([.K91]/[.$C91]*[.$G$3]/16;2)" office:value-type="float" office:value="-0.0173743776588931">
            <text:p>-0.02</text:p>
          </table:table-cell>
          <table:table-cell table:style-name="ce7" table:formula="of:= 1200 * LOG([.M91]/[.$C91];2*[.$G$3]/16)" office:value-type="float" office:value="-0.0351425608904506">
            <text:p>-0.04</text:p>
          </table:table-cell>
          <table:table-cell table:style-name="ce7" table:formula="of:= 1200 * LOG([.O91]/[.$C91];2*[.$G$3]/16)" office:value-type="float" office:value="-0.0173743776588931">
            <text:p>-0.02</text:p>
          </table:table-cell>
          <table:table-cell table:number-columns-repeated="2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86">
            <text:p>86</text:p>
          </table:table-cell>
          <table:table-cell office:value-type="string">
            <text:p>D-7</text:p>
          </table:table-cell>
          <table:table-cell table:style-name="ce3" table:formula="of:=[.$C$6] * POWER(2;[.$A92] / 12)" office:value-type="float" office:value="4698.6369098587">
            <text:p>4698.637</text:p>
          </table:table-cell>
          <table:table-cell table:style-name="ce5" office:value-type="string">
            <text:p>A148</text:p>
          </table:table-cell>
          <table:table-cell table:style-name="ce3" table:formula="of:=(DECIMAL([.D92];16) * 328125) / (180224 * (COLUMN([.E92])-3) * [.$G$3] / 2)" office:value-type="float" office:value="4698.18982211026">
            <text:p>4698.190</text:p>
          </table:table-cell>
          <table:table-cell table:style-name="ce5" office:value-type="float" office:value="14294">
            <text:p>14294</text:p>
          </table:table-cell>
          <table:table-cell table:style-name="ce3" table:formula="of:=(DECIMAL([.F92];16) * 328125) / (180224 * (COLUMN([.G92])-3) * [.$G$3] / 2)" office:value-type="float" office:value="4698.41740348122">
            <text:p>4698.417</text:p>
          </table:table-cell>
          <table:table-cell table:style-name="ce5" office:value-type="string">
            <text:p>1E3E0</text:p>
          </table:table-cell>
          <table:table-cell table:style-name="ce3" table:formula="of:=(DECIMAL([.H92];16) * 328125) / (180224 * (COLUMN([.I92])-3) * [.$G$3] / 2)" office:value-type="float" office:value="4698.49326393821">
            <text:p>4698.493</text:p>
          </table:table-cell>
          <table:table-cell table:style-name="ce5" office:value-type="string">
            <text:p>2852C</text:p>
          </table:table-cell>
          <table:table-cell table:style-name="ce3" table:formula="of:=(DECIMAL([.J92];16) * 328125) / (180224 * (COLUMN([.K92])-3) * [.$G$3] / 2)" office:value-type="float" office:value="4698.5311941667">
            <text:p>4698.531</text:p>
          </table:table-cell>
          <table:table-cell table:style-name="ce5" office:value-type="string">
            <text:p>32678</text:p>
          </table:table-cell>
          <table:table-cell table:style-name="ce3" table:formula="of:=(DECIMAL([.L92];16) * 328125) / (180224 * (COLUMN([.M92])-3) * [.$G$3] / 2)" office:value-type="float" office:value="4698.5539523038">
            <text:p>4698.554</text:p>
          </table:table-cell>
          <table:table-cell table:style-name="ce5" office:value-type="string">
            <text:p>3C7C4</text:p>
          </table:table-cell>
          <table:table-cell table:style-name="ce3" table:formula="of:=(DECIMAL([.N92];16) * 328125) / (180224 * (COLUMN([.O92])-3) * [.$G$3] / 2)" office:value-type="float" office:value="4698.5691243952">
            <text:p>4698.569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2]/[.$C92]*[.$G$3]/16;2)" office:value-type="float" office:value="-0.164739343541539">
            <text:p>-0.16</text:p>
          </table:table-cell>
          <table:table-cell table:style-name="ce7" table:formula="of:= 1200 * LOG([.G92]/[.$C92]*[.$G$3]/16;2)" office:value-type="float" office:value="-0.0808800081543899">
            <text:p>-0.08</text:p>
          </table:table-cell>
          <table:table-cell table:style-name="ce7" table:formula="of:= 1200 * LOG([.I92]/[.$C92]*[.$G$3]/16;2)" office:value-type="float" office:value="-0.0529277990155448">
            <text:p>-0.05</text:p>
          </table:table-cell>
          <table:table-cell table:style-name="ce7" table:formula="of:= 1200 * LOG([.K92]/[.$C92]*[.$G$3]/16;2)" office:value-type="float" office:value="-0.0389518636864361">
            <text:p>-0.04</text:p>
          </table:table-cell>
          <table:table-cell table:style-name="ce7" table:formula="of:= 1200 * LOG([.M92]/[.$C92];2*[.$G$3]/16)" office:value-type="float" office:value="-0.030566356644576">
            <text:p>-0.03</text:p>
          </table:table-cell>
          <table:table-cell table:style-name="ce7" table:formula="of:= 1200 * LOG([.O92]/[.$C92];2*[.$G$3]/16)" office:value-type="float" office:value="-0.02497604118139">
            <text:p>-0.02</text:p>
          </table:table-cell>
          <table:table-cell table:number-columns-repeated="2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87">
            <text:p>87</text:p>
          </table:table-cell>
          <table:table-cell office:value-type="string">
            <text:p>D#7</text:p>
          </table:table-cell>
          <table:table-cell table:style-name="ce3" table:formula="of:=[.$C$6] * POWER(2;[.$A93] / 12)" office:value-type="float" office:value="4978.03239978969">
            <text:p>4978.032</text:p>
          </table:table-cell>
          <table:table-cell table:style-name="ce5" office:value-type="string">
            <text:p>AAE0</text:p>
          </table:table-cell>
          <table:table-cell table:style-name="ce3" table:formula="of:=(DECIMAL([.D93];16) * 328125) / (180224 * (COLUMN([.E93])-3) * [.$G$3] / 2)" office:value-type="float" office:value="4977.65974564986">
            <text:p>4977.660</text:p>
          </table:table-cell>
          <table:table-cell table:style-name="ce5" office:value-type="string">
            <text:p>155C4</text:p>
          </table:table-cell>
          <table:table-cell table:style-name="ce3" table:formula="of:=(DECIMAL([.F93];16) * 328125) / (180224 * (COLUMN([.G93])-3) * [.$G$3] / 2)" office:value-type="float" office:value="4977.88732702082">
            <text:p>4977.887</text:p>
          </table:table-cell>
          <table:table-cell table:style-name="ce5" office:value-type="string">
            <text:p>200A8</text:p>
          </table:table-cell>
          <table:table-cell table:style-name="ce3" table:formula="of:=(DECIMAL([.H93];16) * 328125) / (180224 * (COLUMN([.I93])-3) * [.$G$3] / 2)" office:value-type="float" office:value="4977.96318747781">
            <text:p>4977.963</text:p>
          </table:table-cell>
          <table:table-cell table:style-name="ce5" office:value-type="string">
            <text:p>2AB8C</text:p>
          </table:table-cell>
          <table:table-cell table:style-name="ce3" table:formula="of:=(DECIMAL([.J93];16) * 328125) / (180224 * (COLUMN([.K93])-3) * [.$G$3] / 2)" office:value-type="float" office:value="4978.0011177063">
            <text:p>4978.001</text:p>
          </table:table-cell>
          <table:table-cell table:style-name="ce5" office:value-type="string">
            <text:p>35670</text:p>
          </table:table-cell>
          <table:table-cell table:style-name="ce3" table:formula="of:=(DECIMAL([.L93];16) * 328125) / (180224 * (COLUMN([.M93])-3) * [.$G$3] / 2)" office:value-type="float" office:value="4978.0238758434">
            <text:p>4978.024</text:p>
          </table:table-cell>
          <table:table-cell table:style-name="ce5" office:value-type="string">
            <text:p>3FFFC</text:p>
          </table:table-cell>
          <table:table-cell table:style-name="ce3" table:formula="of:=(DECIMAL([.N93];16) * 328125) / (180224 * (COLUMN([.O93])-3) * [.$G$3] / 2)" office:value-type="float" office:value="4971.51504863392">
            <text:p>4971.515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3]/[.$C93]*[.$G$3]/16;2)" office:value-type="float" office:value="-0.129604557129457">
            <text:p>-0.13</text:p>
          </table:table-cell>
          <table:table-cell table:style-name="ce7" table:formula="of:= 1200 * LOG([.G93]/[.$C93]*[.$G$3]/16;2)" office:value-type="float" office:value="-0.0504533833097144">
            <text:p>-0.05</text:p>
          </table:table-cell>
          <table:table-cell table:style-name="ce7" table:formula="of:= 1200 * LOG([.I93]/[.$C93]*[.$G$3]/16;2)" office:value-type="float" office:value="-0.0240704628502863">
            <text:p>-0.02</text:p>
          </table:table-cell>
          <table:table-cell table:style-name="ce7" table:formula="of:= 1200 * LOG([.K93]/[.$C93]*[.$G$3]/16;2)" office:value-type="float" office:value="-0.0108791533909338">
            <text:p>-0.01</text:p>
          </table:table-cell>
          <table:table-cell table:style-name="ce7" table:formula="of:= 1200 * LOG([.M93]/[.$C93];2*[.$G$3]/16)" office:value-type="float" office:value="-0.00296441596100958">
            <text:p>0.00</text:p>
          </table:table-cell>
          <table:table-cell table:style-name="ce7" table:formula="of:= 1200 * LOG([.O93]/[.$C93];2*[.$G$3]/16)" office:value-type="float" office:value="-2.26805528650537">
            <text:p>-2.27</text:p>
          </table:table-cell>
          <table:table-cell table:number-columns-repeated="2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88">
            <text:p>88</text:p>
          </table:table-cell>
          <table:table-cell office:value-type="string">
            <text:p>E-7</text:p>
          </table:table-cell>
          <table:table-cell table:style-name="ce3" table:formula="of:=[.$C$6] * POWER(2;[.$A94] / 12)" office:value-type="float" office:value="5274.04161010202">
            <text:p>5274.042</text:p>
          </table:table-cell>
          <table:table-cell table:style-name="ce5" office:value-type="string">
            <text:p>B50C</text:p>
          </table:table-cell>
          <table:table-cell table:style-name="ce3" table:formula="of:=(DECIMAL([.D94];16) * 328125) / (180224 * (COLUMN([.E94])-3) * [.$G$3] / 2)" office:value-type="float" office:value="5273.97069064054">
            <text:p>5273.971</text:p>
          </table:table-cell>
          <table:table-cell table:style-name="ce5" office:value-type="string">
            <text:p>16A18</text:p>
          </table:table-cell>
          <table:table-cell table:style-name="ce3" table:formula="of:=(DECIMAL([.F94];16) * 328125) / (180224 * (COLUMN([.G94])-3) * [.$G$3] / 2)" office:value-type="float" office:value="5273.97069064054">
            <text:p>5273.971</text:p>
          </table:table-cell>
          <table:table-cell table:style-name="ce5" office:value-type="string">
            <text:p>21F24</text:p>
          </table:table-cell>
          <table:table-cell table:style-name="ce3" table:formula="of:=(DECIMAL([.H94];16) * 328125) / (180224 * (COLUMN([.I94])-3) * [.$G$3] / 2)" office:value-type="float" office:value="5273.97069064054">
            <text:p>5273.971</text:p>
          </table:table-cell>
          <table:table-cell table:style-name="ce5" office:value-type="string">
            <text:p>2D430</text:p>
          </table:table-cell>
          <table:table-cell table:style-name="ce3" table:formula="of:=(DECIMAL([.J94];16) * 328125) / (180224 * (COLUMN([.K94])-3) * [.$G$3] / 2)" office:value-type="float" office:value="5273.97069064054">
            <text:p>5273.971</text:p>
          </table:table-cell>
          <table:table-cell table:style-name="ce5" office:value-type="string">
            <text:p>3893C</text:p>
          </table:table-cell>
          <table:table-cell table:style-name="ce3" table:formula="of:=(DECIMAL([.L94];16) * 328125) / (180224 * (COLUMN([.M94])-3) * [.$G$3] / 2)" office:value-type="float" office:value="5273.97069064054">
            <text:p>5273.971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4]/[.$C94]*[.$G$3]/16;2)" office:value-type="float" office:value="-0.0232798716873334">
            <text:p>-0.02</text:p>
          </table:table-cell>
          <table:table-cell table:style-name="ce7" table:formula="of:= 1200 * LOG([.G94]/[.$C94]*[.$G$3]/16;2)" office:value-type="float" office:value="-0.0232798716873334">
            <text:p>-0.02</text:p>
          </table:table-cell>
          <table:table-cell table:style-name="ce7" table:formula="of:= 1200 * LOG([.I94]/[.$C94]*[.$G$3]/16;2)" office:value-type="float" office:value="-0.0232798716873334">
            <text:p>-0.02</text:p>
          </table:table-cell>
          <table:table-cell table:style-name="ce7" table:formula="of:= 1200 * LOG([.K94]/[.$C94]*[.$G$3]/16;2)" office:value-type="float" office:value="-0.0232798716873334">
            <text:p>-0.02</text:p>
          </table:table-cell>
          <table:table-cell table:style-name="ce7" table:formula="of:= 1200 * LOG([.M94]/[.$C94];2*[.$G$3]/16)" office:value-type="float" office:value="-0.0232798716873334">
            <text:p>-0.02</text:p>
          </table:table-cell>
          <table:table-cell table:number-columns-repeated="3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89">
            <text:p>89</text:p>
          </table:table-cell>
          <table:table-cell office:value-type="string">
            <text:p>F-7</text:p>
          </table:table-cell>
          <table:table-cell table:style-name="ce3" table:formula="of:=[.$C$6] * POWER(2;[.$A95] / 12)" office:value-type="float" office:value="5587.65244401836">
            <text:p>5587.652</text:p>
          </table:table-cell>
          <table:table-cell table:style-name="ce5" office:value-type="string">
            <text:p>BFD0</text:p>
          </table:table-cell>
          <table:table-cell table:style-name="ce3" table:formula="of:=(DECIMAL([.D95];16) * 328125) / (180224 * (COLUMN([.E95])-3) * [.$G$3] / 2)" office:value-type="float" office:value="5587.57781982422">
            <text:p>5587.578</text:p>
          </table:table-cell>
          <table:table-cell table:style-name="ce5" office:value-type="string">
            <text:p>17FA0</text:p>
          </table:table-cell>
          <table:table-cell table:style-name="ce3" table:formula="of:=(DECIMAL([.F95];16) * 328125) / (180224 * (COLUMN([.G95])-3) * [.$G$3] / 2)" office:value-type="float" office:value="5587.57781982422">
            <text:p>5587.578</text:p>
          </table:table-cell>
          <table:table-cell table:style-name="ce5" office:value-type="string">
            <text:p>23F70</text:p>
          </table:table-cell>
          <table:table-cell table:style-name="ce3" table:formula="of:=(DECIMAL([.H95];16) * 328125) / (180224 * (COLUMN([.I95])-3) * [.$G$3] / 2)" office:value-type="float" office:value="5587.57781982422">
            <text:p>5587.578</text:p>
          </table:table-cell>
          <table:table-cell table:style-name="ce5" office:value-type="string">
            <text:p>2FF40</text:p>
          </table:table-cell>
          <table:table-cell table:style-name="ce3" table:formula="of:=(DECIMAL([.J95];16) * 328125) / (180224 * (COLUMN([.K95])-3) * [.$G$3] / 2)" office:value-type="float" office:value="5587.57781982422">
            <text:p>5587.578</text:p>
          </table:table-cell>
          <table:table-cell table:style-name="ce5" office:value-type="string">
            <text:p>3BF10</text:p>
          </table:table-cell>
          <table:table-cell table:style-name="ce3" table:formula="of:=(DECIMAL([.L95];16) * 328125) / (180224 * (COLUMN([.M95])-3) * [.$G$3] / 2)" office:value-type="float" office:value="5587.57781982422">
            <text:p>5587.57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5]/[.$C95]*[.$G$3]/16;2)" office:value-type="float" office:value="-0.0231211246196165">
            <text:p>-0.02</text:p>
          </table:table-cell>
          <table:table-cell table:style-name="ce7" table:formula="of:= 1200 * LOG([.G95]/[.$C95]*[.$G$3]/16;2)" office:value-type="float" office:value="-0.0231211246196165">
            <text:p>-0.02</text:p>
          </table:table-cell>
          <table:table-cell table:style-name="ce7" table:formula="of:= 1200 * LOG([.I95]/[.$C95]*[.$G$3]/16;2)" office:value-type="float" office:value="-0.0231211246196165">
            <text:p>-0.02</text:p>
          </table:table-cell>
          <table:table-cell table:style-name="ce7" table:formula="of:= 1200 * LOG([.K95]/[.$C95]*[.$G$3]/16;2)" office:value-type="float" office:value="-0.0231211246196165">
            <text:p>-0.02</text:p>
          </table:table-cell>
          <table:table-cell table:style-name="ce7" table:formula="of:= 1200 * LOG([.M95]/[.$C95];2*[.$G$3]/16)" office:value-type="float" office:value="-0.0231211246196165">
            <text:p>-0.02</text:p>
          </table:table-cell>
          <table:table-cell table:number-columns-repeated="3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90">
            <text:p>90</text:p>
          </table:table-cell>
          <table:table-cell office:value-type="string">
            <text:p>F#7</text:p>
          </table:table-cell>
          <table:table-cell table:style-name="ce3" table:formula="of:=[.$C$6] * POWER(2;[.$A96] / 12)" office:value-type="float" office:value="5919.91154854398">
            <text:p>5919.912</text:p>
          </table:table-cell>
          <table:table-cell table:style-name="ce5" office:value-type="string">
            <text:p>CB38</text:p>
          </table:table-cell>
          <table:table-cell table:style-name="ce3" table:formula="of:=(DECIMAL([.D96];16) * 328125) / (180224 * (COLUMN([.E96])-3) * [.$G$3] / 2)" office:value-type="float" office:value="5919.84662142667">
            <text:p>5919.847</text:p>
          </table:table-cell>
          <table:table-cell table:style-name="ce5" office:value-type="float" office:value="19670">
            <text:p>19670</text:p>
          </table:table-cell>
          <table:table-cell table:style-name="ce3" table:formula="of:=(DECIMAL([.F96];16) * 328125) / (180224 * (COLUMN([.G96])-3) * [.$G$3] / 2)" office:value-type="float" office:value="5919.84662142667">
            <text:p>5919.847</text:p>
          </table:table-cell>
          <table:table-cell table:style-name="ce5" office:value-type="string">
            <text:p>261A8</text:p>
          </table:table-cell>
          <table:table-cell table:style-name="ce3" table:formula="of:=(DECIMAL([.H96];16) * 328125) / (180224 * (COLUMN([.I96])-3) * [.$G$3] / 2)" office:value-type="float" office:value="5919.84662142667">
            <text:p>5919.847</text:p>
          </table:table-cell>
          <table:table-cell table:style-name="ce5" office:value-type="string">
            <text:p>32CE0</text:p>
          </table:table-cell>
          <table:table-cell table:style-name="ce3" table:formula="of:=(DECIMAL([.J96];16) * 328125) / (180224 * (COLUMN([.K96])-3) * [.$G$3] / 2)" office:value-type="float" office:value="5919.84662142667">
            <text:p>5919.847</text:p>
          </table:table-cell>
          <table:table-cell table:style-name="ce5" office:value-type="string">
            <text:p>3F818</text:p>
          </table:table-cell>
          <table:table-cell table:style-name="ce3" table:formula="of:=(DECIMAL([.L96];16) * 328125) / (180224 * (COLUMN([.M96])-3) * [.$G$3] / 2)" office:value-type="float" office:value="5919.84662142667">
            <text:p>5919.847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6]/[.$C96]*[.$G$3]/16;2)" office:value-type="float" office:value="-0.0189875560928725">
            <text:p>-0.02</text:p>
          </table:table-cell>
          <table:table-cell table:style-name="ce7" table:formula="of:= 1200 * LOG([.G96]/[.$C96]*[.$G$3]/16;2)" office:value-type="float" office:value="-0.0189875560928725">
            <text:p>-0.02</text:p>
          </table:table-cell>
          <table:table-cell table:style-name="ce7" table:formula="of:= 1200 * LOG([.I96]/[.$C96]*[.$G$3]/16;2)" office:value-type="float" office:value="-0.0189875560928725">
            <text:p>-0.02</text:p>
          </table:table-cell>
          <table:table-cell table:style-name="ce7" table:formula="of:= 1200 * LOG([.K96]/[.$C96]*[.$G$3]/16;2)" office:value-type="float" office:value="-0.0189875560928725">
            <text:p>-0.02</text:p>
          </table:table-cell>
          <table:table-cell table:style-name="ce7" table:formula="of:= 1200 * LOG([.M96]/[.$C96];2*[.$G$3]/16)" office:value-type="float" office:value="-0.0189875560928725">
            <text:p>-0.02</text:p>
          </table:table-cell>
          <table:table-cell table:number-columns-repeated="3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91">
            <text:p>91</text:p>
          </table:table-cell>
          <table:table-cell office:value-type="string">
            <text:p>G-7</text:p>
          </table:table-cell>
          <table:table-cell table:style-name="ce3" table:formula="of:=[.$C$6] * POWER(2;[.$A97] / 12)" office:value-type="float" office:value="6271.92780755373">
            <text:p>6271.928</text:p>
          </table:table-cell>
          <table:table-cell table:style-name="ce5" office:value-type="string">
            <text:p>D74C</text:p>
          </table:table-cell>
          <table:table-cell table:style-name="ce3" table:formula="of:=(DECIMAL([.D97];16) * 328125) / (180224 * (COLUMN([.E97])-3) * [.$G$3] / 2)" office:value-type="float" office:value="6271.68742093173">
            <text:p>6271.687</text:p>
          </table:table-cell>
          <table:table-cell table:style-name="ce5" office:value-type="string">
            <text:p>1AE9C</text:p>
          </table:table-cell>
          <table:table-cell table:style-name="ce3" table:formula="of:=(DECIMAL([.F97];16) * 328125) / (180224 * (COLUMN([.G97])-3) * [.$G$3] / 2)" office:value-type="float" office:value="6271.91500230269">
            <text:p>6271.915</text:p>
          </table:table-cell>
          <table:table-cell table:style-name="ce5" office:value-type="string">
            <text:p>285E8</text:p>
          </table:table-cell>
          <table:table-cell table:style-name="ce3" table:formula="of:=(DECIMAL([.H97];16) * 328125) / (180224 * (COLUMN([.I97])-3) * [.$G$3] / 2)" office:value-type="float" office:value="6271.8391418457">
            <text:p>6271.839</text:p>
          </table:table-cell>
          <table:table-cell table:style-name="ce5" office:value-type="string">
            <text:p>35D38</text:p>
          </table:table-cell>
          <table:table-cell table:style-name="ce3" table:formula="of:=(DECIMAL([.J97];16) * 328125) / (180224 * (COLUMN([.K97])-3) * [.$G$3] / 2)" office:value-type="float" office:value="6271.91500230269">
            <text:p>6271.915</text:p>
          </table:table-cell>
          <table:table-cell table:style-name="ce5" office:value-type="string">
            <text:p>3FFFC</text:p>
          </table:table-cell>
          <table:table-cell table:style-name="ce3" table:formula="of:=(DECIMAL([.L97];16) * 328125) / (180224 * (COLUMN([.M97])-3) * [.$G$3] / 2)" office:value-type="float" office:value="5965.81805836071">
            <text:p>5965.81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7]/[.$C97]*[.$G$3]/16;2)" office:value-type="float" office:value="-0.0663549538809406">
            <text:p>-0.07</text:p>
          </table:table-cell>
          <table:table-cell table:style-name="ce7" table:formula="of:= 1200 * LOG([.G97]/[.$C97]*[.$G$3]/16;2)" office:value-type="float" office:value="-0.00353462442710142">
            <text:p>0.00</text:p>
          </table:table-cell>
          <table:table-cell table:style-name="ce7" table:formula="of:= 1200 * LOG([.I97]/[.$C97]*[.$G$3]/16;2)" office:value-type="float" office:value="-0.0244744809652251">
            <text:p>-0.02</text:p>
          </table:table-cell>
          <table:table-cell table:style-name="ce7" table:formula="of:= 1200 * LOG([.K97]/[.$C97]*[.$G$3]/16;2)" office:value-type="float" office:value="-0.00353462442710142">
            <text:p>0.00</text:p>
          </table:table-cell>
          <table:table-cell table:number-columns-repeated="4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92">
            <text:p>92</text:p>
          </table:table-cell>
          <table:table-cell office:value-type="string">
            <text:p>G#7</text:p>
          </table:table-cell>
          <table:table-cell table:style-name="ce3" table:formula="of:=[.$C$6] * POWER(2;[.$A98] / 12)" office:value-type="float" office:value="6644.87604258898">
            <text:p>6644.876</text:p>
          </table:table-cell>
          <table:table-cell table:style-name="ce5" office:value-type="string">
            <text:p>E418</text:p>
          </table:table-cell>
          <table:table-cell table:style-name="ce3" table:formula="of:=(DECIMAL([.D98];16) * 328125) / (180224 * (COLUMN([.E98])-3) * [.$G$3] / 2)" office:value-type="float" office:value="6644.46570656516">
            <text:p>6644.466</text:p>
          </table:table-cell>
          <table:table-cell table:style-name="ce5" office:value-type="string">
            <text:p>1C834</text:p>
          </table:table-cell>
          <table:table-cell table:style-name="ce3" table:formula="of:=(DECIMAL([.F98];16) * 328125) / (180224 * (COLUMN([.G98])-3) * [.$G$3] / 2)" office:value-type="float" office:value="6644.69328793612">
            <text:p>6644.693</text:p>
          </table:table-cell>
          <table:table-cell table:style-name="ce5" office:value-type="string">
            <text:p>2AC50</text:p>
          </table:table-cell>
          <table:table-cell table:style-name="ce3" table:formula="of:=(DECIMAL([.H98];16) * 328125) / (180224 * (COLUMN([.I98])-3) * [.$G$3] / 2)" office:value-type="float" office:value="6644.76914839311">
            <text:p>6644.769</text:p>
          </table:table-cell>
          <table:table-cell table:style-name="ce5" office:value-type="string">
            <text:p>3906C</text:p>
          </table:table-cell>
          <table:table-cell table:style-name="ce3" table:formula="of:=(DECIMAL([.J98];16) * 328125) / (180224 * (COLUMN([.K98])-3) * [.$G$3] / 2)" office:value-type="float" office:value="6644.8070786216">
            <text:p>6644.807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8]/[.$C98]*[.$G$3]/16;2)" office:value-type="float" office:value="-0.10691089289914">
            <text:p>-0.11</text:p>
          </table:table-cell>
          <table:table-cell table:style-name="ce7" table:formula="of:= 1200 * LOG([.G98]/[.$C98]*[.$G$3]/16;2)" office:value-type="float" office:value="-0.0476149482061094">
            <text:p>-0.05</text:p>
          </table:table-cell>
          <table:table-cell table:style-name="ce7" table:formula="of:= 1200 * LOG([.I98]/[.$C98]*[.$G$3]/16;2)" office:value-type="float" office:value="-0.0278500846165182">
            <text:p>-0.03</text:p>
          </table:table-cell>
          <table:table-cell table:style-name="ce7" table:formula="of:= 1200 * LOG([.K98]/[.$C98]*[.$G$3]/16;2)" office:value-type="float" office:value="-0.0179677374394388">
            <text:p>-0.02</text:p>
          </table:table-cell>
          <table:table-cell table:number-columns-repeated="4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93">
            <text:p>93</text:p>
          </table:table-cell>
          <table:table-cell office:value-type="string">
            <text:p>A-7</text:p>
          </table:table-cell>
          <table:table-cell table:style-name="ce3" table:formula="of:=[.$C$6] * POWER(2;[.$A99] / 12)" office:value-type="float" office:value="7040.00093371527">
            <text:p>7040.001</text:p>
          </table:table-cell>
          <table:table-cell table:style-name="ce5" office:value-type="string">
            <text:p>F1A8</text:p>
          </table:table-cell>
          <table:table-cell table:style-name="ce3" table:formula="of:=(DECIMAL([.D99];16) * 328125) / (180224 * (COLUMN([.E99])-3) * [.$G$3] / 2)" office:value-type="float" office:value="7039.54696655273">
            <text:p>7039.547</text:p>
          </table:table-cell>
          <table:table-cell table:style-name="ce5" office:value-type="string">
            <text:p>1E354</text:p>
          </table:table-cell>
          <table:table-cell table:style-name="ce3" table:formula="of:=(DECIMAL([.F99];16) * 328125) / (180224 * (COLUMN([.G99])-3) * [.$G$3] / 2)" office:value-type="float" office:value="7039.77454792369">
            <text:p>7039.775</text:p>
          </table:table-cell>
          <table:table-cell table:style-name="ce5" office:value-type="string">
            <text:p>2D500</text:p>
          </table:table-cell>
          <table:table-cell table:style-name="ce3" table:formula="of:=(DECIMAL([.H99];16) * 328125) / (180224 * (COLUMN([.I99])-3) * [.$G$3] / 2)" office:value-type="float" office:value="7039.85040838068">
            <text:p>7039.850</text:p>
          </table:table-cell>
          <table:table-cell table:style-name="ce5" office:value-type="string">
            <text:p>3C6AC</text:p>
          </table:table-cell>
          <table:table-cell table:style-name="ce3" table:formula="of:=(DECIMAL([.J99];16) * 328125) / (180224 * (COLUMN([.K99])-3) * [.$G$3] / 2)" office:value-type="float" office:value="7039.88833860918">
            <text:p>7039.888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99]/[.$C99]*[.$G$3]/16;2)" office:value-type="float" office:value="-0.111640432602168">
            <text:p>-0.11</text:p>
          </table:table-cell>
          <table:table-cell table:style-name="ce7" table:formula="of:= 1200 * LOG([.G99]/[.$C99]*[.$G$3]/16;2)" office:value-type="float" office:value="-0.0556723068699544">
            <text:p>-0.06</text:p>
          </table:table-cell>
          <table:table-cell table:style-name="ce7" table:formula="of:= 1200 * LOG([.I99]/[.$C99]*[.$G$3]/16;2)" office:value-type="float" office:value="-0.0370166670325036">
            <text:p>-0.04</text:p>
          </table:table-cell>
          <table:table-cell table:style-name="ce7" table:formula="of:= 1200 * LOG([.K99]/[.$C99]*[.$G$3]/16;2)" office:value-type="float" office:value="-0.0276889225001185">
            <text:p>-0.03</text:p>
          </table:table-cell>
          <table:table-cell table:number-columns-repeated="4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94">
            <text:p>94</text:p>
          </table:table-cell>
          <table:table-cell office:value-type="string">
            <text:p>A#7</text:p>
          </table:table-cell>
          <table:table-cell table:style-name="ce3" table:formula="of:=[.$C$6] * POWER(2;[.$A100] / 12)" office:value-type="float" office:value="7458.62117352631">
            <text:p>7458.621</text:p>
          </table:table-cell>
          <table:table-cell table:style-name="ce5" office:value-type="float" office:value="10008">
            <text:p>10008</text:p>
          </table:table-cell>
          <table:table-cell table:style-name="ce3" table:formula="of:=(DECIMAL([.D100];16) * 328125) / (180224 * (COLUMN([.E100])-3) * [.$G$3] / 2)" office:value-type="float" office:value="7458.29668912021">
            <text:p>7458.297</text:p>
          </table:table-cell>
          <table:table-cell table:style-name="ce5" office:value-type="float" office:value="20014">
            <text:p>20014</text:p>
          </table:table-cell>
          <table:table-cell table:style-name="ce3" table:formula="of:=(DECIMAL([.F100];16) * 328125) / (180224 * (COLUMN([.G100])-3) * [.$G$3] / 2)" office:value-type="float" office:value="7458.52427049117">
            <text:p>7458.524</text:p>
          </table:table-cell>
          <table:table-cell table:style-name="ce5" office:value-type="string">
            <text:p>30020</text:p>
          </table:table-cell>
          <table:table-cell table:style-name="ce3" table:formula="of:=(DECIMAL([.H100];16) * 328125) / (180224 * (COLUMN([.I100])-3) * [.$G$3] / 2)" office:value-type="float" office:value="7458.60013094815">
            <text:p>7458.600</text:p>
          </table:table-cell>
          <table:table-cell table:style-name="ce5" office:value-type="string">
            <text:p>3FFFC</text:p>
          </table:table-cell>
          <table:table-cell table:style-name="ce3" table:formula="of:=(DECIMAL([.J100];16) * 328125) / (180224 * (COLUMN([.K100])-3) * [.$G$3] / 2)" office:value-type="float" office:value="7457.27257295088">
            <text:p>7457.273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100]/[.$C100]*[.$G$3]/16;2)" office:value-type="float" office:value="-0.0753183006701102">
            <text:p>-0.08</text:p>
          </table:table-cell>
          <table:table-cell table:style-name="ce7" table:formula="of:= 1200 * LOG([.G100]/[.$C100]*[.$G$3]/16;2)" office:value-type="float" office:value="-0.0224924848427686">
            <text:p>-0.02</text:p>
          </table:table-cell>
          <table:table-cell table:style-name="ce7" table:formula="of:= 1200 * LOG([.I100]/[.$C100]*[.$G$3]/16;2)" office:value-type="float" office:value="-0.00488423775958826">
            <text:p>0.00</text:p>
          </table:table-cell>
          <table:table-cell table:style-name="ce7" table:formula="of:= 1200 * LOG([.K100]/[.$C100]*[.$G$3]/16;2)" office:value-type="float" office:value="-0.313054421117833">
            <text:p>-0.31</text:p>
          </table:table-cell>
          <table:table-cell table:number-columns-repeated="4" table:style-name="ce8" office:value-type="string">
            <text:p>---</text:p>
          </table:table-cell>
          <table:table-cell table:number-columns-repeated="996"/>
        </table:table-row>
        <table:table-row table:style-name="ro1">
          <table:table-cell office:value-type="float" office:value="95">
            <text:p>95</text:p>
          </table:table-cell>
          <table:table-cell office:value-type="string">
            <text:p>B-7</text:p>
          </table:table-cell>
          <table:table-cell table:style-name="ce3" table:formula="of:=[.$C$6] * POWER(2;[.$A101] / 12)" office:value-type="float" office:value="7902.13386815794">
            <text:p>7902.134</text:p>
          </table:table-cell>
          <table:table-cell table:style-name="ce5" office:value-type="string">
            <text:p>10F44</text:p>
          </table:table-cell>
          <table:table-cell table:style-name="ce3" table:formula="of:=(DECIMAL([.D101];16) * 328125) / (180224 * (COLUMN([.E101])-3) * [.$G$3] / 2)" office:value-type="float" office:value="7902.08036249334">
            <text:p>7902.080</text:p>
          </table:table-cell>
          <table:table-cell table:style-name="ce5" office:value-type="string">
            <text:p>21E88</text:p>
          </table:table-cell>
          <table:table-cell table:style-name="ce3" table:formula="of:=(DECIMAL([.F101];16) * 328125) / (180224 * (COLUMN([.G101])-3) * [.$G$3] / 2)" office:value-type="float" office:value="7902.08036249334">
            <text:p>7902.080</text:p>
          </table:table-cell>
          <table:table-cell table:style-name="ce5" office:value-type="string">
            <text:p>32DCC</text:p>
          </table:table-cell>
          <table:table-cell table:style-name="ce3" table:formula="of:=(DECIMAL([.H101];16) * 328125) / (180224 * (COLUMN([.I101])-3) * [.$G$3] / 2)" office:value-type="float" office:value="7902.08036249334">
            <text:p>7902.080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 table:style-name="ce5" office:value-type="string">
            <text:p>---</text:p>
          </table:table-cell>
          <table:table-cell table:style-name="ce6" office:value-type="string">
            <text:p>---</text:p>
          </table:table-cell>
          <table:table-cell/>
          <table:table-cell table:style-name="ce7" table:formula="of:= 1200 * LOG([.E101]/[.$C101]*[.$G$3]/16;2)" office:value-type="float" office:value="-0.0117222947026857">
            <text:p>-0.01</text:p>
          </table:table-cell>
          <table:table-cell table:style-name="ce7" table:formula="of:= 1200 * LOG([.G101]/[.$C101]*[.$G$3]/16;2)" office:value-type="float" office:value="-0.0117222947026857">
            <text:p>-0.01</text:p>
          </table:table-cell>
          <table:table-cell table:style-name="ce7" table:formula="of:= 1200 * LOG([.I101]/[.$C101]*[.$G$3]/16;2)" office:value-type="float" office:value="-0.0117222947026857">
            <text:p>-0.01</text:p>
          </table:table-cell>
          <table:table-cell table:number-columns-repeated="5" table:style-name="ce8" office:value-type="string">
            <text:p>---</text:p>
          </table:table-cell>
          <table:table-cell table:number-columns-repeated="996"/>
        </table:table-row>
        <table:table-row table:style-name="ro1" table:number-rows-repeated="104847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urier New" svg:font-family="'Courier New'" style:font-family-generic="modern" style:font-pitch="fixed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Arial" fo:language="en" fo:country="CA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 number:language="en" number:country="CA"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CA"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118">
      <number:number number:decimal-places="20" number:min-integer-digits="1"/>
    </number:number-style>
    <number:number-style style:name="N119">
      <number:number number:decimal-places="5" number:min-integer-digits="1"/>
    </number:number-style>
    <number:number-style style:name="N120">
      <number:number number:decimal-places="3" number:min-integer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02-25">02/25/2012</text:date>, <text:time>19:41:1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2-02-25T19:40:58.49</dc:date>
    <dc:creator>Quinton Miller</dc:creator>
    <meta:generator>OpenOffice.org/3.3$Win32 OpenOffice.org_project/330m20$Build-9567</meta:generator>
    <meta:editing-duration>PT4H4M4S</meta:editing-duration>
    <meta:editing-cycles>4</meta:editing-cycles>
    <meta:document-statistic meta:table-count="2" meta:cell-count="4185" meta:object-count="0"/>
  </office:meta>
</office:document-meta>
</file>